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6af6341aee66670e0966bea56387ca.png"/>
  <manifest:file-entry manifest:media-type="image/png" manifest:full-path="Pictures/c9ffdaa8414f7486e2ecc7b868f2e4ce.png"/>
  <manifest:file-entry manifest:media-type="image/png" manifest:full-path="Pictures/c5642da111adbf28c6d500479814eca8.png"/>
  <manifest:file-entry manifest:media-type="image/png" manifest:full-path="Pictures/cd96d1146d9886f82a88c0beea9c4626.png"/>
  <manifest:file-entry manifest:media-type="image/png" manifest:full-path="Pictures/ff289a65f46d2e7931504fe8720ef5f5.png"/>
  <manifest:file-entry manifest:media-type="image/png" manifest:full-path="Pictures/c7f47640300c213808aab6adfa386319.png"/>
  <manifest:file-entry manifest:media-type="image/png" manifest:full-path="Pictures/f21edb48e059ec183dbf8e50fb50d9f7.png"/>
  <manifest:file-entry manifest:media-type="image/png" manifest:full-path="Pictures/99642a3636690b468ab9d3b46e844394.png"/>
  <manifest:file-entry manifest:media-type="image/png" manifest:full-path="Pictures/b531d84e0c22a49749681f868ccb402d.png"/>
  <manifest:file-entry manifest:media-type="image/png" manifest:full-path="Pictures/382adaf8b5928c2c89d8097bd21d4927.png"/>
  <manifest:file-entry manifest:media-type="image/png" manifest:full-path="Pictures/23ebeca37d0e47f5db6485825f5f19e9.png"/>
  <manifest:file-entry manifest:media-type="image/png" manifest:full-path="Pictures/d2e01a30ddceba246d01e7ce388c49e1.png"/>
  <manifest:file-entry manifest:media-type="image/png" manifest:full-path="Pictures/dc98af7fbec413fab81d960e5480e3a1.png"/>
  <manifest:file-entry manifest:media-type="image/png" manifest:full-path="Pictures/77ba8482f70674cd0c38807c3d6d72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i:extrator_bi"/><text:bookmark-start text:name="__RefHeading___extrator_bi_do_siop_1"/><text:bookmark-start text:name="extrator_bi_do_siop"/>Extrator BI do SIOP<text:bookmark-end text:name="__RefHeading___extrator_bi_do_siop_1"/><text:bookmark-end text:name="extrator_bi_do_siop"/></text:h>
      <text:p text:style-name="Text_20_body"><text:span text:style-name="Emphasis">Essa nova funcionalidade do SIOP está disponível para os seus usuários desde o início de novembro de 2016. Trata-se de uma interface de consulta semelhante à que existia no SIOP-Gerencial BI anterior (com login externo), porém já está disponível dentro da própria sessão do SIOP (integrado ao menu principal do SIOP). Não é necessário um processo de login em separado. É totalmente compatível com as funcionalidades antigas, mas com muitas melhorias de desempenho e novas funcionalidades para proporcionar uma utilidade ainda melhor.</text:span></text:p>
      <text:h text:style-name="Heading_20_2" text:outline-level="2"><text:bookmark-start text:name="__RefHeading___acesso_a_funcionalidade_e_controle_de_acesso_2"/><text:bookmark-start text:name="acesso_a_funcionalidade_e_controle_de_acesso"/>1. Acesso à Funcionalidade e Controle de Acesso<text:bookmark-end text:name="__RefHeading___acesso_a_funcionalidade_e_controle_de_acesso_2"/><text:bookmark-end text:name="acesso_a_funcionalidade_e_controle_de_acesso"/></text:h>
      <text:p text:style-name="Text_20_body">A nova versão do Extrator do BI SIOP foi disponibilizada como uma nova opção do menu principal do SIOP. Para acessá-lo, basta se logar no SIOP com seu usuário e senha e acessar a opção de menu</text:p>
      <text:p text:style-name="Text_20_body"><draw:frame draw:style-name="mediacenter" draw:name="0" text:anchor-type="paragraph" draw:z-index="0" svg:width="13.361458333333cm" svg:height="9.2339583333333cm"><draw:image xlink:href="Pictures/8c6af6341aee66670e0966bea56387ca.png" xlink:type="simple" xlink:show="embed" xlink:actuate="onLoad"/></draw:frame></text:p>
      <text:p text:style-name="Text_20_body">Certifique-se de que você possui um dos perfis que dão acesso ao novo extrator do BI e, caso não possua, entrar em contato com a equipe de suporte técnico.</text:p>
      <text:h text:style-name="Heading_20_2" text:outline-level="2"><text:bookmark-start text:name="__RefHeading___usando_o_extrator_de_dados_do_bi_siop_3"/><text:bookmark-start text:name="usando_o_extrator_de_dados_do_bi_siop"/>2. Usando o Extrator de Dados do BI SIOP<text:bookmark-end text:name="__RefHeading___usando_o_extrator_de_dados_do_bi_siop_3"/><text:bookmark-end text:name="usando_o_extrator_de_dados_do_bi_siop"/></text:h>
      <text:p text:style-name="Text_20_body">O Extrator de Dados é uma ferramenta que permite mais liberdade ao selecionar quaisquer combinações de dados para a montagem de um relatório totalmente customizado.</text:p>
      <text:p text:style-name="Text_20_body">Note que, num BI, as informações são organizadas em grandes conjuntos de dados chamados de <text:span text:style-name="Emphasis">Cubos</text:span>.</text:p>
      <text:p text:style-name="Text_20_body">Ao acessar o Extrator de dados do BI SIOP, será apresentada uma tela inicial com as consultas pré-gravadas que seu usuário pode utilizar. Essas consultas podem ser as que você criou e salvou anteriormente ou consultas que outras pessoas criaram e compartilharam com você.</text:p>
      <text:p text:style-name="Text_20_body">Nessa tela você pode filtrar as consultas disponíveis por título, cubo ou proprietário. Para isso, utilize as caixas de texto e seleção sobre as colunas da lista de resultados.</text:p>
      <text:p text:style-name="Text_20_body"><text:span text:style-name="Emphasis">Observação</text:span>: é comum o usuário não perceber que a tela é uma lista de consultas salvas. Caso o usuário queira criar uma nova, <text:span text:style-name="underline">deve clicar em <text:span text:style-name="Emphasis">Adicionar Consulta</text:span></text:span>  para ver as opções e os cubos!</text:p>
      <text:p text:style-name="Text_20_body"><draw:frame draw:style-name="mediacenter" draw:name="1" text:anchor-type="paragraph" draw:z-index="1" svg:width="40.48125cm" style:rel-width="100%" svg:height="13.0175cm" style:rel-height="scale"><draw:image xlink:href="Pictures/c9ffdaa8414f7486e2ecc7b868f2e4ce.png" xlink:type="simple" xlink:show="embed" xlink:actuate="onLoad"/></draw:frame></text:p>
      <text:p text:style-name="Text_20_body">Para acessar, executar ou modificar uma consulta, basta clicar sobre o título da mesma para realizar as operações desejadas.</text:p>
      <text:h text:style-name="Heading_20_3" text:outline-level="3"><text:bookmark-start text:name="__RefHeading___criando_uma_nova_consulta_4"/><text:bookmark-start text:name="criando_uma_nova_consulta"/>2.1 Criando uma nova consulta<text:bookmark-end text:name="__RefHeading___criando_uma_nova_consulta_4"/><text:bookmark-end text:name="criando_uma_nova_consulta"/></text:h>
      <text:p text:style-name="Text_20_body">Para criar uma nova consulta, basta clicar no botão “Adicionar Consulta”.</text:p>
      <text:p text:style-name="Text_20_body"><draw:frame draw:style-name="mediacenter" draw:name="2" text:anchor-type="paragraph" draw:z-index="2" svg:width="40.137291666667cm" style:rel-width="100%" svg:height="13.784791666667cm" style:rel-height="scale"><draw:image xlink:href="Pictures/c5642da111adbf28c6d500479814eca8.png" xlink:type="simple" xlink:show="embed" xlink:actuate="onLoad"/></draw:frame></text:p>
      <text:p text:style-name="Text_20_body">Será mostrada, então, a tela onde você pode definir a estrutura de sua consulta escolhendo o cubo de informações desejado, os campos e métricas que serão retornados pela consulta e os filtros a serem aplicados, além das novas funcionalidades exclusivas do novo extrator, o que será detalhado nos itens a seguir.</text:p>
      <text:h text:style-name="Heading_20_3" text:outline-level="3"><text:bookmark-start text:name="__RefHeading___definindo_a_estrutura_de_uma_consulta_5"/><text:bookmark-start text:name="definindo_a_estrutura_de_uma_consulta"/>2.2 Definindo a Estrutura de uma Consulta<text:bookmark-end text:name="__RefHeading___definindo_a_estrutura_de_uma_consulta_5"/><text:bookmark-end text:name="definindo_a_estrutura_de_uma_consulta"/></text:h>
      <text:p text:style-name="Text_20_body">A definição da estrutura da consulta consiste em informar qual cubo (fonte de dados) será consultado, quais campos devem ser retornados pela consultas, quais filtros devem ser aplicados e outras definições disponíveis na tela de estruturação da consulta. Abaixo, explicamos cada um dos itens da tela:</text:p>
      <text:p text:style-name="Text_20_body"><draw:frame draw:style-name="mediacenter" draw:name="3" text:anchor-type="paragraph" draw:z-index="3" svg:width="38.973125cm" style:rel-width="100%" svg:height="24.315208333333cm" style:rel-height="scale"><draw:image xlink:href="Pictures/cd96d1146d9886f82a88c0beea9c4626.png" xlink:type="simple" xlink:show="embed" xlink:actuate="onLoad"/></draw:frame></text:p>
      <text:p text:style-name="Text_20_body">1) <text:span text:style-name="Strong_20_Emphasis">Cubo</text:span>: aqui você seleciona qual é o conjunto de informações (fonte de dados) que deve ser utilizado para sua consulta. Exemplos: “Execução Orçamentária”, “Receita”, “Alterações Orçamentárias”.</text:p>
      <text:p text:style-name="Text_20_body">2) <text:span text:style-name="Strong_20_Emphasis">Título</text:span>: esse campo deverá ser preenchido quando, após definir a estrutura de uma consulta, você desejar salvá-la para reutilização posterior ou se desejar compartilhá-la com outros usuários.</text:p>
      <text:p text:style-name="Text_20_body">3) <text:span text:style-name="Strong_20_Emphasis">Desprezar resultados com métricas zeradas</text:span>: essa é uma funcionalidade nova e exclusiva do novo extrator de dados. Quando esse campo estiver marcado, as linhas de resultado que apresentarem todas as métricas (valores) zeradas não serão retornadas na consulta.</text:p>
      <text:p text:style-name="Text_20_body">4) <text:span text:style-name="Strong_20_Emphasis">Agrupar métricas por atributo pivotado</text:span>: essa funcionalidade também é nova e exclusiva da nova versão do Extrator e terá efeito apenas nas consultas em que a opção de pivoteamento de algum atributo (como o “Ano Exercício”, por exemplo) esteja ativa. Quando essa opção estiver marcada, as métricas selecionadas e pivotadas (a opção “Pivotar” do filtro deve estar ativada) serão mostradas na planilha de resultados como colunas agrupadas pelo atributo pivotado e não por tipo, que era o comportamento padrão do extrator antigo. Exemplo: se sua consulta selecionar as métricas “PLOA” e “LOA”, nos filtros forem selecionados apenas os exercícios 2015 e 2016 e essa opção estiver marcada, a ordenação das colunas na planilha de resultados será assim: “PLOA 2015”; “LOA 2015”; “PLOA 2016”; “LOA 2016”. Caso a opção não esteja marcada, a ordenação das colunas na planilha de resultados será assim: “PLOA 2015”; “PLOA 2016”; “LOA 2015”; “LOA 2016”.</text:p>
      <text:p text:style-name="Text_20_body">5) <text:span text:style-name="Strong_20_Emphasis">Campos disponíveis</text:span>: apresenta os campos de atributo e métricas disponíveis no cubo selecionado. Os campos de atributo podem ser adicionados tanto à caixa de “Campos Selecionados”, para serem apresentados na consulta, quanto à caixa de “Filtros Selecionados”, para servirem como filtros da consulta. As métricas podem ser adicionadas apenas à caixa de “Campos selecionados”. Para adicionar um campo disponível a uma das caixas, basta marcá-lo e clicar no ícone “+” da caixa para a qual se deseja movê-lo.</text:p>
      <text:p text:style-name="Text_20_body">6) <text:span text:style-name="Strong_20_Emphasis">Campos selecionados</text:span>: contém os campos e métricas que serão retornados pela consulta realizada. Caso queira remover um dos campos da caixa, basta marcá-lo e clicar no ícone “-” sobre a lista de campos.</text:p>
      <text:p text:style-name="Text_20_body">7) <text:span text:style-name="Strong_20_Emphasis">Filtros selecionados</text:span>: mostra os campos disponíveis que foram selecionados para servirem de filtro à consulta. Para abrir a janela de seleção de valores para os filtros, clique no ícone contendo uma “lupa” ao lado do campo (clique aqui para mais detalhes sobre esta janela). Os campos de “Ano” ou “Exercício” possuem, em alguns casos, a possibilidade de serem pivotados, ou seja, de serem mostrados em colunas separadas para cada métrica selecionada.</text:p>
      <text:p text:style-name="Text_20_body">8) <text:span text:style-name="Strong_20_Emphasis">Botão Salvar</text:span>: permite que você salve uma estrutura de consulta definida para que possa ser reutilizada posteriormente ou compartilhada com outros usuários. Quando você acessa uma consulta criada por outra pessoa, esse botão fica desabilitado, mas você tem a possibilidade de salvar uma cópia dela, como veremos no próximo item.</text:p>
      <text:p text:style-name="Text_20_body">9) <text:span text:style-name="Strong_20_Emphasis">Botão Salvar Como</text:span>: esse botão permite que você salve uma cópia da consulta que está editando ou visualizando no momento. Isso permite que você crie sua própria cópia de uma consulta criada por outra pessoa e compartilhada com você ou mesmo de uma consulta que você tenha criado mas deseja preservar uma cópia original.</text:p>
      <text:p text:style-name="Text_20_body">10) <text:span text:style-name="Strong_20_Emphasis">Botão Compartilhar</text:span>: permite que você compartilhe uma consulta que você tenha criado com outro usuário, conforme detalhado a seguir (clique aqui para mais detalhes).</text:p>
      <text:p text:style-name="Text_20_body">11) <text:span text:style-name="Strong_20_Emphasis">Botão Visualizar Filtros</text:span>: clicando nesse botão você poderá ver, numa única janela, todos os filtros selecionados e os valores escolhidos para os mesmos.</text:p>
      <text:p text:style-name="Text_20_body">12) <text:span text:style-name="Strong_20_Emphasis">Botão Gerar Consulta</text:span>: após estruturar a consulta que deseja realizar, clique nesse botão para que ela seja executada e seus resultados apresentados na tela.</text:p>
      <text:h text:style-name="Heading_20_3" text:outline-level="3"><text:bookmark-start text:name="__RefHeading___selecionando_valores_para_um_filtro_6"/><text:bookmark-start text:name="selecionando_valores_para_um_filtro"/>2.3 Selecionando valores para um filtro<text:bookmark-end text:name="__RefHeading___selecionando_valores_para_um_filtro_6"/><text:bookmark-end text:name="selecionando_valores_para_um_filtro"/></text:h>
      <text:p text:style-name="Text_20_body">Ao incluir um campo disponível como filtro, você precisa também associar a esse campo os valores que deseja filtrar. Exemplo: se você deseja filtrar apenas os registros referentes ao exercício 2016 de um determinado cubo, é necessário selecionar o campo disponível “Ano Exercício” como filtro e, em seguida, selecionar o exercício de 2016 associado a ele. Acima, você já aprendeu como selecionar um campo disponível para a caixa “Filtros selecionados”. Agora, para associar um valor a esse filtro, você deve clicar no ícone de “Lupa” ao lado do campo para abrir a janela de seleção de valores para o filtro.</text:p>
      <text:p text:style-name="Text_20_body"><draw:frame draw:style-name="mediacenter" draw:name="4" text:anchor-type="paragraph" draw:z-index="4" svg:width="16.615833333333cm" svg:height="9.763125cm"><draw:image xlink:href="Pictures/ff289a65f46d2e7931504fe8720ef5f5.png" xlink:type="simple" xlink:show="embed" xlink:actuate="onLoad"/></draw:frame></text:p>
      <text:p text:style-name="Text_20_body">Em seguida será aberta a seguinte janela:</text:p>
      <text:p text:style-name="Text_20_body"><draw:frame draw:style-name="mediacenter" draw:name="5" text:anchor-type="paragraph" draw:z-index="5" svg:width="20.981458333333cm" style:rel-width="100%" svg:height="18.203333333333cm" style:rel-height="scale"><draw:image xlink:href="Pictures/c7f47640300c213808aab6adfa386319.png" xlink:type="simple" xlink:show="embed" xlink:actuate="onLoad"/></draw:frame></text:p>
      <text:p text:style-name="Text_20_body">Os valores disponíveis para o filtro são apresentados na lista “Valores do Filtro”. É importante salientar que são apresentados apenas os primeiros 1.000 registros disponíveis nesta caixa. Para refinar sua busca, use a caixa de texto “Busca:” digitando o valor do que deseja filtrar. Nesta lista, por exemplo, se você digitar “201”, serão mostrados todos os exercícios que começam com “201”. Você pode, ainda, usar caracteres curinga.</text:p>
      <text:p text:style-name="Text_20_body">O “?” substitui um caracter numa posição. Por exemplo: “mar?a” indica que o resultado da pesquisa deve corresponder a qualquer palavra que comece com “mar”, seguida de qualquer caracter e, em seguida, “a”. Dessa forma, os resultados para essa expressão podem ser “mar<text:span text:style-name="Strong_20_Emphasis">i</text:span>a”, “mar<text:span text:style-name="Strong_20_Emphasis">t</text:span>a”, “mar<text:span text:style-name="Strong_20_Emphasis">c</text:span>a” etc., mas não “mar<text:span text:style-name="Strong_20_Emphasis">ret</text:span>a”, pois essa possui mais caracteres na posição do curinga do que o especificado na expressão de pesquisa.</text:p>
      <text:p text:style-name="Text_20_body">Se você quiser substituir parte de uma expressão inteira, use o curinga “*”. No mesmo exemplo anterior: “mar*a”, pode resultar em “mar<text:span text:style-name="Strong_20_Emphasis">i</text:span>a”, “mar<text:span text:style-name="Strong_20_Emphasis">c</text:span>a”, “mar<text:span text:style-name="Strong_20_Emphasis">ret</text:span>a”, “mar<text:span text:style-name="Strong_20_Emphasis">cad</text:span>a” etc., pois, nesse caso, não importa qual a quantidade de caracteres que o “*” substitui.</text:p>
      <text:p text:style-name="Text_20_body">Se você quiser, pode combinar expressões que contenham os dois caracteres coringa. Exemplo: “mar?a*silva” pode resultar em “marta da silva”, “maria jose da silva”, “marla silva”.</text:p>
      <text:p text:style-name="Text_20_body">Para filtrar aqueles itens que começam com algo, pode-se usar “^”. Por exemplo: “^92” traria todas os valores que começam por 90 e mais algo.</text:p>
      <text:p text:style-name="Text_20_body">Outra forma de pesquisar é usar o caracter “|” que tem o significado de “ou”. Isso quer dizer que você pode fazer uma pesquisa que resulte, ao mesmo tempo, na pesquisa de duas expressões diferentes. Exemplo: ao usar a expressão “ministerio|secretaria” você indica ao sistema que deseja pesquisar qualquer valor que possua a palavra “ministerio” ou a palavra “secretaria” no texto. Isto pode resultar numa lista que contenha os valores “Ministerio do Planejamento”, “Ministerio da Saude”, “Secretaria do Tesouro” etc. Da mesma forma, você pode usar os caracteres coringa combinados e em quantas partes da expressão quiser.</text:p>
      <text:p text:style-name="Text_20_body">Após selecionar os valores, basta clicar em “Confirmar” para gravar os valores que deseja associar a um filtro. Se quiser limpar todos os valores selecionados (mesmo os que não estejam sendo mostrados em função de um refinamento da pesquisa), basta clicar em “Limpar seleções”.</text:p>
      <text:p text:style-name="Text_20_body">Por fim, você pode fazer um filtro “excludente”, ou seja, desejo selecionar todos os registros que não correspondam aos valores selecionados por mim. Para isto, basta selecionar os valores e clicar em “Modo de Exclusão”. No exemplo de filtrar o “Ano Exercício”: se você selecionar o valor “2010” para o filtro e marcar o “Modo de Exclusão”, isto indicará que você deseja todos os registros da base, exceto os do ano exercício de 2010.</text:p>
      <text:p text:style-name="Text_20_body">Sempre que quiser ver todos os filtros e valores que serão aplicados a uma consulta, basta clicar, na tela de estruturação da consulta, no botão “Visualizar Filtros”. Será mostrada a seguinte janela.</text:p>
      <text:p text:style-name="Text_20_body"><draw:frame draw:style-name="mediacenter" draw:name="6" text:anchor-type="paragraph" draw:z-index="6" svg:width="38.4175cm" style:rel-width="100%" svg:height="19.949583333333cm" style:rel-height="scale"><draw:image xlink:href="Pictures/f21edb48e059ec183dbf8e50fb50d9f7.png" xlink:type="simple" xlink:show="embed" xlink:actuate="onLoad"/></draw:frame></text:p>
      <text:h text:style-name="Heading_20_3" text:outline-level="3"><text:bookmark-start text:name="__RefHeading___compartilhando_uma_consulta_7"/><text:bookmark-start text:name="compartilhando_uma_consulta"/>2.4 Compartilhando uma consulta<text:bookmark-end text:name="__RefHeading___compartilhando_uma_consulta_7"/><text:bookmark-end text:name="compartilhando_uma_consulta"/></text:h>
      <text:p text:style-name="Text_20_body">Após criar e salvar uma consulta, você pode compartilhá-la com outro usuário que acesse o sistema. Para isso, basta clicar no botão “Compartilhar”, que abrirá a janela abaixo:</text:p>
      <text:p text:style-name="Text_20_body"><draw:frame draw:style-name="mediacenter" draw:name="7" text:anchor-type="paragraph" draw:z-index="7" svg:width="37.914791666667cm" style:rel-width="100%" svg:height="18.494375cm" style:rel-height="scale"><draw:image xlink:href="Pictures/99642a3636690b468ab9d3b46e844394.png" xlink:type="simple" xlink:show="embed" xlink:actuate="onLoad"/></draw:frame></text:p>
      <text:p text:style-name="Text_20_body">Nessa tela você poderá adicionar ou retirar usuários das suas consultas compartilhadas.</text:p>
      <text:p text:style-name="Text_20_body">Para pesquisar um usuário, você pode usar o mesmo sistema de caracteres curinga da tela de pesquisa de valores de filtros. Porém, para realizar a pesquisa, após a digitação da expressão de pesquisa, é necessário pressionar “ENTER” ou clicar no ícone de “Lupa” no canto superior direito da caixa de pesquisa.</text:p>
      <text:p text:style-name="Text_20_body">Após a apresentação dos resultados, basta marcar o usuário que deseja compartilhar a consulta e adicioná-lo à caixa de “Usuários selecionados para compartilhar a consulta”, clicando no ícone “+” sobre essa caixa. Se desejar retirar um dos usuários dessa caixa, basta marcá-lo e clicar no ícone “-”. Após adicionar ou remover usuários da caixa de selecionados, o botão “Confirmar” será habilitado e, então, basta você clicar nele para que os compartilhamentos sejam salvos. A partir desse momento, os usuários que você selecionou poderão ver a consulta que você estruturou, mas não poderão alterá-la, como explicado no início deste manual.</text:p>
      <text:h text:style-name="Heading_20_3" text:outline-level="3"><text:bookmark-start text:name="__RefHeading___gerando_uma_consulta_8"/><text:bookmark-start text:name="gerando_uma_consulta"/>2.5 Gerando uma consulta<text:bookmark-end text:name="__RefHeading___gerando_uma_consulta_8"/><text:bookmark-end text:name="gerando_uma_consulta"/></text:h>
      <text:p text:style-name="Text_20_body">O passo final no novo extrator é, após estruturar uma consulta, executá-la para visualizar seus resultados. Para que isso aconteça, basta clicar no botão “Gerar Consulta”, na tela de estruturação da consulta.</text:p>
      <text:p text:style-name="Text_20_body">Após o processamento, o resultado aparecerá, como no exemplo abaixo:</text:p>
      <text:p text:style-name="Text_20_body"><draw:frame draw:style-name="mediacenter" draw:name="8" text:anchor-type="paragraph" draw:z-index="8" svg:width="40.79875cm" style:rel-width="100%" svg:height="15.71625cm" style:rel-height="scale"><draw:image xlink:href="Pictures/b531d84e0c22a49749681f868ccb402d.png" xlink:type="simple" xlink:show="embed" xlink:actuate="onLoad"/></draw:frame></text:p>
      <text:p text:style-name="Text_20_body">São apresentados os campos e métricas selecionados, a quantidade de registros pesquisados e a quantidade de páginas. Se quiser, pode alterar a quantidade de registros mostrados por página, selecionando a quantidade que achar mais adequada em “Itens por página”.</text:p>
      <text:p text:style-name="Text_20_body">Se quiser exportar o resultado da consulta para uma planilha Excel, clique no botão “Exportar” e selecione o formato desejado. Se a consulta possuir menos do que 65530 linhas, você poderá escolher entre o formato XLSX (novidade no novo extrator) ou XLS. Se a quantidade de registros pesquisados for superior a esse número, então somente será possível exportar para o formato XLSX, em função da limitação do número de linhas do formato XLS.</text:p>
      <text:h text:style-name="Heading_20_3" text:outline-level="3"><text:bookmark-start text:name="__RefHeading___utilizando_marcadores_9"/><text:bookmark-start text:name="utilizando_marcadores"/>2.6 Utilizando Marcadores<text:bookmark-end text:name="__RefHeading___utilizando_marcadores_9"/><text:bookmark-end text:name="utilizando_marcadores"/></text:h>
      <text:p text:style-name="Text_20_body">A partir da preparação para o PLOA 2027, o SIOP passou a contar com uma nova forma de consulta aos <text:span text:style-name="Strong_20_Emphasis">marcadores gerenciais e qualitativos</text:span> no BI. Essa melhoria permite que diferentes perfis tenham acesso personalizado a cada tipo de marcador (usuários com perfil SOF continuam visualizando todos).</text:p>
      <text:p text:style-name="Text_20_body">Além de ser mais intuitiva, a nova funcionalidade permite a inclusão de tipos de marcadores “ilimitados” na mesma consulta, e cada coluna da planilha exportada já indicará o tipo de marcador ao qual se refere.</text:p>
      <text:p text:style-name="Text_20_body">Veja como utilizar:</text:p>
      <text:p text:style-name="Text_20_body"><draw:frame draw:style-name="mediacenter" draw:name="9" text:anchor-type="paragraph" draw:z-index="9" svg:width="41.010416666667cm" style:rel-width="100%" svg:height="21.034375cm" style:rel-height="scale"><draw:image xlink:href="Pictures/382adaf8b5928c2c89d8097bd21d4927.png" xlink:type="simple" xlink:show="embed" xlink:actuate="onLoad"/></draw:frame></text:p>
      <text:p text:style-name="Text_20_body"><text:span text:style-name="Strong_20_Emphasis">1. Seleção de Campo</text:span>:
Os campos de “Marcador” e “Tipo de Marcador” ficam disponíveis na lista de <text:span text:style-name="Strong_20_Emphasis">Campos disponíveis</text:span> em uma seção específica, separados dos antigos marcadores.</text:p>
      <text:p text:style-name="Text_20_body"><draw:frame draw:style-name="mediacenter" draw:name="10" text:anchor-type="paragraph" draw:z-index="10" svg:width="41.962916666667cm" style:rel-width="100%" svg:height="20.663958333333cm" style:rel-height="scale"><draw:image xlink:href="Pictures/23ebeca37d0e47f5db6485825f5f19e9.png" xlink:type="simple" xlink:show="embed" xlink:actuate="onLoad"/></draw:frame></text:p>
      <text:p text:style-name="Text_20_body">Ao adicionar o campo Marcador em “Campos selecionados”, uma nova janela se abrirá permitindo escolher:</text:p>
      <text:list text:style-name="List_20_1" text:continue-numbering="false">
        <text:list-item>
          <text:p text:style-name="List_20_1_Content_First"> <text:span text:style-name="Strong_20_Emphasis">Método de Marcação:</text:span> Filtro inicial do método utilizado (Execução Financeira, Financeiro ou Qualitativo – variando conforme o cubo escolhido).</text:p>
        </text:list-item>
        <text:list-item>
          <text:p text:style-name="List_20_1_Content_Last"> <text:span text:style-name="Strong_20_Emphasis">Tipo de Marcador:</text:span> Define qual o marcador desejado (você pode utilizar a caixa de texto para buscar).</text:p>
        </text:list-item>
      </text:list>
      <text:p text:style-name="Text_20_body"><draw:frame draw:style-name="mediacenter" draw:name="11" text:anchor-type="paragraph" draw:z-index="11" svg:width="41.275cm" style:rel-width="100%" svg:height="18.547291666667cm" style:rel-height="scale"><draw:image xlink:href="Pictures/d2e01a30ddceba246d01e7ce388c49e1.png" xlink:type="simple" xlink:show="embed" xlink:actuate="onLoad"/></draw:frame></text:p>
      <text:p text:style-name="Text_20_body"><text:span text:style-name="Strong_20_Emphasis">2. Restrição e Múltiplos Marcadores</text:span>:
Após a seleção, aquele campo na sua consulta ficará restrito ao Método/Tipo escolhido. Não aparecerão marcadores que estejam fora desse escopo.
Você pode repetir esse processo para adicionar quantos marcadores forem necessários. Cada coluna extraída ficará restrita ao tipo de marcador que você selecionou naquele campo.</text:p>
      <text:p text:style-name="Text_20_body"><draw:frame draw:style-name="mediacenter" draw:name="12" text:anchor-type="paragraph" draw:z-index="12" svg:width="41.513125cm" style:rel-width="100%" svg:height="18.044583333333cm" style:rel-height="scale"><draw:image xlink:href="Pictures/dc98af7fbec413fab81d960e5480e3a1.png" xlink:type="simple" xlink:show="embed" xlink:actuate="onLoad"/></draw:frame></text:p>
      <text:p text:style-name="Text_20_body"><text:span text:style-name="Strong_20_Emphasis">3. Utilizando Marcadores como Filtro</text:span>:
De modo análogo, ao adicionar um marcador em “Filtros selecionados”, a tela de seleção pedirá o <text:span text:style-name="Strong_20_Emphasis">Método de Marcação</text:span>, o <text:span text:style-name="Strong_20_Emphasis">Tipo de Marcador</text:span> e o <text:span text:style-name="Strong_20_Emphasis">Marcador</text:span> específico.
Os marcadores disponíveis na lista respeitarão os filtros que você já tiver adicionado à consulta.</text:p>
      <text:p text:style-name="Text_20_body"><draw:frame draw:style-name="mediacenter" draw:name="13" text:anchor-type="paragraph" draw:z-index="13" svg:width="29.236458333333cm" style:rel-width="100%" svg:height="22.727708333333cm" style:rel-height="scale"><draw:image xlink:href="Pictures/77ba8482f70674cd0c38807c3d6d727a.png" xlink:type="simple" xlink:show="embed" xlink:actuate="onLoad"/></draw:frame></text:p>
      <text:h text:style-name="Heading_20_2" text:outline-level="2"><text:bookmark-start text:name="__RefHeading___detalhes_dos_cubos_e_das_informacoes_disponibilizadas_no_extrator_do_bi_do_siop_10"/><text:bookmark-start text:name="detalhes_dos_cubos_e_das_informacoes_disponibilizadas_no_extrator_do_bi_do_siop"/>3. Detalhes dos Cubos e das Informações Disponibilizadas no Extrator do BI do SIOP<text:bookmark-end text:name="__RefHeading___detalhes_dos_cubos_e_das_informacoes_disponibilizadas_no_extrator_do_bi_do_siop_10"/><text:bookmark-end text:name="detalhes_dos_cubos_e_das_informacoes_disponibilizadas_no_extrator_do_bi_do_siop"/></text:h>
      <text:h text:style-name="Heading_20_3" text:outline-level="3"><text:bookmark-start text:name="__RefHeading___cubos_disponibilizados_11"/><text:bookmark-start text:name="cubos_disponibilizados"/>3.1 Cubos Disponibilizados<text:bookmark-end text:name="__RefHeading___cubos_disponibilizados_11"/><text:bookmark-end text:name="cubos_disponibilizados"/></text:h>
      <table:table table:style-name="Table">
        <table:table-column/>
        <table:table-column/>
        <table:table-column/>
        <table:table-row>
          <table:table-cell office:value-type="string" table:style-name="tableheader">
            <text:p text:style-name="Table_20_Heading">  Cubo  </text:p>
          </table:table-cell>
          <table:table-cell office:value-type="string" table:style-name="tableheader">
            <text:p text:style-name="Table_20_Heading">  Informação que contém  </text:p>
          </table:table-cell>
          <table:table-cell office:value-type="string" table:style-name="tableheader">
            <text:p text:style-name="Table_20_Heading">  Detalhes  </text:p>
          </table:table-cell>
        </table:table-row>
        <table:table-row>
          <table:table-cell office:value-type="string" table:style-name="tableheader">
            <text:p text:style-name="Table_20_Heading"> Execução Orçamentária </text:p>
          </table:table-cell>
          <table:table-cell office:value-type="string" table:style-name="tablecell">
            <text:p text:style-name="tablealignleft"> Contém dados de execução orçamentária importados diariamente do SIAFI e dados orçamentários importados do SIOP. </text:p>
          </table:table-cell>
          <table:table-cell office:value-type="string" table:style-name="tablecell">
            <text:p text:style-name="tablealignleft"> Os dados obtidos do SIAFI são fechados diariamente, logo a posição consultada é do dia anterior (D-1). Normalmente não há cargas nos finais de semana; assim, a posição no SIOP de sexta será a da quinta anterior, e a posição de segunda será a da sexta anterior. </text:p>
          </table:table-cell>
        </table:table-row>
        <table:table-row>
          <table:table-cell office:value-type="string" table:style-name="tableheader">
            <text:p text:style-name="Table_20_Heading"> Execução Orçamentária - RAP </text:p>
          </table:table-cell>
          <table:table-cell office:value-type="string" table:style-name="tablecell">
            <text:p text:style-name="tablealignleft"> Contém dados de restos a pagar importados diariamente do SIAFI . </text:p>
          </table:table-cell>
          <table:table-cell office:value-type="string" table:style-name="tablecell">
            <text:p text:style-name="tablealignleft"> Os dados obtidos do SIAFI são fechados diariamente, logo a posição consultada é do dia anterior (D-1). Normalmente não há cargas nos finais de semana; assim, a posição no SIOP de sexta será a da quinta anterior, e a posição de segunda será a da sexta anterior. </text:p>
          </table:table-cell>
        </table:table-row>
        <table:table-row>
          <table:table-cell office:value-type="string" table:style-name="tableheader">
            <text:p text:style-name="Table_20_Heading"> Execucao Orçamentária - Execução e RAP </text:p>
          </table:table-cell>
          <table:table-cell office:value-type="string" table:style-name="tablecell">
            <text:p text:style-name="tablealignleft"> Combina dados apresentados no cubo de “Execução Orçamentária” com dados do Cubo de “Execução Orçamentária - RAP”, possibilitando assim que o usuário construa consultas contendo métricas de Execução e de Restos a Pagar. </text:p>
          </table:table-cell>
          <table:table-cell office:value-type="string" table:style-name="tablecell">
            <text:p text:style-name="tablealignleft"> Os dados obtidos do SIAFI são fechados diariamente, logo a posição consultada é do dia anterior (D-1). Normalmente não há cargas nos finais de semana; assim, a posição no SIOP de sexta será a da quinta anterior, e a posição de segunda será a da sexta anterior. </text:p>
          </table:table-cell>
        </table:table-row>
        <table:table-row>
          <table:table-cell office:value-type="string" table:style-name="tableheader">
            <text:p text:style-name="Table_20_Heading"> Elaboração PLOA - Financeiro </text:p>
          </table:table-cell>
          <table:table-cell office:value-type="string" table:style-name="tablecell">
            <text:p text:style-name="tablealignleft"> Apresenta dados quantitativos da elaboração da proposta de lei orçamentária para o próximo exercício no nível financeiro. Possui restrições para que só sejam visualizados dados referentes a órgãos e/ou Uos aos quais o usuário possui permissão, inclusive em relação a momentos do quantitativo da proposta orçamentária. </text:p>
          </table:table-cell>
          <table:table-cell office:value-type="string" table:style-name="tablecell">
            <text:p text:style-name="tablealignleft"> - Carga de hora em hora durante o PLOA <text:line-break/>- Para usuários dos setoriais, possui restrições para que só sejam visualizados OSs, UOs e momentos aos quais o usuário possua permissão. <text:line-break/>- Inclui também dados da proposta financeira do ano anterior e dados de execução de 3 exercícios anteriores e do exercício atual<text:note text:id="ftn0" text:note-class="footnote"><text:note-citation text:label="1)">1)</text:note-citation><text:note-body><text:p text:style-name="Text_20_body">Todos os momentos</text:p></text:note-body></text:note> . <text:line-break/>- Está disponível a marcação de <text:a xlink:type="simple" xlink:href="https://www1.siop.planejamento.gov.br/mto/doku.php/mto2020:cap8#despesas_de_tecnologia_da_informacao" text:style-name="Internet_20_link" text:visited-style-name="Visited_20_Internet_20_Link">Despesas de TI</text:a>. <text:line-break/> - As informações de execução <text:span text:style-name="underline">somente são disponibilizadas durante a elaboração da proposta</text:span>, por conta do pesado processamento necessário. </text:p>
          </table:table-cell>
        </table:table-row>
        <table:table-row>
          <table:table-cell office:value-type="string" table:style-name="tableheader">
            <text:p text:style-name="Table_20_Heading"> Elaboração PLOA - Físico-Financeiro </text:p>
          </table:table-cell>
          <table:table-cell office:value-type="string" table:style-name="tablecell">
            <text:p text:style-name="tablealignleft"> Apresenta dados quantitativos da elaboração da proposta de lei orçamentária para o próximo exercício no nível físico-financeiro. Possui restrições para que só sejam visualizados dados referentes a órgãos e/ou UOs aos quais o usuário possui permissão, inclusive em relação a momentos do quantitativo da proposta orçamentária. </text:p>
          </table:table-cell>
          <table:table-cell office:value-type="string" table:style-name="tablecell">
            <text:p text:style-name="tablealignleft"> - Carga de hora em hora durante o PLOA <text:line-break/>- Para usuários dos setoriais, possui restrições para que só sejam visualizados OSs, UOs e momentos aos quais o usuário possua permissão. <text:line-break/>- Inclui também dados da proposta financeira do ano anterior<text:note text:id="ftn1" text:note-class="footnote"><text:note-citation text:label="2)">2)</text:note-citation><text:note-body><text:p text:style-name="Text_20_body">Somente momento 5000 - PL</text:p></text:note-body></text:note>  e dados de execução de 3 exercícios anteriores e do exercício atual. <text:line-break/>- As informações de execução <text:span text:style-name="underline">somente são disponibilizadas durante a elaboração da proposta</text:span>, por conta do pesado processamento necessário. </text:p>
          </table:table-cell>
        </table:table-row>
        <table:table-row>
          <table:table-cell office:value-type="string" table:style-name="tableheader">
            <text:p text:style-name="Table_20_Heading"> Receita </text:p>
          </table:table-cell>
          <table:table-cell office:value-type="string" table:style-name="tablecell">
            <text:p text:style-name="tablealignleft"> Apresenta dados consolidados de receita referentes aos últimos cenários divulgados no SIOP. </text:p>
          </table:table-cell>
          <table:table-cell office:value-type="string" table:style-name="tablecell">
            <text:p text:style-name="tablealignleft"> Estão disponíveis dados a partir do exercício 2014. </text:p>
          </table:table-cell>
        </table:table-row>
        <table:table-row>
          <table:table-cell office:value-type="string" table:style-name="tableheader">
            <text:p text:style-name="Table_20_Heading"> Alterações Orçamentárias </text:p>
          </table:table-cell>
          <table:table-cell office:value-type="string" table:style-name="tablecell">
            <text:p text:style-name="tablealignleft"> Apresenta todos os créditos (momento atual apenas) criados no SIOP.  Possui restrições para que só sejam visualizados dados referentes a órgãos e/ou UOs aos quais o usuário possui permissão, inclusive em relação a momentos do quantitativo da alteração orçamentária. </text:p>
          </table:table-cell>
          <table:table-cell office:value-type="string" table:style-name="tablecell">
            <text:p text:style-name="tablealignleft"> - Possui restrições para que só sejam visualizados dados referentes a órgãos e/ou UOs aos quais o usuário possui permissão, inclusive em relação a momentos do quantitativo da alteração orçamentária. <text:line-break/>- Esse cubo só traz informações do momento atual de cada pedido <text:note text:id="ftn2" text:note-class="footnote"><text:note-citation text:label="3)">3)</text:note-citation><text:note-body><text:p text:style-name="Text_20_body">A razão é a performance necessária para tratar tantos dados e caber na janela de cada hora</text:p></text:note-body></text:note> . Retorna apenas créditos já efetivados OU não efetivados dos momentos 9100 e 9200. <text:line-break/>- Oferece métricas de execução orçamentária (filtros devem estar adequados). Ex. um filtro como situação = efetivado, irá excluir os dados de execução por não ter situação/status e então seus registros são carregados como “Não definido”. </text:p>
          </table:table-cell>
        </table:table-row>
        <table:table-row>
          <table:table-cell office:value-type="string" table:style-name="tableheader">
            <text:p text:style-name="Table_20_Heading"> Acompanhamento Físico-Financeiro </text:p>
          </table:table-cell>
          <table:table-cell office:value-type="string" table:style-name="tablecell">
            <text:p text:style-name="tablealignleft"> Apresenta todos os dados físicos informados pelos setoriais no módulo de Acompanhamento Orçamentário.  Possui restrições para que só sejam visualizados dados referentes a órgãos e/ou UOs aos quais o usuário possui permissão. </text:p>
          </table:table-cell>
          <table:table-cell office:value-type="string" table:style-name="tablecell">
            <text:p text:style-name="tablealignleft"> - Possui restrições para que só sejam visualizados dados referentes a órgãos e/ou UOs aos quais o usuário possui permissão. Inclui também informações das justificativas (campos de texto). Note que os dados físicos do exercício corrente só são carregados quando a captação se encerra. </text:p>
          </table:table-cell>
        </table:table-row>
        <table:table-row>
          <table:table-cell office:value-type="string" table:style-name="tableheader">
            <text:p text:style-name="Table_20_Heading"> Acompanhamento das Despesas Discricionárias </text:p>
          </table:table-cell>
          <table:table-cell office:value-type="string" table:style-name="tablecell">
            <text:p text:style-name="tablealignleft"> Apresenta os motivos para inexecução das despesas discricionárias informadas pelos setoriais no módulo de Acompanhamento Orçamentário.  Possui restrições para que só sejam visualizados dados referentes a órgãos e/ou UOs aos quais o usuário possui permissão. </text:p>
          </table:table-cell>
          <table:table-cell office:value-type="string" table:style-name="tablecell"/>
        </table:table-row>
        <table:table-row>
          <table:table-cell office:value-type="string" table:style-name="tableheader">
            <text:p text:style-name="Table_20_Heading"> Elaboração PPA </text:p>
          </table:table-cell>
          <table:table-cell office:value-type="string" table:style-name="tablecell">
            <text:p text:style-name="tablealignleft"> Apresenta dados referentes à Proposta Plurianual do PPA do próximo exercício no nível físico-financeiro. </text:p>
          </table:table-cell>
          <table:table-cell office:value-type="string" table:style-name="tablecell"/>
        </table:table-row>
        <table:table-row>
          <table:table-cell office:value-type="string" table:style-name="tableheader">
            <text:p text:style-name="Table_20_Heading"> Emendas Individuais </text:p>
          </table:table-cell>
          <table:table-cell office:value-type="string" table:style-name="tablecell">
            <text:p text:style-name="tablealignleft"> Contém dados de emendas parlamentares individuais do orçamento impositivo com dotações e dados de beneficiário extraídos da base do SIOP e dados de execução orçamentária referentes ao orçamento impositivo (RP ATUAL = 6) importados diariamente do SIAFI. </text:p>
          </table:table-cell>
          <table:table-cell office:value-type="string" table:style-name="tablecell">
            <text:p text:style-name="tablealignleft"> Note que, apesar de outros cubos como o de Execução apresentarem informação de emendas, só esse cubo as tem com detalhes por beneficiários. </text:p>
          </table:table-cell>
        </table:table-row>
        <table:table-row>
          <table:table-cell office:value-type="string" table:style-name="tableheader">
            <text:p text:style-name="Table_20_Heading"> Despesas Discricionárias - Execução por NE </text:p>
          </table:table-cell>
          <table:table-cell office:value-type="string" table:style-name="tablecell">
            <text:p text:style-name="tablealignleft"> Contém dados de Execução Orçamentária por Nota de Empenho (importados do SIAFI). </text:p>
          </table:table-cell>
          <table:table-cell office:value-type="string" table:style-name="tablecell"/>
        </table:table-row>
        <table:table-row>
          <table:table-cell office:value-type="string" table:style-name="tableheader">
            <text:p text:style-name="Table_20_Heading"> Limites de Empenho </text:p>
          </table:table-cell>
          <table:table-cell office:value-type="string" table:style-name="tablecell">
            <text:p text:style-name="tablealignleft"> Dados de limite de empenho por órgão e de execução das despesas discricionárias do Poder Executivo. </text:p>
          </table:table-cell>
          <table:table-cell office:value-type="string" table:style-name="tablecell"/>
        </table:table-row>
        <table:table-row>
          <table:table-cell office:value-type="string" table:style-name="tableheader">
            <text:p text:style-name="Table_20_Heading"> Orçamento Investimento - Elaboração PLOA </text:p>
          </table:table-cell>
          <table:table-cell office:value-type="string" table:style-name="tablecell">
            <text:p text:style-name="tablealignleft"> Apresenta dados quantitativos da elaboração da proposta de lei orçamentária do orçamento de investimentos (esfera 30) para a o próximo exercício . </text:p>
          </table:table-cell>
          <table:table-cell office:value-type="string" table:style-name="tablecell"/>
        </table:table-row>
        <table:table-row>
          <table:table-cell office:value-type="string" table:style-name="tableheader">
            <text:p text:style-name="Table_20_Heading"> Orçamento Investimento - Alterações Orçamentárias </text:p>
          </table:table-cell>
          <table:table-cell office:value-type="string" table:style-name="tablecell">
            <text:p text:style-name="tablealignleft"> Apresenta todos os créditos (momento atual apenas) criados no SIOP para o Orçamento de Investimentos das Empresas Estatais. </text:p>
          </table:table-cell>
          <table:table-cell office:value-type="string" table:style-name="tablecell"/>
        </table:table-row>
        <table:table-row>
          <table:table-cell office:value-type="string" table:style-name="tableheader">
            <text:p text:style-name="Table_20_Heading"> Orçamento Investimento - Execução Orçamentária </text:p>
          </table:table-cell>
          <table:table-cell office:value-type="string" table:style-name="tablecell">
            <text:p text:style-name="tablealignleft"> Apresenta dados de execução orçamentária do orçamento de investimentos (Esfera 30) com métricas de PLOA, LOA, Dotação e Execução. </text:p>
          </table:table-cell>
          <table:table-cell office:value-type="string" table:style-name="tablecell"/>
        </table:table-row>
        <table:table-row>
          <table:table-cell office:value-type="string" table:style-name="tableheader">
            <text:p text:style-name="Table_20_Heading"> NFGC </text:p>
          </table:table-cell>
          <table:table-cell office:value-type="string" table:style-name="tablecell">
            <text:p text:style-name="tablealignleft"> Apresenta informações sobre as Necessidades de Financiamento do Governo Central </text:p>
          </table:table-cell>
          <table:table-cell office:value-type="string" table:style-name="tablecell"/>
        </table:table-row>
        <table:table-row>
          <table:table-cell office:value-type="string" table:style-name="tableheader">
            <text:p text:style-name="Table_20_Heading"> Execução Orçamentária Mensal </text:p>
          </table:table-cell>
          <table:table-cell office:value-type="string" table:style-name="tablecell">
            <text:p text:style-name="tablealignleft"> Contém dados mensais de execução orçamentária importados do SIAFI e dados orçamentários do SIOP. É importante destacar que os dados do SIAFI podem apresentar diferenças, pois o SIOP recebe as informações de cada mês apenas uma vez, e ajustes ou operações feitos depois podem não estar totalmente refletidos. </text:p>
          </table:table-cell>
          <table:table-cell office:value-type="string" table:style-name="tablecell"/>
        </table:table-row>
      </table:table>
      <text:p text:style-name="Text_20_body"><text:line-break/></text:p>
      <text:h text:style-name="Heading_20_3" text:outline-level="3"><text:bookmark-start text:name="__RefHeading___dicas_importantes_12"/><text:bookmark-start text:name="dicas_importantes"/>3.2 Dicas importantes:<text:bookmark-end text:name="__RefHeading___dicas_importantes_12"/><text:bookmark-end text:name="dicas_importantes"/></text:h>
      <text:list text:style-name="List_20_1" text:continue-numbering="false">
        <text:list-item>
          <text:p text:style-name="List_20_1_Content_First"> Para evitar que alguns cubos com carga por hora se “choquem”, algumas das cargas horárias começam às xx:30 das horas de cada hora cheia. Para saber os detalhes das cargas, acesse <text:a xlink:type="simple" xlink:href="https://intrasof.sof.intra/siopdoc/doku.php/bi:status_cargas" text:style-name="Internet_20_link" text:visited-style-name="Visited_20_Internet_20_Link">Manual de Status das Cargas</text:a>.</text:p>
        </text:list-item>
        <text:list-item>
          <text:p text:style-name="List_20_1_Content"> Procure realizar pesquisas usando o maior número possível de filtros, pois isso a torna mais rápida;</text:p>
        </text:list-item>
        <text:list-item>
          <text:p text:style-name="List_20_1_Content"> Em alguns cubos, na caixa “Campos disponíveis”, pode aparecer o ícone “chave” ao lado de um campo. Isso indica que os resultados serão restritos à associação de usuário com as unidades orçamentárias ou momentos que ele pode visualizar. Se o usuário só estiver associado, por exemplo, ao órgão “47000”, então os resultados apresentados serão restritos às UOs associadas a esse órgão.</text:p>
        </text:list-item>
        <text:list-item>
          <text:p text:style-name="List_20_1_Content_Last"> Havia uma versão antiga do extrator baseada numa plataforma sendo desativada. Seu manual está <text:a xlink:type="simple" xlink:href="https://intrasof.sof.intra/siopdoc/doku.php/bi:manual_bi" text:style-name="Internet_20_link" text:visited-style-name="Visited_20_Internet_20_Link">aqui</text:a>.</text:p>
        </text:list-item>
      </text:list>
      <text:p text:style-name="Text_20_body">Para outras informações veja o <text:a xlink:type="simple" xlink:href="https://intrasof.sof.intra/siopdoc/doku.php/faq:bi" text:style-name="Internet_20_link" text:visited-style-name="Visited_20_Internet_20_Link">FAQ do BI do SI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bi:extrator_bi</dc:title>
  </office:meta>
</office:document-meta>
</file>