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de8cea88a8037cbb626166e8565b9d.png"/>
  <manifest:file-entry manifest:media-type="image/png" manifest:full-path="Pictures/fd8ade15b02ecf87aa668a585f6f1e7b.png"/>
  <manifest:file-entry manifest:media-type="image/png" manifest:full-path="Pictures/e0d5124c09b8cf2ee61094fac61794c7.png"/>
  <manifest:file-entry manifest:media-type="image/png" manifest:full-path="Pictures/51fa87c90a333423ee9591409922a89d.png"/>
  <manifest:file-entry manifest:media-type="image/png" manifest:full-path="Pictures/2a27bd486cd6554955a2376a136319e7.png"/>
  <manifest:file-entry manifest:media-type="image/png" manifest:full-path="Pictures/14a1f8eed10b6eef510fc603e71a981d.png"/>
  <manifest:file-entry manifest:media-type="image/png" manifest:full-path="Pictures/007630b86fec4b423a064c5b4944f5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:manual_bi"/><text:bookmark-start text:name="__RefHeading___siop_gerencial_bi_1"/><text:bookmark-start text:name="siop_gerencial_bi"/>SIOP Gerencial BI:<text:bookmark-end text:name="__RefHeading___siop_gerencial_bi_1"/><text:bookmark-end text:name="siop_gerencial_bi"/></text:h>
      <text:p text:style-name="Text_20_body"><text:span text:style-name="Emphasis">O SIOP Gerencial é uma ferramenta de BI (Business Inteligence) separada do SIOP disponibilizada pela SOF para os usuários do SIOP. Neste manual será visto suas opções básicas de consulta.</text:span></text:p>
      <text:h text:style-name="Heading_20_2" text:outline-level="2"><text:bookmark-start text:name="__RefHeading___acesso_ao_siop_gerencial_-_bi_2"/><text:bookmark-start text:name="acesso_ao_siop_gerencial_-_bi"/>1. Acesso ao Siop Gerencial - BI:<text:bookmark-end text:name="__RefHeading___acesso_ao_siop_gerencial_-_bi_2"/><text:bookmark-end text:name="acesso_ao_siop_gerencial_-_bi"/></text:h>
      <text:p text:style-name="Text_20_body">Para ter acesso é necessário ter um papel especial no SIOP (BI-Setorial). Para obter este papel entre em contato com o <text:a xlink:type="simple" xlink:href="https://intrasof.sof.intra/siopdoc/doku.php/glossario_siop#cadastrador_local" text:style-name="Internet_20_link" text:visited-style-name="Visited_20_Internet_20_Link">cadastrador local</text:a> do seu órgão.</text:p>
      <text:p text:style-name="Text_20_body">O acesso ao Siop Gerencial - BI é realizado pela opção “Acesso BI Relatórios” do sítio <text:a xlink:type="simple" xlink:href="https://www.siop.planejamento.gov.br" text:style-name="Internet_20_link" text:visited-style-name="Visited_20_Internet_20_Link">https://www.siop.planejamento.gov.br</text:a>.</text:p>
      <text:p text:style-name="Text_20_body"><draw:frame draw:style-name="mediacenter" draw:name="0" text:anchor-type="paragraph" draw:z-index="0" svg:width="21.166666666667cm" style:rel-width="100%" svg:height="10.661728395062cm" style:rel-height="scale"><draw:image xlink:href="Pictures/6ede8cea88a8037cbb626166e8565b9d.png" xlink:type="simple" xlink:show="embed" xlink:actuate="onLoad"/></draw:frame></text:p>
      <text:p text:style-name="Text_20_body">Após clicar no botão “Clique aqui para iniciar sessão” da opção “Acesso BI Relatórios”, deverão ser digitados os dados de usuário e senha utilizados no SIOP.</text:p>
      <text:p text:style-name="Text_20_body"><draw:frame draw:style-name="mediacenter" draw:name="1" text:anchor-type="paragraph" draw:z-index="1" svg:width="13.229166666667cm" svg:height="8.7355112249878cm"><draw:image xlink:href="Pictures/fd8ade15b02ecf87aa668a585f6f1e7b.png" xlink:type="simple" xlink:show="embed" xlink:actuate="onLoad"/></draw:frame></text:p>
      <text:h text:style-name="Heading_20_3" text:outline-level="3"><text:bookmark-start text:name="__RefHeading___navegacao_3"/><text:bookmark-start text:name="navegacao"/>1.1 Navegação:<text:bookmark-end text:name="__RefHeading___navegacao_3"/><text:bookmark-end text:name="navegacao"/></text:h>
      <text:p text:style-name="Text_20_body">A seguinte tela será exibida após o login no Siop Gerencial - BI e é o ponto de partida para a navegação.</text:p>
      <text:p text:style-name="Text_20_body"><draw:frame draw:style-name="mediacenter" draw:name="2" text:anchor-type="paragraph" draw:z-index="2" svg:width="26.458333333333cm" style:rel-width="100%" svg:height="13.052021960364cm" style:rel-height="scale"><draw:image xlink:href="Pictures/e0d5124c09b8cf2ee61094fac61794c7.png" xlink:type="simple" xlink:show="embed" xlink:actuate="onLoad"/></draw:frame></text:p>
      <text:p text:style-name="Text_20_body">Importante: Caso não estejam aparecendo as opções a esquerda (“Browse” e “Arquivos”), basta entrar no menu “Visualizar” e marcar a opção “Navegador”.</text:p>
      <text:h text:style-name="Heading_20_2" text:outline-level="2"><text:bookmark-start text:name="__RefHeading___informacoes_disponiveis_no_siop-bi_4"/><text:bookmark-start text:name="informacoes_disponiveis_no_siop-bi"/>2. Informações Disponíveis no SIOP-BI<text:bookmark-end text:name="__RefHeading___informacoes_disponiveis_no_siop-bi_4"/><text:bookmark-end text:name="informacoes_disponiveis_no_siop-bi"/></text:h>
      <text:p text:style-name="Text_20_body">O Siop Gerencial - BI disponibiliza as informações aos usuários por meio do:</text:p>
      <text:list text:style-name="Numbering_20_1" text:continue-numbering="false">
        <text:list-item>
          <text:p text:style-name="Numbering_20_1_Content_First"> Extrator de Dados, a forma mais utilizada, ou</text:p>
        </text:list-item>
        <text:list-item>
          <text:p text:style-name="Numbering_20_1_Content_Last"> Relatórios Pré-formatados.</text:p>
        </text:list-item>
      </text:list>
      <text:p text:style-name="Text_20_body">Utilizando o Extrator de Dados, o usuário tem a possibilidade de criar suas próprias consultas, definindo que informações serão apresentadas e como serão agrupadas/ordenadas. O resultado dessas consultas é exportado para arquivos em formato de planilhas Excel.</text:p>
      <text:p text:style-name="Text_20_body"><draw:frame draw:style-name="mediacenter" draw:name="3" text:anchor-type="paragraph" draw:z-index="3" svg:width="26.458333333333cm" style:rel-width="100%" svg:height="14.133120419885cm" style:rel-height="scale"><draw:image xlink:href="Pictures/51fa87c90a333423ee9591409922a89d.png" xlink:type="simple" xlink:show="embed" xlink:actuate="onLoad"/></draw:frame></text:p>
      <text:p text:style-name="Text_20_body">Já os Relatórios Pré-Formatados possibilitam que o usuário emita relatórios com formatação pré-definida, como, por exemplo um Quadro de Detalhamento de Despesa, informando apenas os filtros que deseja utilizar. </text:p>
      <text:p text:style-name="Text_20_body"><draw:frame draw:style-name="mediacenter" draw:name="4" text:anchor-type="paragraph" draw:z-index="4" svg:width="23.8125cm" style:rel-width="100%" svg:height="10.11808524853cm" style:rel-height="scale"><draw:image xlink:href="Pictures/2a27bd486cd6554955a2376a136319e7.png" xlink:type="simple" xlink:show="embed" xlink:actuate="onLoad"/></draw:frame></text:p>
      <text:h text:style-name="Heading_20_2" text:outline-level="2"><text:bookmark-start text:name="__RefHeading___relatorios_pre-formatados_5"/><text:bookmark-start text:name="relatorios_pre-formatados"/>3. Relatórios pré-formatados<text:bookmark-end text:name="__RefHeading___relatorios_pre-formatados_5"/><text:bookmark-end text:name="relatorios_pre-formatados"/></text:h>
      <text:p text:style-name="Text_20_body">A seguinte sequência mostra como gerar um relatório pré-formatado no SIOP-BI:</text:p>
      <text:list text:style-name="Numbering_20_1" text:continue-numbering="false">
        <text:list-item>
          <text:p text:style-name="Numbering_20_1_Content_First"> Selecione os parâmetros pelos quais deseja filtrar, situados na seção “Report Parameters”.</text:p>
        </text:list-item>
        <text:list-item>
          <text:p text:style-name="Numbering_20_1_Content"> Pressione o botão “View Report” para gerar o relatório.</text:p>
        </text:list-item>
        <text:list-item>
          <text:p text:style-name="Numbering_20_1_Content_Last"> Para facilitar a visualização do relatório em tela, clique sobre o texto “Report Parameters” para minimizar os campos de seleção de parâmetros.</text:p>
        </text:list-item>
      </text:list>
      <text:p text:style-name="Text_20_body"><draw:frame draw:style-name="mediacenter" draw:name="5" text:anchor-type="paragraph" draw:z-index="5" svg:width="26.458333333333cm" style:rel-width="100%" svg:height="10.795661803022cm" style:rel-height="scale"><draw:image xlink:href="Pictures/14a1f8eed10b6eef510fc603e71a981d.png" xlink:type="simple" xlink:show="embed" xlink:actuate="onLoad"/></draw:frame></text:p>
      <text:p text:style-name="Text_20_body">Para retornar a visualização padrão com os parâmetros de seleção, basta clicar novamente sobre o texto “Report Parameters”.  </text:p>
      <text:p text:style-name="Text_20_body"><draw:frame draw:style-name="mediacenter" draw:name="6" text:anchor-type="paragraph" draw:z-index="6" svg:width="26.458333333333cm" style:rel-width="100%" svg:height="13.0840948651cm" style:rel-height="scale"><draw:image xlink:href="Pictures/007630b86fec4b423a064c5b4944f517.png" xlink:type="simple" xlink:show="embed" xlink:actuate="onLoad"/></draw:frame></text:p>
      <text:h text:style-name="Heading_20_2" text:outline-level="2"><text:bookmark-start text:name="__RefHeading___extrator_de_dados_6"/><text:bookmark-start text:name="extrator_de_dados"/>4. Extrator de Dados<text:bookmark-end text:name="__RefHeading___extrator_de_dados_6"/><text:bookmark-end text:name="extrator_de_dados"/></text:h>
      <text:p text:style-name="Text_20_body">O Extrator de Dados é uma ferramenta que permite mais liberdade ao selecionar quaisquer combinações de dados para a montagem de um relatório totalmente customizado.</text:p>
      <text:p text:style-name="Text_20_body">Note que, num BI as informações são organizadas em grandes conjuntos de dados chamados de <text:span text:style-name="Emphasis">Cubos</text:span>.</text:p>
      <text:p text:style-name="Text_20_body">ESTE EXTRATOR DE DADOS ESTÁ SENDO DESATIVADO. A ORIENTAÇÃO É USAR O <text:a xlink:type="simple" xlink:href="https://intrasof.sof.intra/siopdoc/doku.php/bi:extrator_bi" text:style-name="Internet_20_link" text:visited-style-name="Visited_20_Internet_20_Link">NOVO EXTRATOR DE DADOS DO SIOP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bi:manual_bi</dc:title>
  </office:meta>
</office:document-meta>
</file>