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a77c0ca1984011c5c2cae8fa113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bi"/><text:bookmark-start text:name="__RefHeading___faq_-_siop_bi_extrator_bi_dentro_do_siop_siop_dados_abertos_e_informacoes_sobre_execucao_do_siafi_1"/><text:bookmark-start text:name="faq_-_siop_bi_extrator_bi_dentro_do_siop_siop_dados_abertos_e_informacoes_sobre_execucao_do_siafi"/>FAQ - SIOP BI, Extrator BI (dentro do SIOP), SIOP Dados Abertos e Informações sobre Execução do SIAFI<text:bookmark-end text:name="__RefHeading___faq_-_siop_bi_extrator_bi_dentro_do_siop_siop_dados_abertos_e_informacoes_sobre_execucao_do_siafi_1"/><text:bookmark-end text:name="faq_-_siop_bi_extrator_bi_dentro_do_siop_siop_dados_abertos_e_informacoes_sobre_execucao_do_siafi"/></text:h>
      <text:p text:style-name="Horizontal_20_Line"/>
      <text:h text:style-name="Heading_20_3" text:outline-level="3"><text:bookmark-start text:name="__RefHeading___ha_alguma_diferenca_nas_visualizacoes_dos_usuarios_externos_a_sof_dentro_do_bi_2"/><text:bookmark-start text:name="ha_alguma_diferenca_nas_visualizacoes_dos_usuarios_externos_a_sof_dentro_do_bi"/>1) Há alguma diferença nas visualizações dos usuários externos à SOF dentro do BI?<text:bookmark-end text:name="__RefHeading___ha_alguma_diferenca_nas_visualizacoes_dos_usuarios_externos_a_sof_dentro_do_bi_2"/><text:bookmark-end text:name="ha_alguma_diferenca_nas_visualizacoes_dos_usuarios_externos_a_sof_dentro_do_bi"/></text:h>
      <text:p text:style-name="Text_20_body"><text:span text:style-name="Strong_20_Emphasis">R.</text:span>: Dentro do Extrator do SIOP BI existem vários “cubos” (organizações de dados por assunto). Há cubos específicos para uso interno da SOF, que possibilitam, por exemplo, a consulta a informações que ainda estão em tramitação na casa, como créditos em avaliação pela SOF que ainda não foram efetivados/publicados. Para detalhes sobre os cubos, clique <text:a xlink:type="simple" xlink:href="https://intrasof.sof.intra/siopdoc/doku.php/bi:extrator_bi#detalhes_dos_cubos_e_das_informacoes_disponibilizadas_no_extrator_do_bi_do_siop" text:style-name="Internet_20_link" text:visited-style-name="Visited_20_Internet_20_Link">aqui</text:a>.</text:p>
      <text:h text:style-name="Heading_20_3" text:outline-level="3"><text:bookmark-start text:name="__RefHeading___por_que_as_metricas_de_empenhado_e_empenhado_liquidado_possuem_valores_diferentes_para_o_exercicio_atual_ainda_nao_encerrado_e_mesmo_valor_para_exercicios_ja_encerrados_nos_cubos_de_execucao_orcamentaria_do_bi_3"/><text:bookmark-start text:name="por_que_as_metricas_de_empenhado_e_empenhado_liquidado_possuem_valores_diferentes_para_o_exercicio_atual_ainda_nao_encerrado_e_mesmo_valor_para_exercicios_ja_encerrados_nos_cubos_de_execucao_orcamentaria_do_bi"/>2) Por que as métricas de Empenhado e Empenhado Liquidado possuem valores diferentes para o exercício atual (ainda não encerrado) e mesmo valor para exercícios já encerrados nos cubos de execução orçamentária do BI?<text:bookmark-end text:name="__RefHeading___por_que_as_metricas_de_empenhado_e_empenhado_liquidado_possuem_valores_diferentes_para_o_exercicio_atual_ainda_nao_encerrado_e_mesmo_valor_para_exercicios_ja_encerrados_nos_cubos_de_execucao_orcamentaria_do_bi_3"/><text:bookmark-end text:name="por_que_as_metricas_de_empenhado_e_empenhado_liquidado_possuem_valores_diferentes_para_o_exercicio_atual_ainda_nao_encerrado_e_mesmo_valor_para_exercicios_ja_encerrados_nos_cubos_de_execucao_orcamentaria_do_bi"/></text:h>
      <text:p text:style-name="Text_20_body"><text:span text:style-name="Strong_20_Emphasis">R.</text:span>: Isso se deve a um processo automático denominado “inscrição em restos a pagar não processados” (também conhecido como “liquidação forçada”), que é realizado pela STN no SIAFI durante o encerramento de cada exercício. Os restos a pagar não processados são relativos àqueles empenhos que não cumpriram o estágio da liquidação e consequentemente não podem ser pagos.</text:p>
      <text:p text:style-name="Text_20_body">Para atender ao Inciso II do Art. 35 da Lei 4.320/64, ou seja, reconhecer a despesa orçamentária do período no estágio do empenho, deve-se realizar a “liquidação forçada”, cujo objetivo é “levar todas as despesas legalmente empenhadas a comporem as despesas do exercício financeiro”. Portanto, o valor que é inscrito é exatamente a diferença entre os valores de “Empenhado” e “Liquidado”, tornando o valor liquidado igual ao valor empenhado tão logo esse processo tenha sido executado no SIAFI.</text:p>
      <text:p text:style-name="Text_20_body">Por padrão, a SOF trabalha com o Empenhado Liquidado incluindo as contas contábeis 6.2.2.1.3.05.00 (Crédito a liquidar inscrito em RP NP) e 6.2.2.1.3.06.00 (Crédito em liquidação inscrito em RP NP)​. Contudo, para possibilitar a análise de valores empenhados liquidados sem considerar a “liquidação forçada”, o cubo de execução orçamentária também apresenta a métrica “Empenhado Liquidado (excluído Inscr. RAP NP)”, que não inclui a inscrição em restos a pagar não processados.</text:p>
      <text:h text:style-name="Heading_20_3" text:outline-level="3"><text:bookmark-start text:name="__RefHeading___como_saber_a_data_de_referencia_e_o_horario_em_que_foram_carregados_os_dados_apresentados_nos_cubos_do_extrator_de_dados_do_bi_4"/><text:bookmark-start text:name="como_saber_a_data_de_referencia_e_o_horario_em_que_foram_carregados_os_dados_apresentados_nos_cubos_do_extrator_de_dados_do_bi"/>3) Como saber a data de referência e o horário em que foram carregados os dados apresentados nos cubos do Extrator de Dados do BI ?<text:bookmark-end text:name="__RefHeading___como_saber_a_data_de_referencia_e_o_horario_em_que_foram_carregados_os_dados_apresentados_nos_cubos_do_extrator_de_dados_do_bi_4"/><text:bookmark-end text:name="como_saber_a_data_de_referencia_e_o_horario_em_que_foram_carregados_os_dados_apresentados_nos_cubos_do_extrator_de_dados_do_bi"/></text:h>
      <text:p text:style-name="Text_20_body"><text:span text:style-name="Strong_20_Emphasis">R.</text:span>: Por meio da tela <text:span text:style-name="Emphasis"><text:a xlink:type="simple" xlink:href="https://intrasof.sof.intra/siopdoc/doku.php/bi:status_cargas" text:style-name="Internet_20_link" text:visited-style-name="Visited_20_Internet_20_Link">Status das Cargas</text:a></text:span> .</text:p>
      <text:h text:style-name="Heading_20_3" text:outline-level="3"><text:bookmark-start text:name="__RefHeading___por_nao_ha_dados_do_ploa_nos_valores_da_metrica_lei_calmon_5"/><text:bookmark-start text:name="por_nao_ha_dados_do_ploa_nos_valores_da_metrica_lei_calmon"/>4) Por não há dados do PLOA nos valores da métrica Lei Calmon?<text:bookmark-end text:name="__RefHeading___por_nao_ha_dados_do_ploa_nos_valores_da_metrica_lei_calmon_5"/><text:bookmark-end text:name="por_nao_ha_dados_do_ploa_nos_valores_da_metrica_lei_calmon"/></text:h>
      <text:p text:style-name="Text_20_body"><text:span text:style-name="Strong_20_Emphasis">R.</text:span>: Por que esta informação vem diretamente dos dados trazidos do SIAFI que envolvem apenas a execução da LOA (e suas alterações) aprovadas. As informações da proposta da LOA que vai para o Congresso Nacional só estão disponíveis no SIOP e, possivelmente, em sistemas do CN.</text:p>
      <text:h text:style-name="Heading_20_3" text:outline-level="3"><text:bookmark-start text:name="__RefHeading___por_que_nao_ha_dados_de_provisoes_destaques_ug_executora_e_pre-empenho_no_siop_6"/><text:bookmark-start text:name="por_que_nao_ha_dados_de_provisoes_destaques_ug_executora_e_pre-empenho_no_siop"/>5) Por que não há dados de Provisões, Destaques, UG Executora e Pré-Empenho no SIOP?<text:bookmark-end text:name="__RefHeading___por_que_nao_ha_dados_de_provisoes_destaques_ug_executora_e_pre-empenho_no_siop_6"/><text:bookmark-end text:name="por_que_nao_ha_dados_de_provisoes_destaques_ug_executora_e_pre-empenho_no_siop"/></text:h>
      <text:p text:style-name="Text_20_body"><text:span text:style-name="Strong_20_Emphasis">R.</text:span>: A SOF trabalha somente com foco na visão orçamentária da execução, no regime de competência. Por isso, o SIOP não possui tais informações, já que o arquivo diário de execução que recebemos do SIAFI vem detalhado pelo conceito orçamentário (Órgão Orçamentário, Unidade Orçamentária e UG Responsável). Para que passemos a receber esses dados de execução com outro detalhamento (com descentralizações e UG Executora) seria necessário que a STN nos enviasse um outro arquivo diário muito maior do que o que recebemos hoje, pois este segundo detalhamento não é compatível com o detalhamento pelo conceito orçamentário.</text:p>
      <text:h text:style-name="Heading_20_3" text:outline-level="3"><text:bookmark-start text:name="__RefHeading___por_nao_a_metrica_de_arrecadado_nao_esta_mais_no_cubo_de_receitas_do_siop_bi_7"/><text:bookmark-start text:name="por_nao_a_metrica_de_arrecadado_nao_esta_mais_no_cubo_de_receitas_do_siop_bi"/>6) Por não a métrica de Arrecadado não está mais no cubo de Receitas do SIOP BI?<text:bookmark-end text:name="__RefHeading___por_nao_a_metrica_de_arrecadado_nao_esta_mais_no_cubo_de_receitas_do_siop_bi_7"/><text:bookmark-end text:name="por_nao_a_metrica_de_arrecadado_nao_esta_mais_no_cubo_de_receitas_do_siop_bi"/></text:h>
      <text:p text:style-name="Text_20_body"><text:span text:style-name="Strong_20_Emphasis">R.</text:span>: Esta métrica existia antes neste cubo, porém foi removida a pedido da área de Receitas que a disponibilizou por meio do <text:a xlink:type="simple" xlink:href="https://intrasof.sof.intra/siopdoc/doku.php/receitas:rel_estruturado_consolidado" text:style-name="Internet_20_link" text:visited-style-name="Visited_20_Internet_20_Link">Relatório Estruturado Consolidado</text:a> dentro do SIOP no módulo de Receitas.</text:p>
      <text:h text:style-name="Heading_20_3" text:outline-level="3"><text:bookmark-start text:name="__RefHeading___por_nao_nao_consigo_chegar_ao_mesmo_valor_de_disponivel_do_siafi_8"/><text:bookmark-start text:name="por_nao_nao_consigo_chegar_ao_mesmo_valor_de_disponivel_do_siafi"/>7) Por não não consigo chegar ao mesmo valor de Disponível do SIAFI?<text:bookmark-end text:name="__RefHeading___por_nao_nao_consigo_chegar_ao_mesmo_valor_de_disponivel_do_siafi_8"/><text:bookmark-end text:name="por_nao_nao_consigo_chegar_ao_mesmo_valor_de_disponivel_do_siafi"/></text:h>
      <text:p text:style-name="Text_20_body"><text:span text:style-name="Strong_20_Emphasis">R.</text:span>: Para compor o valor do disponível, dependendo do caso, pode ser necessário ter valores de outras contas de bloqueio que vem para o SIOP (e o disponível as leva em conta). Desta forma, o valor só estaria certo se estas contas estivessem zeradas.</text:p>
      <text:h text:style-name="Heading_20_3" text:outline-level="3"><text:bookmark-start text:name="__RefHeading___por_nao_minha_consulta_nao_carrega_9"/><text:bookmark-start text:name="por_nao_minha_consulta_nao_carrega"/>8) Por não minha consulta não carrega?<text:bookmark-end text:name="__RefHeading___por_nao_minha_consulta_nao_carrega_9"/><text:bookmark-end text:name="por_nao_minha_consulta_nao_carrega"/></text:h>
      <text:p text:style-name="Text_20_body"><text:span text:style-name="Strong_20_Emphasis">R.</text:span>: A tela do Extrator é montada em função da consulta sendo feita e das opções de campos e filtros. Muitas vezes o usuário clica em outra opção antes da anterior ter terminado e sua resposta ter sido mostrada em tela, gerando mais atrasos. Muitas vezes a mensagem abaixo fica na tela parecendo que o sistema não está respondendo.</text:p>
      <text:p text:style-name="Text_20_body"><draw:frame draw:style-name="mediacenter" draw:name="0" text:anchor-type="paragraph" draw:z-index="0" svg:width="18.282708333333cm" style:rel-width="100%" svg:height="2.4077083333333cm" style:rel-height="scale"><draw:image xlink:href="Pictures/54a77c0ca1984011c5c2cae8fa113a18.png" xlink:type="simple" xlink:show="embed" xlink:actuate="onLoad"/></draw:frame></text:p>
      <text:p text:style-name="Text_20_body">Para evitar este problema pode-se:</text:p>
      <text:list text:style-name="Numbering_20_1" text:continue-numbering="false">
        <text:list-item>
          <text:p text:style-name="Numbering_20_1_Content_First"> Digitar a sequência de teclas “CTRL+F5” para forçar recarregar a página;</text:p>
        </text:list-item>
        <text:list-item>
          <text:p text:style-name="Numbering_20_1_Content"> Limpar o cache do navegador;</text:p>
        </text:list-item>
        <text:list-item>
          <text:p text:style-name="Numbering_20_1_Content"> Realizar o mesmo procedimento em outro navegador;</text:p>
        </text:list-item>
        <text:list-item>
          <text:p text:style-name="Numbering_20_1_Content"> Utilizar os endereços <text:a xlink:type="simple" xlink:href="https://siop.planejamento.gov.br/" text:style-name="Internet_20_link" text:visited-style-name="Visited_20_Internet_20_Link">https://siop.planejamento.gov.br/</text:a> ou <text:a xlink:type="simple" xlink:href="https://siop.gov.br/" text:style-name="Internet_20_link" text:visited-style-name="Visited_20_Internet_20_Link">https://siop.gov.br/</text:a>, caso esteja utilizando um favor tentar com o outro endereço.</text:p>
        </text:list-item>
        <text:list-item>
          <text:p text:style-name="Numbering_20_1_Content_Last"> Utilizar outra máquina para acessar o SIOP e realizar está mesma consulta.</text:p>
        </text:list-item>
      </text:list>
      <text:h text:style-name="Heading_20_3" text:outline-level="3"><text:bookmark-start text:name="__RefHeading___desde_quando_o_siop_bi_tem_informacoes_de_pi_plano_interno_e_ugr_unidade_gestora_responsavel_10"/><text:bookmark-start text:name="desde_quando_o_siop_bi_tem_informacoes_de_pi_plano_interno_e_ugr_unidade_gestora_responsavel"/>9) Desde quando o SIOP BI tem informações de PI (Plano Interno) e UGR (Unidade Gestora Responsável)<text:bookmark-end text:name="__RefHeading___desde_quando_o_siop_bi_tem_informacoes_de_pi_plano_interno_e_ugr_unidade_gestora_responsavel_10"/><text:bookmark-end text:name="desde_quando_o_siop_bi_tem_informacoes_de_pi_plano_interno_e_ugr_unidade_gestora_responsavel"/></text:h>
      <text:p text:style-name="Text_20_body"><text:span text:style-name="Strong_20_Emphasis">R.</text:span>: O BI SIOP só possui informações de Plano Interno e Unidade Gestora Responsável a partir do exercício de 2012, pois foi a partir deste ano que as informações de execução orçamentária começaram a ser enviadas pela STN detalhadas neste nível. Antes de 2012 as informações eram enviadas em um nível mais agregado e portanto não podiam ser internalizadas com esse detalhe.</text:p>
      <text:h text:style-name="Heading_20_3" text:outline-level="3"><text:bookmark-start text:name="__RefHeading___tenho_informacoes_de_esfera_30_orcamento_de_investimentos_no_siop_bi_11"/><text:bookmark-start text:name="tenho_informacoes_de_esfera_30_orcamento_de_investimentos_no_siop_bi"/>10) Tenho informações de esfera 30 (Orçamento de Investimentos) no SIOP BI?<text:bookmark-end text:name="__RefHeading___tenho_informacoes_de_esfera_30_orcamento_de_investimentos_no_siop_bi_11"/><text:bookmark-end text:name="tenho_informacoes_de_esfera_30_orcamento_de_investimentos_no_siop_bi"/></text:h>
      <text:p text:style-name="Text_20_body"><text:span text:style-name="Strong_20_Emphasis">R.</text:span>: As informações da esfera 30 não estão em todos os cubos. Veja alguns casos:</text:p>
      <text:list text:style-name="List_20_1" text:continue-numbering="false">
        <text:list-item>
          <text:p text:style-name="List_20_1_Content_First"> Cubo de Elaboração PLOA: as informações da esfera 30 só são disponibilizadas depois da entrega do PLOA.</text:p>
        </text:list-item>
        <text:list-item>
          <text:p text:style-name="List_20_1_Content"> Cubo de Execução Orçamentária: não tem informações de esfera 30 por terem origem somente nos dados que o SIOP recebe do SIAFI (a informação de execução da esfera 30 não está no SIAFI).</text:p>
        </text:list-item>
        <text:list-item>
          <text:p text:style-name="List_20_1_Content_Last"> Cubo de Alterações Orçamentárias: não tem informações de esfera 30 por terem origem somente nos dados que o SIOP recebe do SIAFI (a informação de execução da esfera 30 não está no SIAFI).</text:p>
        </text:list-item>
      </text:list>
      <text:h text:style-name="Heading_20_3" text:outline-level="3"><text:bookmark-start text:name="__RefHeading___ha_limite_para_a_quantidade_de_registros_de_resposta_a_uma_consulta_no_bi_12"/><text:bookmark-start text:name="ha_limite_para_a_quantidade_de_registros_de_resposta_a_uma_consulta_no_bi"/>11) Há limite para a quantidade de registros de resposta a uma consulta no BI?<text:bookmark-end text:name="__RefHeading___ha_limite_para_a_quantidade_de_registros_de_resposta_a_uma_consulta_no_bi_12"/><text:bookmark-end text:name="ha_limite_para_a_quantidade_de_registros_de_resposta_a_uma_consulta_no_bi"/></text:h>
      <text:p text:style-name="Text_20_body"><text:span text:style-name="Strong_20_Emphasis">R.</text:span>: O SIOP BI tem um recurso de paginação no extrator que limita o número de linhas exportada por planilha quando a consulta excede esse limite. O BI traz dados do servidor a cada 10.000 registros e gera planilhas de no máximo 30.000 registros, mas pagina as planilhas (divide em várias planilhas). Assim, é possível exportar todos os dados com planilhas paginadas em 30.000 linhas. Isso é pra evitar que os servidores sejam sobrecarregados com consultas que filtram pouco e retornam muitos registros. Note que o propósito do extrator não é a geração de planilhas imensas para abastecer outros sistemas, mas retornar a consultas específicas de usuários. Há, como alternativa, opção de exportar o resultado em formato CSV sem limite de tamanho.</text:p>
      <text:h text:style-name="Heading_20_3" text:outline-level="3"><text:bookmark-start text:name="__RefHeading___por_que_o_relatorio_de_despesas_de_ti_pode_mostrar_valores_de_ploa_zerados_e_de_empenho_0_para_uma_mesma_programacao_13"/><text:bookmark-start text:name="por_que_o_relatorio_de_despesas_de_ti_pode_mostrar_valores_de_ploa_zerados_e_de_empenho_0_para_uma_mesma_programacao"/>12) Por que o Relatório de Despesas de TI pode mostrar valores de PLOA zerados e de Empenho &gt; 0 para uma mesma programação?<text:bookmark-end text:name="__RefHeading___por_que_o_relatorio_de_despesas_de_ti_pode_mostrar_valores_de_ploa_zerados_e_de_empenho_0_para_uma_mesma_programacao_13"/><text:bookmark-end text:name="por_que_o_relatorio_de_despesas_de_ti_pode_mostrar_valores_de_ploa_zerados_e_de_empenho_0_para_uma_mesma_programacao"/></text:h>
      <text:p text:style-name="Text_20_body"><text:span text:style-name="Strong_20_Emphasis">R.</text:span>: Quando filtramos apenas programações consideradas como “Despesas de TI”, podem haver casos com valor de “PLOA” zerado e valor “Empenhado” maior que zero e vice-versa. Isso acontece pois o filtro de “Despesas de TI”​ está diretamente relacionado a um rol de naturezas de despesa. Esta lista está no MTO. Toda vez que a natureza de despesa da execução estiver na lista de naturezas de despesa consideradas como de TI é feita uma marcação para que ela entre no relatório. Nem sempre o PLOA apresenta este nível de detalhamento (subelemento de despesa) zerando seus valores por não estarem marcados. No entanto, durante a execução orçamentária, se houver empenhos nessa programação utilizando uma natureza de despesa considerada como “Despesa de TI”, o valor empenhado será sensibilizado, podendo superar os valores programados inicialmente, que em muitos casos é ZERO.</text:p>
      <text:h text:style-name="Heading_20_3" text:outline-level="3"><text:bookmark-start text:name="__RefHeading___porque_os_valores_da_metrica_empenhado_liquidado_por_inscricao_em_rap_nao_processados_de_algumas_acoes_estavam_zerados_no_siop_dados_abertos_para_os_exercicios_ate_2014_14"/><text:bookmark-start text:name="porque_os_valores_da_metrica_empenhado_liquidado_por_inscricao_em_rap_nao_processados_de_algumas_acoes_estavam_zerados_no_siop_dados_abertos_para_os_exercicios_ate_2014"/>13) Porque os valores da métrica "Empenhado Liquidado por Inscrição em RAP Não Processados" de algumas ações estavam zerados no SIOP Dados Abertos para os exercícios até 2014?<text:bookmark-end text:name="__RefHeading___porque_os_valores_da_metrica_empenhado_liquidado_por_inscricao_em_rap_nao_processados_de_algumas_acoes_estavam_zerados_no_siop_dados_abertos_para_os_exercicios_ate_2014_14"/><text:bookmark-end text:name="porque_os_valores_da_metrica_empenhado_liquidado_por_inscricao_em_rap_nao_processados_de_algumas_acoes_estavam_zerados_no_siop_dados_abertos_para_os_exercicios_ate_2014"/></text:h>
      <text:p text:style-name="Text_20_body"><text:span text:style-name="Strong_20_Emphasis">R.</text:span>: Os dados de “liquidação forçada”(“Empenhado Liquidado por Inscrição em RAP Não Processados”) não eram enviados da PARASOF (STN) para o SIOP. Só passou a vir depois. Havia uma carga desses dados por fora, no entanto a informação de liquidado “limpo”, sem liquidação forçada não era muito usada na SOF. Do ponto de vista de orçamento o interesse maior estava no liquidado total sempre usado como referência. A única conta que vinha somava o liquidado efetivo com a “liquidação forçada” (processo feito no fim do ano pela STN pra inscrever em restos a pagar não processados).</text:p>
      <text:p text:style-name="Text_20_body">A solicitação pra ter o liquidado “limpo” veio a apuração de custos (SIC) da STN e do acompanhamento orçamentário da SO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bi</dc:title>
  </office:meta>
</office:document-meta>
</file>