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afc6f482229a9e938119a12176abce.jpg"/>
  <manifest:file-entry manifest:media-type="image/jpeg" manifest:full-path="Pictures/81aef0ded74cb596feede7e5a788570a.jpg"/>
  <manifest:file-entry manifest:media-type="image/jpeg" manifest:full-path="Pictures/63e563434081c5895dfe10293990d8d3.jpg"/>
  <manifest:file-entry manifest:media-type="image/jpeg" manifest:full-path="Pictures/fa8fb37a114e6c4eb639e115b0bbf202.jpg"/>
  <manifest:file-entry manifest:media-type="image/jpeg" manifest:full-path="Pictures/8417892daee04e011a85e1d2b1d67323.jpg"/>
  <manifest:file-entry manifest:media-type="image/jpeg" manifest:full-path="Pictures/73638e28cba565be2375f1f937cfaad8.jpg"/>
  <manifest:file-entry manifest:media-type="image/jpeg" manifest:full-path="Pictures/4383cae949e8d46bfdf47b7bb0d92772.jpg"/>
  <manifest:file-entry manifest:media-type="image/jpeg" manifest:full-path="Pictures/676be5995d631d80d374bd6cb942a5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gc:captacao"/><text:bookmark-start text:name="__RefHeading___modulo_nfgc_-_captacao_1"/><text:bookmark-start text:name="modulo_nfgc_-_captacao"/>Módulo NFGC - Captação<text:bookmark-end text:name="__RefHeading___modulo_nfgc_-_captacao_1"/><text:bookmark-end text:name="modulo_nfgc_-_captacao"/></text:h>
      <text:p text:style-name="Text_20_body">Sobre  estimativas e reestimativas de despesas obrigatórias da União, referentes ao exercício de 2024 - Portaria</text:p>
      <text:p text:style-name="Text_20_body"><text:a xlink:type="simple" xlink:href="https://intrasof.sof.intra/siopdoc/doku.php/nfgc:portaria_sof_52_com_alteracoes_da_119_captacao_estimativas_despesas.pdf" text:style-name="Internet_20_link" text:visited-style-name="Visited_20_Internet_20_Link">portaria_sof_52_com_alteracoes_da_119_captacao_estimativas_despesas.pdf</text:a></text:p>
      <text:h text:style-name="Heading_20_2" text:outline-level="2"><text:bookmark-start text:name="__RefHeading___acesso_ao_ambiente_2"/><text:bookmark-start text:name="acesso_ao_ambiente"/>1. – Acesso ao Ambiente<text:bookmark-end text:name="__RefHeading___acesso_ao_ambiente_2"/><text:bookmark-end text:name="acesso_ao_ambiente"/></text:h>
      <text:p text:style-name="Text_20_body">Ao entrar no portal SIOP usando seu login (Usuário e Senha) na barra de ferramentas localizada na área superior do portal marcada em vermelho como mostra o exemplo abaixo o usuário verá o módulo NFGC</text:p>
      <text:p text:style-name="Text_20_body"><draw:frame draw:style-name="media" draw:name="img_ref_-sec-1._siop-_-home_barra-de-ferramentas.jpg Legend" text:anchor-type="as-char" draw:z-index="0" svg:width="42.280416666667cm" style:rel-width="100%"><draw:text-box><text:p text:style-name="legendcenter"><draw:frame draw:style-name="media" draw:name="img_ref_-sec-1._siop-_-home_barra-de-ferramentas.jpg" text:anchor-type="as-char" draw:z-index="0" svg:width="42.280416666667cm" style:rel-width="100%" svg:height="20.055416666667cm" style:rel-height="scale"><draw:image xlink:href="Pictures/24afc6f482229a9e938119a12176abce.jpg" xlink:type="simple" xlink:show="embed" xlink:actuate="onLoad"/></draw:frame>img_ref_-sec-1._siop-_-home_barra-de-ferramentas.jpg</text:p></draw:text-box></draw:frame></text:p>
      <text:p text:style-name="Text_20_body">Ao clicar no menu expansivo NFGC aparecerá a opção: Captação. Clicando na opção apresentada o usuário será direcionado para a página: “Captação”</text:p>
      <text:p text:style-name="Text_20_body"><draw:frame draw:style-name="media" draw:name="img_ref_-sec-1.---nfgc_captacao.jpg Legend" text:anchor-type="as-char" draw:z-index="0" svg:width="42.280416666667cm" style:rel-width="100%"><draw:text-box><text:p text:style-name="legendcenter"><draw:frame draw:style-name="media" draw:name="img_ref_-sec-1.---nfgc_captacao.jpg" text:anchor-type="as-char" draw:z-index="1" svg:width="42.280416666667cm" style:rel-width="100%" svg:height="20.055416666667cm" style:rel-height="scale"><draw:image xlink:href="Pictures/81aef0ded74cb596feede7e5a788570a.jpg" xlink:type="simple" xlink:show="embed" xlink:actuate="onLoad"/></draw:frame>img_ref_-sec-1.---nfgc_captacao.jpg</text:p></draw:text-box></draw:frame></text:p>
      <text:p text:style-name="Text_20_body">&lt;WRAP info&gt; OBS: Para ter acesso ao módulo o usuário deve possuir o perfil: “captação NFGC “- Caso não o tenha é necessário procurar o cadastrador local para efetuar o cadastro e assim ter acesso ao módulo &lt;/WRAP&gt;</text:p>
      <text:h text:style-name="Heading_20_2" text:outline-level="2"><text:bookmark-start text:name="__RefHeading___nfgc_-_captacaovisao_geral_3"/><text:bookmark-start text:name="nfgc_-_captacaovisao_geral"/>2. – NFGC - Captação: Visão Geral<text:bookmark-end text:name="__RefHeading___nfgc_-_captacaovisao_geral_3"/><text:bookmark-end text:name="nfgc_-_captacaovisao_geral"/></text:h>
      <text:p text:style-name="Text_20_body">O exemplo de tela abaixo traz uma visão geral da janela de trabalho do módulo NFGC</text:p>
      <text:p text:style-name="Text_20_body"><draw:frame draw:style-name="media" draw:name="img_ref_-sec-2.---nfgc_modulo---visao-geral.jpg Legend" text:anchor-type="as-char" draw:z-index="0" svg:width="42.148125cm" style:rel-width="100%"><draw:text-box><text:p text:style-name="legendcenter"><draw:frame draw:style-name="media" draw:name="img_ref_-sec-2.---nfgc_modulo---visao-geral.jpg" text:anchor-type="as-char" draw:z-index="2" svg:width="42.148125cm" style:rel-width="100%" svg:height="10.107083333333cm" style:rel-height="scale"><draw:image xlink:href="Pictures/63e563434081c5895dfe10293990d8d3.jpg" xlink:type="simple" xlink:show="embed" xlink:actuate="onLoad"/></draw:frame>img_ref_-sec-2.---nfgc_modulo---visao-geral.jpg</text:p></draw:text-box></draw:frame></text:p>
      <text:p text:style-name="Text_20_body">Como indicado pelo <text:span text:style-name="Strong_20_Emphasis">marcador enumerado 1</text:span> no menu expansivo <text:span text:style-name="Strong_20_Emphasis">“Janela de Trabalho”</text:span> indica qual o exercício e tipo de divulgação para captação está aberto no momento.</text:p>
      <text:p text:style-name="Text_20_body">O marcador <text:span text:style-name="Strong_20_Emphasis">enumerado 2 no menu expansivo</text:span> “Status” é possível filtrar os valores de acordo com o seu <text:span text:style-name="Emphasis">status</text:span>. Clicando no menu expansivo diversas opções serão apresentadas sendo:</text:p>
      <text:list text:style-name="List_20_1" text:continue-numbering="false">
        <text:list-item>
          <text:p text:style-name="List_20_1_Content_First"> <text:span text:style-name="Strong_20_Emphasis">Atual</text:span>  – Mostra os valores em seu estado atual da captação.</text:p>
        </text:list-item>
        <text:list-item>
          <text:p text:style-name="List_20_1_Content"> <text:span text:style-name="Strong_20_Emphasis">Captação</text:span>  - O valor da captação adicionado pelo usuário de captação.</text:p>
        </text:list-item>
        <text:list-item>
          <text:p text:style-name="List_20_1_Content"> <text:span text:style-name="Strong_20_Emphasis">Consolidação</text:span>  - Valores que foram consolidados pela SOF. Caso não haja valores consolidados o campo fica em branco.</text:p>
        </text:list-item>
        <text:list-item>
          <text:p text:style-name="List_20_1_Content"> <text:span text:style-name="Strong_20_Emphasis">Validação </text:span>  - Valores que já foram validados por usuário com perfil de validação, caso seja opção do responsável a utilização de instância de validação.</text:p>
        </text:list-item>
        <text:list-item>
          <text:p text:style-name="List_20_1_Content_Last"> <text:span text:style-name="Strong_20_Emphasis">Publicado</text:span>  – O que já foi publicado. Caso não haja nenhum valor consolidado este aparecerá na janela RARDP em branco.</text:p>
        </text:list-item>
      </text:list>
      <text:p text:style-name="Text_20_body">O <text:span text:style-name="Strong_20_Emphasis">marcador enumerado 3</text:span>  mostra ferramentas que auxiliam o usuário com a <text:span text:style-name="Strong_20_Emphasis">exportação</text:span>  da janela de trabalho bem como a <text:span text:style-name="Strong_20_Emphasis">importação</text:span>  de dados pré-preenchidos em arquivo.</text:p>
      <text:p text:style-name="Text_20_body">Na janela de trabalho como no exemplo abaixo temos as seguintes colunas:</text:p>
      <text:p text:style-name="Text_20_body"><draw:frame draw:style-name="media" draw:name="img_ref_-sec_2.-colunas.jpg Legend" text:anchor-type="as-char" draw:z-index="0" svg:width="42.148125cm" style:rel-width="100%"><draw:text-box><text:p text:style-name="legendcenter"><draw:frame draw:style-name="media" draw:name="img_ref_-sec_2.-colunas.jpg" text:anchor-type="as-char" draw:z-index="3" svg:width="42.148125cm" style:rel-width="100%" svg:height="3.0427083333333cm" style:rel-height="scale"><draw:image xlink:href="Pictures/fa8fb37a114e6c4eb639e115b0bbf202.jpg" xlink:type="simple" xlink:show="embed" xlink:actuate="onLoad"/></draw:frame>img_ref_-sec_2.-colunas.jpg</text:p></draw:text-box></draw:frame></text:p>
      <text:list text:style-name="List_20_1" text:continue-numbering="false">
        <text:list-item>
          <text:p text:style-name="List_20_1_Content_First"> <text:span text:style-name="Strong_20_Emphasis">Código:</text:span>  Código alfanumérico identificador do item;</text:p>
        </text:list-item>
        <text:list-item>
          <text:p text:style-name="List_20_1_Content"> <text:span text:style-name="Strong_20_Emphasis">Descrição:</text:span>  Descrição do item orçamentário que está disponível para captação;</text:p>
        </text:list-item>
        <text:list-item>
          <text:p text:style-name="List_20_1_Content"> <text:span text:style-name="Strong_20_Emphasis">Status Atual:</text:span>  O estado em que se encontra o item orçamentário;</text:p>
        </text:list-item>
        <text:list-item>
          <text:p text:style-name="List_20_1_Content"> <text:span text:style-name="Strong_20_Emphasis">LOA 2024(2024)</text:span>  (a) - Coluna de comparação: coluna que traz os valores do último cenário captado, para efeito de comparação com a captação atual. Para a captação do Relatório de Avaliação do 1º Bimestre a coluna de comparação traz os valores disponíveis dentro do Orçamento pré-determinado pela LOA 2024.</text:p>
        </text:list-item>
        <text:list-item>
          <text:p text:style-name="List_20_1_Content"> <text:span text:style-name="Strong_20_Emphasis">RARDP – 1º Bimestre 2024(2024) (b):</text:span>  Os valores disponíveis para captação ou visualização a depender do status escolhido do mesmo.</text:p>
        </text:list-item>
        <text:list-item>
          <text:p text:style-name="List_20_1_Content_Last"> <text:span text:style-name="Strong_20_Emphasis">Variação c = (b) - (a):</text:span>  O resultado que se dá através do cálculo baseado no valor inserido pelo usuário onde: <text:span text:style-name="Strong_20_Emphasis">a =</text:span>  Valor da LOA; <text:span text:style-name="Strong_20_Emphasis">b =</text:span>  o valor do cenário em captação (no exemplo, RARDP – 1º Bimestre 2024) a ser subtraído de acordo com o valor a ser inserido pelo usuário e mostrando o valor resultante do cálculo.</text:p>
        </text:list-item>
      </text:list>
      <text:h text:style-name="Heading_20_2" text:outline-level="2"><text:bookmark-start text:name="__RefHeading___janela_de_trabalho_-_utilizacao_4"/><text:bookmark-start text:name="janela_de_trabalho_-_utilizacao"/>3. – Janela de trabalho - Utilização<text:bookmark-end text:name="__RefHeading___janela_de_trabalho_-_utilizacao_4"/><text:bookmark-end text:name="janela_de_trabalho_-_utilizacao"/></text:h>
      <text:p text:style-name="Text_20_body">O processo para preenchimento do NFGC é feito com os seguintes passos</text:p>
      <text:p text:style-name="Text_20_body"><text:span text:style-name="Strong_20_Emphasis">1 -</text:span>  Selecionar a Janela de trabalho;</text:p>
      <text:p text:style-name="Text_20_body">No exemplo abaixo usaremos a RARDP 1º B 2024 como marcado em verde no exemplo abaixo:</text:p>
      <text:p text:style-name="Text_20_body"><draw:frame draw:style-name="media" draw:name="img_ref_-sec_3.-_utilizacao_-rardp.jpg Legend" text:anchor-type="as-char" draw:z-index="0" svg:width="42.201041666667cm" style:rel-width="100%"><draw:text-box><text:p text:style-name="legendcenter"><draw:frame draw:style-name="media" draw:name="img_ref_-sec_3.-_utilizacao_-rardp.jpg" text:anchor-type="as-char" draw:z-index="4" svg:width="42.201041666667cm" style:rel-width="100%" svg:height="10.212916666667cm" style:rel-height="scale"><draw:image xlink:href="Pictures/8417892daee04e011a85e1d2b1d67323.jpg" xlink:type="simple" xlink:show="embed" xlink:actuate="onLoad"/></draw:frame>img_ref_-sec_3.-_utilizacao_-rardp.jpg</text:p></draw:text-box></draw:frame></text:p>
      <text:p text:style-name="Text_20_body">No menu expansivo <text:span text:style-name="Strong_20_Emphasis">Status</text:span>  selecione: <text:span text:style-name="Strong_20_Emphasis">“Captação”</text:span></text:p>
      <text:p text:style-name="Text_20_body">Observe que ao selecionar o status captação no menu expansivo Status, os exercícios serão filtrados apresentando o exercício referente ao primeiro bimestre.</text:p>
      <text:p text:style-name="Text_20_body"><text:span text:style-name="Strong_20_Emphasis">2 –</text:span>  Marque as caixas de seleção do exercício a ser captado</text:p>
      <text:p text:style-name="Text_20_body">Marcando as caixas de seleção o usuário estará selecionando o exercício a ser captado.</text:p>
      <text:p text:style-name="Text_20_body">Observe que os valores como no exemplo: “RARDP 1ºB 2024 (2024) (b)”</text:p>
      <text:p text:style-name="Text_20_body">o <text:span text:style-name="Strong_20_Emphasis">valor numérico em azul é um link</text:span>. Ao clicar no valor o usuário será direcionado para a janela de preenchimento como no exemplo abaixo:</text:p>
      <text:p text:style-name="Text_20_body"><draw:frame draw:style-name="media" draw:name="img_ref_-sec_3.-_utilizacao_-preenchimento.jpg Legend" text:anchor-type="as-char" draw:z-index="0" svg:width="42.095208333333cm" style:rel-width="100%"><draw:text-box><text:p text:style-name="legendcenter"><draw:frame draw:style-name="media" draw:name="img_ref_-sec_3.-_utilizacao_-preenchimento.jpg" text:anchor-type="as-char" draw:z-index="5" svg:width="42.095208333333cm" style:rel-width="100%" svg:height="16.536458333333cm" style:rel-height="scale"><draw:image xlink:href="Pictures/73638e28cba565be2375f1f937cfaad8.jpg" xlink:type="simple" xlink:show="embed" xlink:actuate="onLoad"/></draw:frame>img_ref_-sec_3.-_utilizacao_-preenchimento.jpg</text:p></draw:text-box></draw:frame></text:p>
      <text:p text:style-name="Text_20_body">&lt;WRAP info&gt; Dica! – Ao passar o mouse sobre os valores numéricos aparecerá um pequeno informativo (uma janela em cinza) com o informe: “ Clique para informar/editar valor &lt;/WRAP&gt;</text:p>
      <text:p text:style-name="Text_20_body"><text:span text:style-name="Strong_20_Emphasis">3-</text:span>  Na janela de preenchimento, digite o valor a ser captado nos campos.</text:p>
      <text:p text:style-name="Text_20_body">Abaixo observe que há campos editáveis sendo:</text:p>
      <text:p text:style-name="Text_20_body"><text:span text:style-name="Strong_20_Emphasis">Explicação da variação:</text:span>  Explicação resumida dos principais fatores, variáveis, alterações legislativas ou institucionais que levaram àquela variação entre uma captação e a outra</text:p>
      <text:p text:style-name="Text_20_body"><text:span text:style-name="Strong_20_Emphasis">Metodologia usada:</text:span>  Explicação resumida dos principais fatores, variáveis, alterações legislativas ou institucionais que levaram àquela variação entre uma captação e a outra para o mesmo exercício financeiro</text:p>
      <text:p text:style-name="Text_20_body">Abaixo na área <text:span text:style-name="Strong_20_Emphasis">“anexos”</text:span>  é possível adicionar anexos para complementar as informações dos campos editáveis.</text:p>
      <text:p text:style-name="Text_20_body">&lt;WRAP info&gt; Obs.: Os anexos seguem os seguintes critérios para serem adicionados:</text:p>
      <text:p text:style-name="Text_20_body">Extensões aceitas: .pdf,.doc,.docx,.xls,.xlsx</text:p>
      <text:p text:style-name="Text_20_body">Tamanho máximo: valor padrão de 1mb &lt;/WRAP&gt;</text:p>
      <text:p text:style-name="Text_20_body">Após os procedimentos citados clique no botão salvar.</text:p>
      <text:h text:style-name="Heading_20_2" text:outline-level="2"><text:bookmark-start text:name="__RefHeading___utilizacao_da_janela_de_trabalho_-_exportacao_e_importacao_de_tabelas_em_.xls_5"/><text:bookmark-start text:name="utilizacao_da_janela_de_trabalho_-_exportacao_e_importacao_de_tabelas_em_.xls"/>3.1 - Utilização da Janela de trabalho - (Exportação e importação de tabelas em .XLS)<text:bookmark-end text:name="__RefHeading___utilizacao_da_janela_de_trabalho_-_exportacao_e_importacao_de_tabelas_em_.xls_5"/><text:bookmark-end text:name="utilizacao_da_janela_de_trabalho_-_exportacao_e_importacao_de_tabelas_em_.xls"/></text:h>
      <text:p text:style-name="Text_20_body">Em casos de necessidade o usuário tem a opção de usar um arquivo no formato .xls (usando Excel ou softwares similares) para utilização no preenchimento de forma externa.</text:p>
      <text:p text:style-name="Text_20_body">Para este procedimento siga os seguintes passos:</text:p>
      <text:p text:style-name="Text_20_body"><text:span text:style-name="Strong_20_Emphasis">1</text:span>  – Acesso o módulo NFGC na barra de ferramentas superior do portal Siop;</text:p>
      <text:p text:style-name="Text_20_body"><text:span text:style-name="Strong_20_Emphasis">2</text:span>  – Clique em <text:span text:style-name="Strong_20_Emphasis">Captação</text:span></text:p>
      <text:p text:style-name="Text_20_body"><text:span text:style-name="Strong_20_Emphasis">3</text:span>  – Selecione a janela de trabalho em seguida selecione o status <text:span text:style-name="Strong_20_Emphasis">“Atual”</text:span></text:p>
      <text:p text:style-name="Text_20_body"><text:span text:style-name="Strong_20_Emphasis">Marque os itens</text:span>  a serem <text:span text:style-name="Strong_20_Emphasis">exportados</text:span>  (É necessário marcar o item pai e filho. O item pai possui a estrutura da janela de trabalho para referência e o item filho possui os campos para preenchimento)</text:p>
      <text:p text:style-name="Text_20_body">Clique no botão <text:span text:style-name="Strong_20_Emphasis">“exportar”</text:span></text:p>
      <text:p text:style-name="Text_20_body"><text:span text:style-name="Strong_20_Emphasis">Obs.:</text:span>  Salve o arquivo em uma pasta de sua preferência. Abra o arquivo com o seu software habitual para trabalho com planilhas e faça o preenchimento. Após o preenchimento salve o arquivo e volte para o portal SIOP)</text:p>
      <text:p text:style-name="Text_20_body"><text:span text:style-name="Strong_20_Emphasis">OBS:</text:span>  Para os usuários do Excel - É necessário <text:span text:style-name="Strong_20_Emphasis">habilitar</text:span>  a edição já que o software nativamente entra em Modo de exibição protegido. Clique no botão Habilitar Edição para dar continuidade.</text:p>
      <text:p text:style-name="Text_20_body">Como no exemplo abaixo:</text:p>
      <text:p text:style-name="Text_20_body"><draw:frame draw:style-name="media" draw:name="img_ref_-sec_3.1-_utilizacao_-excel.jpg Legend" text:anchor-type="as-char" draw:z-index="0" svg:width="42.280416666667cm" style:rel-width="100%"><draw:text-box><text:p text:style-name="legendcenter"><draw:frame draw:style-name="media" draw:name="img_ref_-sec_3.1-_utilizacao_-excel.jpg" text:anchor-type="as-char" draw:z-index="6" svg:width="42.280416666667cm" style:rel-width="100%" svg:height="7.6464583333333cm" style:rel-height="scale"><draw:image xlink:href="Pictures/4383cae949e8d46bfdf47b7bb0d92772.jpg" xlink:type="simple" xlink:show="embed" xlink:actuate="onLoad"/></draw:frame>img_ref_-sec_3.1-_utilizacao_-excel.jpg</text:p></draw:text-box></draw:frame></text:p>
      <text:p text:style-name="Text_20_body">Após ter preenchido salve o arquivo no excel;</text:p>
      <text:p text:style-name="Text_20_body">Voltando ao portal clique em <text:span text:style-name="Strong_20_Emphasis">importar</text:span></text:p>
      <text:p text:style-name="Text_20_body">Uma janela com o titulo: <text:span text:style-name="Strong_20_Emphasis">“Importação de Captação da NFGC”</text:span>  abrirá para que o usuário possa fazer o upload do arquivo .xls</text:p>
      <text:p text:style-name="Text_20_body">Abra o seu arquivo no botão: <text:span text:style-name="Strong_20_Emphasis">“Escolher arquivos”</text:span>  ou <text:span text:style-name="Strong_20_Emphasis">“Browse”</text:span>  como no exemplo abaixo:</text:p>
      <text:p text:style-name="Text_20_body"><draw:frame draw:style-name="media" draw:name="img_ref_-sec_3.1-_utilizacao_-importar_exportar.jpg Legend" text:anchor-type="as-char" draw:z-index="0" svg:width="42.280416666667cm" style:rel-width="100%"><draw:text-box><text:p text:style-name="legendcenter"><draw:frame draw:style-name="media" draw:name="img_ref_-sec_3.1-_utilizacao_-importar_exportar.jpg" text:anchor-type="as-char" draw:z-index="7" svg:width="42.280416666667cm" style:rel-width="100%" svg:height="11.694583333333cm" style:rel-height="scale"><draw:image xlink:href="Pictures/676be5995d631d80d374bd6cb942a58e.jpg" xlink:type="simple" xlink:show="embed" xlink:actuate="onLoad"/></draw:frame>img_ref_-sec_3.1-_utilizacao_-importar_exportar.jpg</text:p></draw:text-box></draw:frame></text:p>
      <text:p text:style-name="Text_20_body">Uma janela com informações <text:span text:style-name="Strong_20_Emphasis">“Resultado de processamento”</text:span>  aparecerá na tela com informações a respeito da informação como:</text:p>
      <text:list text:style-name="List_20_1" text:continue-numbering="false">
        <text:list-item>
          <text:p text:style-name="List_20_1_Content_First"> <text:span text:style-name="Strong_20_Emphasis">Linha:</text:span>  Qual linha foi alterada</text:p>
        </text:list-item>
        <text:list-item>
          <text:p text:style-name="List_20_1_Content"> <text:span text:style-name="Strong_20_Emphasis">Código do item:</text:span>  O item que foi alterado</text:p>
        </text:list-item>
        <text:list-item>
          <text:p text:style-name="List_20_1_Content"> <text:span text:style-name="Strong_20_Emphasis">Mensagem:</text:span>  Onde indica se a importação foi feita com sucesso ou não</text:p>
        </text:list-item>
        <text:list-item>
          <text:p text:style-name="List_20_1_Content_Last"> <text:span text:style-name="Strong_20_Emphasis">Status do processamento:</text:span>  Indica que o arquivo está pronto para ser importado</text:p>
        </text:list-item>
      </text:list>
      <text:p text:style-name="Text_20_body">Clique no botão <text:span text:style-name="Strong_20_Emphasis">“Importar”</text:span></text:p>
      <text:p text:style-name="Text_20_body">Verifique que na janela de trabalho os valores preenchidos pelo usuário aparecerão nos campos</text:p>
      <text:p text:style-name="Text_20_body">Clique no botão no menu de opções de arquivo <text:span text:style-name="Strong_20_Emphasis">“Enviar”</text:span></text:p>
      <text:p text:style-name="Text_20_body">E observe que os valores preenchidos usando o procedimento foram alterad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nfgc:captacao</dc:title>
  </office:meta>
</office:document-meta>
</file>