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9948b84be8ba05ab42a081b05b8995c.png"/>
  <manifest:file-entry manifest:media-type="image/png" manifest:full-path="Pictures/619229c350efd778956fc05e69e9893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do:avaliacao_de_emendas"/><text:bookmark-start text:name="__RefHeading___avaliacao_de_emendas_1"/><text:bookmark-start text:name="avaliacao_de_emendas"/>Avaliação de Emendas<text:bookmark-end text:name="__RefHeading___avaliacao_de_emendas_1"/><text:bookmark-end text:name="avaliacao_de_emendas"/></text:h>
      <text:h text:style-name="Heading_20_2" text:outline-level="2"><text:bookmark-start text:name="__RefHeading___funcionalidade_2"/><text:bookmark-start text:name="funcionalidade"/>1. Funcionalidade<text:bookmark-end text:name="__RefHeading___funcionalidade_2"/><text:bookmark-end text:name="funcionalidade"/></text:h>
      <text:p text:style-name="Text_20_body">A avaliação de emendas é realizada na tela de emendas.</text:p>
      <text:p text:style-name="Text_20_body">Nessa funcionalidade é possível indicar quais emendas seguirão para o momento seguinte e quais serão reprovadas.</text:p>
      <text:h text:style-name="Heading_20_2" text:outline-level="2"><text:bookmark-start text:name="__RefHeading___do_acesso_a_funcionalidade_3"/><text:bookmark-start text:name="do_acesso_a_funcionalidade"/>2. Do acesso à funcionalidade<text:bookmark-end text:name="__RefHeading___do_acesso_a_funcionalidade_3"/><text:bookmark-end text:name="do_acesso_a_funcionalidade"/></text:h>
      <text:p text:style-name="Text_20_body">O acesso se dá pelo menu: </text:p>
      <text:p text:style-name="Preformatted_20_Text">LDO &gt;&gt; Projeto de Lei &gt;&gt; Emendas</text:p>
      <text:h text:style-name="Heading_20_2" text:outline-level="2"><text:bookmark-start text:name="__RefHeading___perfis_papeis_necessarios_4"/><text:bookmark-start text:name="perfis_papeis_necessarios"/>3. Perfis/papéis necessários<text:bookmark-end text:name="__RefHeading___perfis_papeis_necessarios_4"/><text:bookmark-end text:name="perfis_papeis_necessarios"/></text:h>
      <text:p text:style-name="Text_20_body">A avaliação de emendas pode ser realizada por usuários com perfil <text:span text:style-name="Strong_20_Emphasis">Unidade Orçamentária</text:span> e <text:span text:style-name="Strong_20_Emphasis">Órgão Setorial</text:span> que tenham vinculados ao seu usuário o papel <text:span text:style-name="Strong_20_Emphasis">Gestor PLDO</text:span>, ou por usuários <text:span text:style-name="Strong_20_Emphasis">SOF</text:span> com papel <text:span text:style-name="Strong_20_Emphasis">CGPRO-PLDO</text:span>.</text:p>
      <text:p text:style-name="Text_20_body">As emendas serão avaliadas da seguinte maneira:</text:p>
      <table:table table:style-name="Table">
        <table:table-column/>
        <table:table-column/>
        <table:table-row>
          <table:table-cell office:value-type="string" table:style-name="tablecell">
            <text:p text:style-name="tablealigncenter">  <text:span text:style-name="Strong_20_Emphasis">Perfil/Papel</text:span>  </text:p>
          </table:table-cell>
          <table:table-cell office:value-type="string" table:style-name="tablecell">
            <text:p text:style-name="tablealigncenter">  <text:span text:style-name="Strong_20_Emphasis">Responsável por</text:span>  </text:p>
          </table:table-cell>
        </table:table-row>
        <table:table-row>
          <table:table-cell office:value-type="string" table:style-name="tablecell">
            <text:p text:style-name="tablealigncenter">  Unidade Orçamentária + Gestor PLDO  </text:p>
          </table:table-cell>
          <table:table-cell office:value-type="string" table:style-name="tablecell">
            <text:p text:style-name="tablealignleft"> Avaliar propostas apresentadas pelas unidades orçamentárias vinculadas ao seu perfil </text:p>
          </table:table-cell>
        </table:table-row>
        <table:table-row>
          <table:table-cell office:value-type="string" table:style-name="tablecell">
            <text:p text:style-name="tablealigncenter">  Órgão Setorial + Gestor PLDO  </text:p>
          </table:table-cell>
          <table:table-cell office:value-type="string" table:style-name="tablecell">
            <text:p text:style-name="tablealignleft"> Avaliar propostas apresentadas pelos órgãos setoriais vinculados ao seu perfil e também as propostas enviadas pelas unidades orçamentárias vinculadas a esses órgãos setoriais </text:p>
          </table:table-cell>
        </table:table-row>
        <table:table-row>
          <table:table-cell office:value-type="string" table:style-name="tablecell">
            <text:p text:style-name="tablealigncenter">  Agente Técnico  </text:p>
          </table:table-cell>
          <table:table-cell office:value-type="string" table:style-name="tablecell">
            <text:p text:style-name="tablealignleft"> Avaliar propostas apresentadas pelos agentes técnicos vinculados ao seu perfil </text:p>
          </table:table-cell>
        </table:table-row>
        <table:table-row>
          <table:table-cell office:value-type="string" table:style-name="tablecell">
            <text:p text:style-name="tablealigncenter">  SOF  </text:p>
          </table:table-cell>
          <table:table-cell office:value-type="string" table:style-name="tablecell">
            <text:p text:style-name="tablealignleft"> Avaliar todas as propostas de emendas que cheguem ao órgão central </text:p>
          </table:table-cell>
        </table:table-row>
        <table:table-row>
          <table:table-cell office:value-type="string" table:style-name="tablecell">
            <text:p text:style-name="tablealigncenter">  Papel CGPRO-PLDO  </text:p>
          </table:table-cell>
          <table:table-cell office:value-type="string" table:style-name="tablecell">
            <text:p text:style-name="tablealignleft"> Avaliar todas as propostas de emendas que cheguem ao órgão central </text:p>
          </table:table-cell>
        </table:table-row>
      </table:table>
      <text:h text:style-name="Heading_20_2" text:outline-level="2"><text:bookmark-start text:name="__RefHeading___como_identificar_a_existencia_de_emendas_a_serem_avaliadas_5"/><text:bookmark-start text:name="como_identificar_a_existencia_de_emendas_a_serem_avaliadas"/>4. Como identificar a existência de emendas a serem avaliadas<text:bookmark-end text:name="__RefHeading___como_identificar_a_existencia_de_emendas_a_serem_avaliadas_5"/><text:bookmark-end text:name="como_identificar_a_existencia_de_emendas_a_serem_avaliadas"/></text:h>
      <text:p text:style-name="Text_20_body">Na tela com os dispositivos da Lei aparecerá indicações de que existem propostas a serem avaliadas por meio de caixas na cor vermelha ao lado dos dispositivos, conforme imagem abaixo. O primeiro número indica a quantidade de emendas com avaliação pendente e o segundo número indica a quantidade total de emendas realizadas ao dispositivo.</text:p>
      <text:p text:style-name="Text_20_body"><draw:frame draw:style-name="mediacenter" draw:name="0" text:anchor-type="paragraph" draw:z-index="0" svg:width="18.520833333333cm" style:rel-width="100%" svg:height="6.9243718592965cm" style:rel-height="scale"><draw:image xlink:href="Pictures/b9948b84be8ba05ab42a081b05b8995c.png" xlink:type="simple" xlink:show="embed" xlink:actuate="onLoad"/></draw:frame></text:p>
      <text:p text:style-name="Text_20_body">Para visualizar todas as emendas deve-se clicar no botão correspondente (azul com seta para baixo) e clicar em “Expandir todas as emendas”.</text:p>
      <text:p text:style-name="Text_20_body">Ao lado de cada emenda haverá um botão que disponibilizará algumas ações. Clique em <text:span text:style-name="Strong_20_Emphasis">Avaliar</text:span>. Uma tela semelhante à seguinte será mostrada.</text:p>
      <text:p text:style-name="Text_20_body"><draw:frame draw:style-name="mediacenter" draw:name="1" text:anchor-type="paragraph" draw:z-index="1" svg:width="18.520833333333cm" style:rel-width="100%" svg:height="16.845676659892cm" style:rel-height="scale"><draw:image xlink:href="Pictures/619229c350efd778956fc05e69e9893e.png" xlink:type="simple" xlink:show="embed" xlink:actuate="onLoad"/></draw:frame></text:p>
      <text:p text:style-name="Text_20_body">Escolha o tipo de avaliação. Para cada uma delas, o fundo da tela mudará:</text:p>
      <text:list text:style-name="List_20_1" text:continue-numbering="false">
        <text:list-item>
          <text:p text:style-name="List_20_1_Content_First"> Verde: para emenda aprovada</text:p>
        </text:list-item>
        <text:list-item>
          <text:p text:style-name="List_20_1_Content"> Amarela: para emenda aprovada parcialmente</text:p>
        </text:list-item>
        <text:list-item>
          <text:p text:style-name="List_20_1_Content_Last"> Vermelha: para emenda rejeitada</text:p>
        </text:list-item>
      </text:list>
      <text:p text:style-name="Text_20_body">Descreva uma justificativa (obrigatória para os casos de rejeição ou aprovação parcial) e clique no botão <text:span text:style-name="Strong_20_Emphasis">Avaliar</text:span>.</text:p>
      <text:p text:style-name="Text_20_body"><text:span text:style-name="Strong_20_Emphasis">Importante:</text:span> Ao aprovar parcialmente uma emenda, esta não será enviada para o momento posterior. Isto é, ao tramitar o lote de emendas para o momento seguinte, as propostas parcialmente aprovadas não serão encaminhadas. Por este motivo, caso o usuário responsável entenda que apenas parte da proposta de emenda deve ser enviada para o momento seguinte, uma nova emenda copiada da anterior deverá ser elaborada com os trechos que se deseja aprovar, possibilitando o envio para o momento posterior. Veja mais sobre o assunto no tópico <text:a xlink:type="simple" xlink:href="https://intrasof.sof.intra/siopdoc/doku.php/pldo:copia_de_emendas" text:style-name="Internet_20_link" text:visited-style-name="Visited_20_Internet_20_Link">Cópia de Emendas</text:a> deste manual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pldo:avaliacao_de_emendas</dc:title>
  </office:meta>
</office:document-meta>
</file>