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e6dbd4059703b16e589c221fb70a2c.png"/>
  <manifest:file-entry manifest:media-type="image/png" manifest:full-path="Pictures/8db644d12d091464bb1a186505431c33.png"/>
  <manifest:file-entry manifest:media-type="image/png" manifest:full-path="Pictures/e228f521bfe1240474dc353c580274c2.png"/>
  <manifest:file-entry manifest:media-type="image/png" manifest:full-path="Pictures/96cd070fb85f30a6d9644372e212ac81.png"/>
  <manifest:file-entry manifest:media-type="image/png" manifest:full-path="Pictures/7201935ed6b0ee84c17e6b660231b0bd.png"/>
  <manifest:file-entry manifest:media-type="image/png" manifest:full-path="Pictures/4f84d56a8e048e7f7918aa820e1aacaf.png"/>
  <manifest:file-entry manifest:media-type="image/png" manifest:full-path="Pictures/8f1d09e65a807f94436a4878235dc2a5.png"/>
  <manifest:file-entry manifest:media-type="image/png" manifest:full-path="Pictures/434b78c071bc10d95860e85fb69fff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pareceres"/><text:bookmark-start text:name="__RefHeading___pareceres_a_propostas_de_emendas_1"/><text:bookmark-start text:name="pareceres_a_propostas_de_emendas"/>Pareceres a propostas de emendas<text:bookmark-end text:name="__RefHeading___pareceres_a_propostas_de_emendas_1"/><text:bookmark-end text:name="pareceres_a_propostas_de_emendas"/></text:h>
      <text:p text:style-name="Text_20_body">Essa funcionalidade se aplica a usuários com o perfil <text:span text:style-name="Strong_20_Emphasis">Agente Técnico</text:span> e <text:span text:style-name="Strong_20_Emphasis">SOF</text:span>.</text:p>
      <text:p text:style-name="Text_20_body">Pareceres são manifestações técnicas de ATs e departamentos da SOF, elaboradas com a finalidade de avaliar o impacto, a legalidade e a pertinência das emendas ao PLDO apresentadas por UOs, OSs e ATs, que tenham sido tramitadas para o Órgão Central, e aquelas da própria SOF.</text:p>
      <text:h text:style-name="Heading_20_2" text:outline-level="2"><text:bookmark-start text:name="__RefHeading___tipos_de_pareceres_2"/><text:bookmark-start text:name="tipos_de_pareceres"/>1. Tipos de pareceres<text:bookmark-end text:name="__RefHeading___tipos_de_pareceres_2"/><text:bookmark-end text:name="tipos_de_pareceres"/></text:h>
      <text:p text:style-name="Text_20_body">Existem três tipos de pareceres a propostas de emendas: <text:span text:style-name="Strong_20_Emphasis">Solicitados</text:span>, <text:span text:style-name="Strong_20_Emphasis">Solicitados Automaticamente</text:span> e <text:span text:style-name="Strong_20_Emphasis">Voluntários</text:span>.</text:p>
      <text:p text:style-name="Text_20_body"><text:span text:style-name="underline">Pareceres Solicitados</text:span> são aqueles que usuários com perfil <text:span text:style-name="Strong_20_Emphasis">SOF</text:span> e papel <text:span text:style-name="Strong_20_Emphasis">CGPRO-PLDO</text:span> solicitam a <text:span text:style-name="Strong_20_Emphasis">Agentes Técnicos</text:span> e departamentos da <text:span text:style-name="Strong_20_Emphasis">SOF</text:span> quando existir a necessidade de um parecer a uma proposta de emenda.</text:p>
      <text:p text:style-name="Text_20_body"><text:span text:style-name="underline">Pareceres Solicitados Automaticamente</text:span> são pareceres a emendas realizadas por estatais independentes e que são abertos automaticamente pelo sistema para resposta do <text:span text:style-name="Strong_20_Emphasis">Agente Técnico SEST</text:span> no momento em que a emenda tramita para o Órgão Central.</text:p>
      <text:p text:style-name="Text_20_body"><text:span text:style-name="underline">Pareceres Voluntários</text:span>, por sua vez, são elaborados somente por usuários com perfil <text:span text:style-name="Strong_20_Emphasis">SOF</text:span> a qualquer emenda disponível no momento Órgão Central. Esta função não está disponível para Agentes Técnicos.</text:p>
      <text:p text:style-name="Text_20_body"><text:span text:style-name="Strong_20_Emphasis">Importante:</text:span> Cada departamento da SOF pode elaborar apenas <text:span text:style-name="underline">um</text:span> parecer voluntário por proposta de emenda.</text:p>
      <text:h text:style-name="Heading_20_2" text:outline-level="2"><text:bookmark-start text:name="__RefHeading___status_de_pareceres_3"/><text:bookmark-start text:name="status_de_pareceres"/>2. Status de pareceres<text:bookmark-end text:name="__RefHeading___status_de_pareceres_3"/><text:bookmark-end text:name="status_de_pareceres"/></text:h>
      <text:p text:style-name="Text_20_body">Um parecer pode ter três status:</text:p>
      <text:list text:style-name="List_20_1" text:continue-numbering="false">
        <text:list-item>
          <text:p text:style-name="List_20_1_Content_First"> <text:span text:style-name="underline">Pendente:</text:span>  pareceres solicitados (automaticamente ou não) e que ainda não foram respondidos pelo <text:span text:style-name="Strong_20_Emphasis">AT</text:span>  ou departamento da <text:span text:style-name="Strong_20_Emphasis">SOF</text:span>;</text:p>
        </text:list-item>
        <text:list-item>
          <text:p text:style-name="List_20_1_Content"> <text:span text:style-name="underline">Rascunho:</text:span>  pareceres solicitados ou voluntários cuja elaboração já foi iniciada mas ainda não foram enviados para análise do Órgão Central e, por este motivo, ainda podem ser modificados;</text:p>
        </text:list-item>
        <text:list-item>
          <text:p text:style-name="List_20_1_Content_Last"> <text:span text:style-name="underline">Enviado:</text:span>  pareceres solicitados ou voluntários já enviados para análise do Órgão Central e que não podem mais ser modificados.</text:p>
        </text:list-item>
      </text:list>
      <text:h text:style-name="Heading_20_2" text:outline-level="2"><text:bookmark-start text:name="__RefHeading___acesso_a_pareceres_4"/><text:bookmark-start text:name="acesso_a_pareceres"/>3. Acesso a pareceres<text:bookmark-end text:name="__RefHeading___acesso_a_pareceres_4"/><text:bookmark-end text:name="acesso_a_pareceres"/></text:h>
      <text:p text:style-name="Text_20_body">A visualização dos pareceres é feita no menu LDO » Atos normativos » Pareceres.</text:p>
      <text:p text:style-name="Text_20_body">A tela apresentada ao usuário será semelhante a esta abaixo, sendo que estarão disponíveis os Agentes Técnicos e departamentos SOF respectivos ao cadastro do próprio usuário.</text:p>
      <text:p text:style-name="Text_20_body"><draw:frame draw:style-name="mediacenter" draw:name="0" text:anchor-type="paragraph" draw:z-index="0" svg:width="21.166666666667cm" style:rel-width="100%" svg:height="14.202015196564cm" style:rel-height="scale"><draw:image xlink:href="Pictures/4be6dbd4059703b16e589c221fb70a2c.png" xlink:type="simple" xlink:show="embed" xlink:actuate="onLoad"/></draw:frame></text:p>
      <text:p text:style-name="Text_20_body">Nos parâmetros de filtros também estão: Tipo (Voluntário, Solicitado e Solicitado Automaticamente) e Status (Pendente, Rascunho e Enviado). Selecionados os filtros, o usuário deve clicar no botão Pesquisar para que a lista de pareceres seja exibida, de forma semelhante ao exemplo abaixo.</text:p>
      <text:p text:style-name="Text_20_body"><draw:frame draw:style-name="mediacenter" draw:name="1" text:anchor-type="paragraph" draw:z-index="1" svg:width="21.166666666667cm" style:rel-width="100%" svg:height="5.8807881773399cm" style:rel-height="scale"><draw:image xlink:href="Pictures/8db644d12d091464bb1a186505431c33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underline">Nº:</text:span>  Refere-se ao número do parecer no SIOP.</text:p>
        </text:list-item>
        <text:list-item>
          <text:p text:style-name="List_20_1_Content"> <text:span text:style-name="underline">Dispositivo:</text:span>  A qual dispositivo da LDO atual a emenda está vinculada.</text:p>
        </text:list-item>
        <text:list-item>
          <text:p text:style-name="List_20_1_Content"> <text:span text:style-name="underline">Tipo:</text:span>  Se o parecer é Voluntário, Solicitado ou Solicitado Automaticamente.</text:p>
        </text:list-item>
        <text:list-item>
          <text:p text:style-name="List_20_1_Content"> <text:span text:style-name="underline">Data da Solicitação:</text:span>  Somente para pareceres Solicitados e Solicitados Automaticamente. Trata-se da data em que a solicitação foi realizada. No caso de solicitados automaticamente, será a data em que o lote de emendas foi tramitado do Órgão Setorial para o momento Órgão Central.</text:p>
        </text:list-item>
        <text:list-item>
          <text:p text:style-name="List_20_1_Content"> <text:span text:style-name="underline">Data de Envio:</text:span>  Somente para pareceres com status Enviado. Refere-se à data em que o parecer foi enviado para análise da SOF/CGPRO.</text:p>
        </text:list-item>
        <text:list-item>
          <text:p text:style-name="List_20_1_Content"> <text:span text:style-name="underline">Emissor:</text:span>  Departamento ou Agente Técnico responsável por emitir o parecer junto com o nome do usuário.</text:p>
        </text:list-item>
        <text:list-item>
          <text:p text:style-name="List_20_1_Content_Last"> <text:span text:style-name="underline">Status:</text:span>  Se o parecer ainda está PEN - Pendente (pareceres solicitados cuja elaboração ainda não foi iniciada), RAS - Rascunho (para os casos em que algum texto já foi escrito, mas ainda não foi enviado para a SOF/CGPRO) e ENV - Enviado (quando o parecer já estiver na SOF/CGPRO, não sendo mais possível a sua alteração pelo departamento ou Agente Técnico.</text:p>
        </text:list-item>
      </text:list>
      <text:p text:style-name="Text_20_body"><text:span text:style-name="Strong_20_Emphasis">Importante:</text:span>  Pareceres enviados podem ser devolvidos aos seus emissores, devendo ser solicitado diretamente à SOF/CGPRO, que realizará a ação de devolução.</text:p>
      <text:h text:style-name="Heading_20_2" text:outline-level="2"><text:bookmark-start text:name="__RefHeading___edicao_de_pareceres_5"/><text:bookmark-start text:name="edicao_de_pareceres"/>4. Edição de pareceres<text:bookmark-end text:name="__RefHeading___edicao_de_pareceres_5"/><text:bookmark-end text:name="edicao_de_pareceres"/></text:h>
      <text:p text:style-name="Text_20_body">Ao clicar na linha referente ao parecer que deseja ver respondido será exibida uma tela para que o parecer possa ser redigido, conforme figura abaixo.</text:p>
      <text:p text:style-name="Text_20_body"><draw:frame draw:style-name="mediacenter" draw:name="2" text:anchor-type="paragraph" draw:z-index="2" svg:width="21.166666666667cm" style:rel-width="100%" svg:height="18.784362549801cm" style:rel-height="scale"><draw:image xlink:href="Pictures/e228f521bfe1240474dc353c580274c2.png" xlink:type="simple" xlink:show="embed" xlink:actuate="onLoad"/></draw:frame></text:p>
      <text:p text:style-name="Text_20_body">A edição de um parecer poderá ser efetuada por qualquer pessoa vinculada ao departamento da SOF ou Agente Técnico e estará disponível enquanto não for efetuado o envio.</text:p>
      <text:h text:style-name="Heading_20_2" text:outline-level="2"><text:bookmark-start text:name="__RefHeading___envio_de_pareceres_6"/><text:bookmark-start text:name="envio_de_pareceres"/>5. Envio de pareceres<text:bookmark-end text:name="__RefHeading___envio_de_pareceres_6"/><text:bookmark-end text:name="envio_de_pareceres"/></text:h>
      <text:p text:style-name="Text_20_body"><text:span text:style-name="Strong_20_Emphasis">Importante:</text:span>  O Envio de pareceres escritos por departamentos da SOF somente estará disponível para usuários que possuam o papel <text:span text:style-name="Strong_20_Emphasis">Parecerista</text:span>. Já para o perfil Agente Técnico, todos poderão enviar pareceres para a SOF/CGPRO.</text:p>
      <text:p text:style-name="Text_20_body">O envio estará disponível para os pareceres com status Rascunho. Para tanto, deve-se clicar na caixa de seleção na primeira coluna da lista de pareceres e, após, clicar no botão “Enviar”.</text:p>
      <text:p text:style-name="Text_20_body"><draw:frame draw:style-name="mediacenter" draw:name="3" text:anchor-type="paragraph" draw:z-index="3" svg:width="21.166666666667cm" style:rel-width="100%" svg:height="5.7898909811695cm" style:rel-height="scale"><draw:image xlink:href="Pictures/96cd070fb85f30a6d9644372e212ac81.png" xlink:type="simple" xlink:show="embed" xlink:actuate="onLoad"/></draw:frame></text:p>
      <text:p text:style-name="Text_20_body">Em seguida, será necessário a confirmação do envio, bastando o acionamento do botão Confirmar, conforme figura abaixo.</text:p>
      <text:p text:style-name="Text_20_body"><draw:frame draw:style-name="mediacenter" draw:name="4" text:anchor-type="paragraph" draw:z-index="4" svg:width="11.059583333333cm" svg:height="3.7835416666667cm"><draw:image xlink:href="Pictures/7201935ed6b0ee84c17e6b660231b0bd.png" xlink:type="simple" xlink:show="embed" xlink:actuate="onLoad"/></draw:frame></text:p>
      <text:p text:style-name="Text_20_body">Realizado este procedimento, o status do parecer será alterado de Rascunho para Enviado, passando a ser visível pela SOF/CGPRO.</text:p>
      <text:p text:style-name="Text_20_body"><text:span text:style-name="Strong_20_Emphasis">Importante:</text:span>  Pareceres com status “Pendente” e “Rascunho” somente são visualizados por usuários do próprio departamento da SOF ou Agente Técnico. À SOF/CGPRO somente ficam disponíveis os pareceres com status “Enviado”.</text:p>
      <text:h text:style-name="Heading_20_2" text:outline-level="2"><text:bookmark-start text:name="__RefHeading___pareceres_voluntarios_diretamente_na_tela_de_emendas_7"/><text:bookmark-start text:name="pareceres_voluntarios_diretamente_na_tela_de_emendas"/>6. Pareceres voluntários diretamente na tela de emendas<text:bookmark-end text:name="__RefHeading___pareceres_voluntarios_diretamente_na_tela_de_emendas_7"/><text:bookmark-end text:name="pareceres_voluntarios_diretamente_na_tela_de_emendas"/></text:h>
      <text:p text:style-name="Text_20_body">Usuários SOF podem elaborar pareceres voluntários diretamente na tela de emendas. Após realizar a pesquisa de emendas, deve-se clicar no botão azul na lateral da emenda, que fará surgir um menu semelhante ao seguinte.</text:p>
      <text:p text:style-name="Text_20_body"><draw:frame draw:style-name="mediacenter" draw:name="5" text:anchor-type="paragraph" draw:z-index="5" svg:width="7.14375cm" svg:height="9.6308333333333cm"><draw:image xlink:href="Pictures/4f84d56a8e048e7f7918aa820e1aacaf.png" xlink:type="simple" xlink:show="embed" xlink:actuate="onLoad"/></draw:frame></text:p>
      <text:p text:style-name="Text_20_body">Deverá ser selecionada a opção “Emitir Parecer”. Em seguida, surgirá a seguinte tela.</text:p>
      <text:p text:style-name="Text_20_body"><draw:frame draw:style-name="mediacenter" draw:name="6" text:anchor-type="paragraph" draw:z-index="6" svg:width="16.377708333333cm" svg:height="13.731875cm"><draw:image xlink:href="Pictures/8f1d09e65a807f94436a4878235dc2a5.png" xlink:type="simple" xlink:show="embed" xlink:actuate="onLoad"/></draw:frame></text:p>
      <text:p text:style-name="Text_20_body">Para a emissão do parecer, seleciona-se o departamento e o teor do parecer (pela aprovação, aprovação parcial ou rejeição) e descreve-se a justificativa.</text:p>
      <text:p text:style-name="Text_20_body">Caso o usuário SOF possua o papel Parecerista, será exibido o botão “Salvar e enviar”, conforme a figura. Caso essa funcionalidade seja utilizada, o parecer será criado e enviado diretamente à SOF/CGPRO. Nesse caso, ao realizar consulta na tela de pareceres apresentará o status de “Enviado”, não sendo possível alterá-lo.</text:p>
      <text:p text:style-name="Text_20_body">Se o usuário não possuir papel Parecerista ou, mesmo possuindo, preferir apenas iniciar um rascunho de parecer, deverá utilizar o botão “Salvar”. Nesse caso o parecer será salvo com status Rascunho, podendo ser consultado e alterado na tela de pareceres.</text:p>
      <text:h text:style-name="Heading_20_2" text:outline-level="2"><text:bookmark-start text:name="__RefHeading___exclusao_de_pareceres_voluntarios_8"/><text:bookmark-start text:name="exclusao_de_pareceres_voluntarios"/>7. Exclusão de pareceres voluntários<text:bookmark-end text:name="__RefHeading___exclusao_de_pareceres_voluntarios_8"/><text:bookmark-end text:name="exclusao_de_pareceres_voluntarios"/></text:h>
      <text:p text:style-name="Text_20_body">A exclusão de pareceres somente é possível para aqueles do tipo “Voluntário”. Portanto, esta funcionalidade somente está disponível para usuários SOF.</text:p>
      <text:p text:style-name="Text_20_body">Após realizar uma busca por pareceres e clicar sobre aquele que se deseja excluir, a tela de edição será exibida. Somente para os usuários com papel “Parecerista” será exibido, também, o botão “Excluir”, conforme exemplo abaixo.</text:p>
      <text:p text:style-name="Text_20_body"><draw:frame draw:style-name="mediacenter" draw:name="7" text:anchor-type="paragraph" draw:z-index="7" svg:width="21.166666666667cm" style:rel-width="100%" svg:height="13.014356435644cm" style:rel-height="scale"><draw:image xlink:href="Pictures/434b78c071bc10d95860e85fb69fffdc.png" xlink:type="simple" xlink:show="embed" xlink:actuate="onLoad"/></draw:frame></text:p>
      <text:p text:style-name="Text_20_body"><text:span text:style-name="Strong_20_Emphasis">IMPORTANTE:</text:span>  Ao realizar a exclusão, todas as informações do parecer serão apagadas, não sendo mais possível resgatá-l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pareceres</dc:title>
  </office:meta>
</office:document-meta>
</file>