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32e9ccfbc2afa00e25c17afb9e79da.png"/>
  <manifest:file-entry manifest:media-type="image/png" manifest:full-path="Pictures/b9af0d714edea1d070609a883d88595d.png"/>
  <manifest:file-entry manifest:media-type="image/png" manifest:full-path="Pictures/029156f19bf2788e980258325a274169.png"/>
  <manifest:file-entry manifest:media-type="image/png" manifest:full-path="Pictures/0efaa4d3cf519cc826b2e95457b228a9.png"/>
  <manifest:file-entry manifest:media-type="image/png" manifest:full-path="Pictures/4f699830dc85028eb303ab2feaaf8342.png"/>
  <manifest:file-entry manifest:media-type="image/png" manifest:full-path="Pictures/4b926234c58a6daed8e3683a343026a6.png"/>
  <manifest:file-entry manifest:media-type="image/png" manifest:full-path="Pictures/d3f37885aa66fd64662d9ffc6d615659.png"/>
  <manifest:file-entry manifest:media-type="image/png" manifest:full-path="Pictures/8d84e61b64a94e2f4c569e03b5712b00.png"/>
  <manifest:file-entry manifest:media-type="image/png" manifest:full-path="Pictures/dcfa9daf25334b1fb490da17ef9181fe.png"/>
  <manifest:file-entry manifest:media-type="image/png" manifest:full-path="Pictures/cf7db3104bf5deb39449bcc250a0fede.png"/>
  <manifest:file-entry manifest:media-type="image/png" manifest:full-path="Pictures/a4a4c10e4a8f8698393c8125c6ba70c3.png"/>
  <manifest:file-entry manifest:media-type="image/png" manifest:full-path="Pictures/b5d0bb224e98d7e9d3bd71e83df35763.png"/>
  <manifest:file-entry manifest:media-type="image/png" manifest:full-path="Pictures/1f8af17872c8fbfb1b62d40ff12cb8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saoc"/><text:bookmark-start text:name="__RefHeading___modulo_de_contratos_-_saoc_1"/><text:bookmark-start text:name="modulo_de_contratos_-_saoc"/>Módulo de Contratos - SAOC<text:bookmark-end text:name="__RefHeading___modulo_de_contratos_-_saoc_1"/><text:bookmark-end text:name="modulo_de_contratos_-_saoc"/></text:h>
      <text:p text:style-name="Text_20_body"><text:span text:style-name="Emphasis">O SAOC - Sistema de Análise e Operações de Crédito, antes sistema externo ao SIOP, teve suas funcionalidades incorporadas ao SIOP.</text:span></text:p>
      <text:h text:style-name="Heading_20_2" text:outline-level="2"><text:bookmark-start text:name="__RefHeading___contratos_no_saoc_2"/><text:bookmark-start text:name="contratos_no_saoc"/>1. Contratos no SAOC<text:bookmark-end text:name="__RefHeading___contratos_no_saoc_2"/><text:bookmark-end text:name="contratos_no_saoc"/></text:h>
      <text:p text:style-name="Text_20_body">Apenas as Unidades Orçamentárias que possuírem as ações 0283 e 0284 estarão no cadastro do SAOC para consulta e edição:</text:p>
      <text:list text:style-name="Numbering_20_1" text:continue-numbering="false">
        <text:list-item>
          <text:p text:style-name="Numbering_20_1_Content_First"> 0283 - Amortização e Encargos de Financiamento da Dívida Contratual Interna</text:p>
        </text:list-item>
        <text:list-item>
          <text:p text:style-name="Numbering_20_1_Content_Last"> 0284 - Amortização e Encargos de Financiamento da Dívida Contratual Externa</text:p>
        </text:list-item>
      </text:list>
      <text:p text:style-name="Text_20_body">A pesquisa sobre contratos e o cadastro/edição dos dados dos contratos são realizadas por meio da opção</text:p>
      <text:p text:style-name="Preformatted_20_Text">LOA &gt;&gt; SAOC &gt;&gt; Contratos</text:p>
      <text:h text:style-name="Heading_20_3" text:outline-level="3"><text:bookmark-start text:name="__RefHeading___pesquisa_3"/><text:bookmark-start text:name="pesquisa"/>1.1 Pesquisa<text:bookmark-end text:name="__RefHeading___pesquisa_3"/><text:bookmark-end text:name="pesquisa"/></text:h>
      <text:p text:style-name="Text_20_body">Ao acessar a opção de <text:span text:style-name="Emphasis">Contratos</text:span> do Menu, aparecerá uma tela de opções com diversos filtros a serem utilizados na pesquisa por contratos.
O preenchimento destes filtros permitem a localização dos contratos de acordo com os critérios utilizados.</text:p>
      <text:p text:style-name="Text_20_body"><draw:frame draw:style-name="mediacenter" draw:name="0" text:anchor-type="paragraph" draw:z-index="0" svg:width="26.405416666667cm" style:rel-width="100%" svg:height="10.768541666667cm" style:rel-height="scale"><draw:image xlink:href="Pictures/8732e9ccfbc2afa00e25c17afb9e79da.png" xlink:type="simple" xlink:show="embed" xlink:actuate="onLoad"/></draw:frame></text:p>
      <text:p text:style-name="Text_20_body">Uma vez preenchidos os campos desejados e acionado o botão <text:span text:style-name="Emphasis">Pesquisar</text:span>, a tela exibirá o resultado da consulta, com a listagem dos contratos encontrados.</text:p>
      <text:p text:style-name="Text_20_body"><draw:frame draw:style-name="mediacenter" draw:name="1" text:anchor-type="paragraph" draw:z-index="1" svg:width="32.22625cm" style:rel-width="100%" svg:height="16.589375cm" style:rel-height="scale"><draw:image xlink:href="Pictures/b9af0d714edea1d070609a883d88595d.png" xlink:type="simple" xlink:show="embed" xlink:actuate="onLoad"/></draw:frame></text:p>
      <text:p text:style-name="Text_20_body">A edição do contrato poderá ser realizada ao clicar sobre um contrato.</text:p>
      <text:h text:style-name="Heading_20_3" text:outline-level="3"><text:bookmark-start text:name="__RefHeading___cadastro_edicao_e_exclusao_de_um_contrato_4"/><text:bookmark-start text:name="cadastro_edicao_e_exclusao_de_um_contrato"/>1.2 Cadastro, Edição e Exclusão de um contrato<text:bookmark-end text:name="__RefHeading___cadastro_edicao_e_exclusao_de_um_contrato_4"/><text:bookmark-end text:name="cadastro_edicao_e_exclusao_de_um_contrato"/></text:h>
      <text:p text:style-name="Text_20_body">O cadastro de um novo contrato deve ser realizado ao clicar no botão <text:span text:style-name="Emphasis">Adicionar Contrato</text:span>.
Já a Exclusão de um ou mais contratos deve ser realizada por meio da seleção dos contratos a serem excluídos e posterior acionamento do botão <text:span text:style-name="Emphasis">Excluir</text:span>, como pode ser visto na figura abaixo. A exclusão também poderá ser realizada na tela de edição do contrato.</text:p>
      <text:p text:style-name="Text_20_body"><draw:frame draw:style-name="mediacenter" draw:name="2" text:anchor-type="paragraph" draw:z-index="2" svg:width="32.22625cm" style:rel-width="100%" svg:height="16.589375cm" style:rel-height="scale"><draw:image xlink:href="Pictures/b9af0d714edea1d070609a883d88595d.png" xlink:type="simple" xlink:show="embed" xlink:actuate="onLoad"/></draw:frame></text:p>
      <text:p text:style-name="Text_20_body">Ao adicionar ou editar um contrato (clicando em um contrato pesquisado), a tela de edição com os campos referentes aos dados do contrato deverá aparecer, de acordo com a figura abaixo.</text:p>
      <text:p text:style-name="Text_20_body"><draw:frame draw:style-name="mediacenter" draw:name="3" text:anchor-type="paragraph" draw:z-index="3" svg:width="26.643541666667cm" style:rel-width="100%" svg:height="19.52625cm" style:rel-height="scale"><draw:image xlink:href="Pictures/029156f19bf2788e980258325a274169.png" xlink:type="simple" xlink:show="embed" xlink:actuate="onLoad"/></draw:frame></text:p>
      <text:p text:style-name="Text_20_body"><draw:frame draw:style-name="mediacenter" draw:name="4" text:anchor-type="paragraph" draw:z-index="4" svg:width="26.722916666667cm" style:rel-width="100%" svg:height="6.50875cm" style:rel-height="scale"><draw:image xlink:href="Pictures/0efaa4d3cf519cc826b2e95457b228a9.png" xlink:type="simple" xlink:show="embed" xlink:actuate="onLoad"/></draw:frame></text:p>
      <text:p text:style-name="Text_20_body"><draw:frame draw:style-name="mediacenter" draw:name="5" text:anchor-type="paragraph" draw:z-index="5" svg:width="26.722916666667cm" style:rel-width="100%" svg:height="8.9958333333333cm" style:rel-height="scale"><draw:image xlink:href="Pictures/4f699830dc85028eb303ab2feaaf8342.png" xlink:type="simple" xlink:show="embed" xlink:actuate="onLoad"/></draw:frame></text:p>
      <text:h text:style-name="Heading_20_2" text:outline-level="2"><text:bookmark-start text:name="__RefHeading___tramitar_contrato_5"/><text:bookmark-start text:name="tramitar_contrato"/>2. Tramitar Contrato<text:bookmark-end text:name="__RefHeading___tramitar_contrato_5"/><text:bookmark-end text:name="tramitar_contrato"/></text:h>
      <text:p text:style-name="Text_20_body">A opção de <text:span text:style-name="Emphasis">Tramitar Contratos</text:span> permite que os contratos sejam tramitados em ações que chamamos <text:span text:style-name="Emphasis">envio</text:span>, <text:span text:style-name="Emphasis">retorno</text:span> e <text:span text:style-name="Emphasis">captura</text:span>.</text:p>
      <text:p text:style-name="Preformatted_20_Text">LOA &gt;&gt; SAOC &gt;&gt; Contratos</text:p>
      <text:h text:style-name="Heading_20_3" text:outline-level="3"><text:bookmark-start text:name="__RefHeading___momentos_6"/><text:bookmark-start text:name="momentos"/>2.1 Momentos<text:bookmark-end text:name="__RefHeading___momentos_6"/><text:bookmark-end text:name="momentos"/></text:h>
      <text:p text:style-name="Text_20_body">O processo de tramitação do contrato passa pela análise de vários atores que participam do ciclo de elaboração. A cada etapa da tramitação, chamada de <text:span text:style-name="Emphasis">momento</text:span>, é atribuído um nome que evidencia onde a proposta está localizada: <text:span text:style-name="Emphasis">Unidade Orçamentária, Órgão Setorial</text:span> ou <text:span text:style-name="Emphasis">Órgão Central</text:span>.</text:p>
      <text:p text:style-name="Text_20_body">O fluxo a seguir mostra os momentos e como as propostas transitam entre eles.</text:p>
      <text:p text:style-name="Text_20_body"><draw:frame draw:style-name="mediacenter" draw:name="6" text:anchor-type="paragraph" draw:z-index="6" svg:width="13.229166666667cm" svg:height="5.23875cm"><draw:image xlink:href="Pictures/4b926234c58a6daed8e3683a343026a6.png" xlink:type="simple" xlink:show="embed" xlink:actuate="onLoad"/></draw:frame></text:p>
      <text:h text:style-name="Heading_20_3" text:outline-level="3"><text:bookmark-start text:name="__RefHeading___envio_7"/><text:bookmark-start text:name="envio"/>2.2 Envio<text:bookmark-end text:name="__RefHeading___envio_7"/><text:bookmark-end text:name="envio"/></text:h>
      <text:p text:style-name="Text_20_body">Nos momentos Unidade Orçamentária ou Órgão Setorial, o trâmite estará disponível apenas para usuários que possuam os papéis <text:span text:style-name="Emphasis">Tramitador – Unidade Orçamentária</text:span> ou <text:span text:style-name="Emphasis">Tramitador – Órgão Setorial</text:span> respectivamente.</text:p>
      <text:p text:style-name="Text_20_body">Para que os contratos estejam aptos para trâmite o sistema exige algumas pré-condições em relação ao cadastro dos dados do contrato, exigindo o preenchimento de alguns campos. Diz-se válido o contrato que atende a estas pré-condições. Assim, para fins validade para trâmite, os campos:</text:p>
      <text:list text:style-name="Numbering_20_1" text:continue-numbering="false">
        <text:list-item>
          <text:p text:style-name="Numbering_20_1_Content_First"> Unidade</text:p>
        </text:list-item>
        <text:list-item>
          <text:p text:style-name="Numbering_20_1_Content"> Idoc</text:p>
        </text:list-item>
        <text:list-item>
          <text:p text:style-name="Numbering_20_1_Content"> Moeda</text:p>
        </text:list-item>
        <text:list-item>
          <text:p text:style-name="Numbering_20_1_Content"> Estágio</text:p>
        </text:list-item>
        <text:list-item>
          <text:p text:style-name="Numbering_20_1_Content"> Finalidade</text:p>
        </text:list-item>
        <text:list-item>
          <text:p text:style-name="Numbering_20_1_Content"> Dados de Ingresso e Contrapartida</text:p>
        </text:list-item>
        <text:list-item>
          <text:p text:style-name="Numbering_20_1_Content"> Pagamentos</text:p>
        </text:list-item>
        <text:list-item>
          <text:p text:style-name="Numbering_20_1_Content"> Prazos de Ingresso (Anos Inicial e Final)</text:p>
        </text:list-item>
        <text:list-item>
          <text:p text:style-name="Numbering_20_1_Content_Last"> Dados do Responsável e do pagamento</text:p>
        </text:list-item>
      </text:list>
      <text:p text:style-name="Text_20_body">são de preenchimento obrigatório.</text:p>
      <text:p text:style-name="Text_20_body">Quando o estágio da operação de crédito for <text:span text:style-name="Emphasis">Contratada</text:span> passam a ser obrigatórios também:</text:p>
      <text:list text:style-name="Numbering_20_1" text:continue-numbering="false">
        <text:list-item>
          <text:p text:style-name="Numbering_20_1_Content_First"> Número do Contrato</text:p>
        </text:list-item>
        <text:list-item>
          <text:p text:style-name="Numbering_20_1_Content"> Assinatura</text:p>
        </text:list-item>
        <text:list-item>
          <text:p text:style-name="Numbering_20_1_Content"> Número de Parcelas</text:p>
        </text:list-item>
        <text:list-item>
          <text:p text:style-name="Numbering_20_1_Content"> 1a Parcela</text:p>
        </text:list-item>
        <text:list-item>
          <text:p text:style-name="Numbering_20_1_Content_Last"> Periodicidade.</text:p>
        </text:list-item>
      </text:list>
      <text:p text:style-name="Text_20_body">As operações de tramitação de contrato podem ser o envio do contrato, a captura e o retorno. O envio deve ser realizado de UO para OS ou de OS para o órgão Central. A janela de trabalho deverá estar atual para quem envia, ou seja, deverá estar ativa para a entidade que deseja realizar o envio. Assim, por exemplo, se a UO deseja enviar para o OS, a janela de trabalho deverá estar ativa para a UO.</text:p>
      <text:p text:style-name="Text_20_body">O retorno dos contratos é o envio dos contratos do Órgão Central ao Setorial ou o envio do Órgão Setorial à Unidade Orçamentária. A janela de trabalho é devolvida do órgão que envia para o que recebe.</text:p>
      <text:p text:style-name="Text_20_body">A operação de captura poderá ser realizada pelo OS quando a janela de trabalho estiver ativa para a UO, não necessitando que os contratos estejam todos válidos, ou seja, não se exige que todos os campos obrigatórios estejam preenchidos.</text:p>
      <text:p text:style-name="Text_20_body">O trâmite dos contratos é realizado em bloco, ou seja, são enviados/retornados/capturados todos os contratos de uma Unidade Orçamentária ou de um Órgão Setorial.</text:p>
      <text:p text:style-name="Text_20_body">Para tramitar um contrato, Órgão e Unidade devem ser selecionados.</text:p>
      <text:p text:style-name="Text_20_body">A informação de qual momento é o atual aparecerá na tela.</text:p>
      <text:p text:style-name="Text_20_body"><draw:frame draw:style-name="mediacenter" draw:name="7" text:anchor-type="paragraph" draw:z-index="7" svg:width="26.484791666667cm" style:rel-width="100%" svg:height="6.50875cm" style:rel-height="scale"><draw:image xlink:href="Pictures/d3f37885aa66fd64662d9ffc6d615659.png" xlink:type="simple" xlink:show="embed" xlink:actuate="onLoad"/></draw:frame></text:p>
      <text:p text:style-name="Text_20_body">O momento de destino deverá ser selecionado e o botão tramitar acionado.</text:p>
      <text:p text:style-name="Text_20_body"><draw:frame draw:style-name="mediacenter" draw:name="8" text:anchor-type="paragraph" draw:z-index="8" svg:width="26.564166666667cm" style:rel-width="100%" svg:height="5.7414583333333cm" style:rel-height="scale"><draw:image xlink:href="Pictures/8d84e61b64a94e2f4c569e03b5712b00.png" xlink:type="simple" xlink:show="embed" xlink:actuate="onLoad"/></draw:frame></text:p>
      <text:h text:style-name="Heading_20_2" text:outline-level="2"><text:bookmark-start text:name="__RefHeading___relatorios_8"/><text:bookmark-start text:name="relatorios"/>3. Relatórios<text:bookmark-end text:name="__RefHeading___relatorios_8"/><text:bookmark-end text:name="relatorios"/></text:h>
      <text:p text:style-name="Text_20_body">Os relatórios disponíveis deverão ser acessados na tela de contratos e mostrarão os resultados de acordo com o filtro definido na pesquisa realizada.</text:p>
      <text:p text:style-name="Text_20_body">O botão de relatório encontra-se ao lado dos botões de <text:span text:style-name="Emphasis">Adicionar Contrato</text:span> e <text:span text:style-name="Emphasis">Excluir</text:span>.</text:p>
      <text:p text:style-name="Text_20_body">Ao clicar nele, as opções de relatório aparecerão.</text:p>
      <text:p text:style-name="Text_20_body"><draw:frame draw:style-name="mediacenter" draw:name="9" text:anchor-type="paragraph" draw:z-index="9" svg:width="26.775833333333cm" style:rel-width="100%" svg:height="13.917083333333cm" style:rel-height="scale"><draw:image xlink:href="Pictures/dcfa9daf25334b1fb490da17ef9181fe.png" xlink:type="simple" xlink:show="embed" xlink:actuate="onLoad"/></draw:frame></text:p>
      <text:p text:style-name="Text_20_body">As opções de PDF, RTF e XLS aparecem de acordo com o tipo de relatório.</text:p>
      <text:p text:style-name="Text_20_body"><draw:frame draw:style-name="mediacenter" draw:name="10" text:anchor-type="paragraph" draw:z-index="10" svg:width="26.67cm" style:rel-width="100%" svg:height="13.97cm" style:rel-height="scale"><draw:image xlink:href="Pictures/cf7db3104bf5deb39449bcc250a0fede.png" xlink:type="simple" xlink:show="embed" xlink:actuate="onLoad"/></draw:frame></text:p>
      <text:h text:style-name="Heading_20_2" text:outline-level="2"><text:bookmark-start text:name="__RefHeading___janela_de_trabalho_9"/><text:bookmark-start text:name="janela_de_trabalho"/>4. Janela de Trabalho<text:bookmark-end text:name="__RefHeading___janela_de_trabalho_9"/><text:bookmark-end text:name="janela_de_trabalho"/></text:h>
      <text:p text:style-name="Text_20_body">A janela de trabalho define o período em que as propostas podem ser editadas e tramitadas em determinado momento. Assim, deve-se escolher o exercício referente ao PLOA em construção (normalmente o exercício seguinte ao atual).</text:p>
      <text:h text:style-name="Heading_20_2" text:outline-level="2"><text:bookmark-start text:name="__RefHeading___consulta_a_janela_de_trabalho_do_saoc_10"/><text:bookmark-start text:name="consulta_a_janela_de_trabalho_do_saoc"/>4.1 Consulta à Janela de Trabalho do SAOC<text:bookmark-end text:name="__RefHeading___consulta_a_janela_de_trabalho_do_saoc_10"/><text:bookmark-end text:name="consulta_a_janela_de_trabalho_do_saoc"/></text:h>
      <text:p text:style-name="Text_20_body">O cadastrador de janela de trabalho do Órgão Setorial poderá editar janelas de trabalho para suas Unidades Orçamentárias.</text:p>
      <text:p text:style-name="Text_20_body">Todos os usuários podem ver a janela de trabalho para seus respectivos órgãos, porém apenas quem possua o perfil <text:span text:style-name="Emphasis">Órgão Setorial</text:span> e o papel <text:span text:style-name="Emphasis">Cadastrador Janela de Trabalho - OS</text:span> poderá editar as janelas de trabalho.</text:p>
      <text:p text:style-name="Text_20_body">O acesso se dá pelo menu:</text:p>
      <text:p text:style-name="Preformatted_20_Text">LOA &gt;&gt; SAOC &gt;&gt; Janela de Trabalho</text:p>
      <text:p text:style-name="Text_20_body">O primeiro passo é selecionar os parâmetros de consulta e clicar em <text:span text:style-name="Emphasis">Pesquisar</text:span>.</text:p>
      <text:p text:style-name="Text_20_body"><draw:frame draw:style-name="mediacenter" draw:name="11" text:anchor-type="paragraph" draw:z-index="11" svg:width="26.537708333333cm" style:rel-width="100%" svg:height="7.3025cm" style:rel-height="scale"><draw:image xlink:href="Pictures/a4a4c10e4a8f8698393c8125c6ba70c3.png" xlink:type="simple" xlink:show="embed" xlink:actuate="onLoad"/></draw:frame></text:p>
      <text:h text:style-name="Heading_20_2" text:outline-level="2"><text:bookmark-start text:name="__RefHeading___criacao_e_edicao_de_janelas_de_trabalho_do_saoc_11"/><text:bookmark-start text:name="criacao_e_edicao_de_janelas_de_trabalho_do_saoc"/>4.2 Criação e Edição de Janelas de Trabalho do SAOC<text:bookmark-end text:name="__RefHeading___criacao_e_edicao_de_janelas_de_trabalho_do_saoc_11"/><text:bookmark-end text:name="criacao_e_edicao_de_janelas_de_trabalho_do_saoc"/></text:h>
      <text:p text:style-name="Text_20_body">Para editar as janelas de trabalho, basta clicar em um dos resultados da busca realizada.</text:p>
      <text:p text:style-name="Text_20_body"><draw:frame draw:style-name="mediacenter" draw:name="12" text:anchor-type="paragraph" draw:z-index="12" svg:width="26.51125cm" style:rel-width="100%" svg:height="13.81125cm" style:rel-height="scale"><draw:image xlink:href="Pictures/b5d0bb224e98d7e9d3bd71e83df35763.png" xlink:type="simple" xlink:show="embed" xlink:actuate="onLoad"/></draw:frame></text:p>
      <text:p text:style-name="Text_20_body">O sistema exibirá uma tabela com os períodos da janela de trabalho para cada momento. Também será indicado o momento atual das propostas, ou seja, o momento em que as propostas são editáveis.</text:p>
      <text:p text:style-name="Text_20_body">As alterações serão armazenadas ao clicar em <text:span text:style-name="Emphasis">Salvar</text:span>.</text:p>
      <text:p text:style-name="Text_20_body"><draw:frame draw:style-name="mediacenter" draw:name="13" text:anchor-type="paragraph" draw:z-index="13" svg:width="26.617083333333cm" style:rel-width="100%" svg:height="8.3608333333333cm" style:rel-height="scale"><draw:image xlink:href="Pictures/1f8af17872c8fbfb1b62d40ff12cb897.png" xlink:type="simple" xlink:show="embed" xlink:actuate="onLoad"/></draw:frame></text:p>
      <text:p text:style-name="Text_20_body">Para criar uma nova janela clique no botão <text:span text:style-name="Emphasis">Adicionar janela</text:span> e preencher os campos citados aci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saoc</dc:title>
  </office:meta>
</office:document-meta>
</file>