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d82d89ac1f90245029d2c3030d2564.png"/>
  <manifest:file-entry manifest:media-type="image/png" manifest:full-path="Pictures/7b5b90179b8be35a568b78cbefeac60f.png"/>
  <manifest:file-entry manifest:media-type="image/png" manifest:full-path="Pictures/ad180d499618b6288593247e20ba0f61.png"/>
  <manifest:file-entry manifest:media-type="image/png" manifest:full-path="Pictures/79ed4a3c4bedc3281869f5f6ad175cbd.png"/>
  <manifest:file-entry manifest:media-type="image/png" manifest:full-path="Pictures/6e0cf70a80df96038a933b2b8dde7196.png"/>
  <manifest:file-entry manifest:media-type="image/png" manifest:full-path="Pictures/9231720d52b08236ae028a3f6c437982.png"/>
  <manifest:file-entry manifest:media-type="image/png" manifest:full-path="Pictures/9a9155eb19614525cb77f8623c290b2c.png"/>
  <manifest:file-entry manifest:media-type="image/png" manifest:full-path="Pictures/b1a6701668cb79659125539172002a3f.png"/>
  <manifest:file-entry manifest:media-type="image/png" manifest:full-path="Pictures/9d004c197421bae644045480ad5bc20d.png"/>
  <manifest:file-entry manifest:media-type="image/png" manifest:full-path="Pictures/a13e0f2eae9d5e0f68a62093f5a5643d.png"/>
  <manifest:file-entry manifest:media-type="image/png" manifest:full-path="Pictures/ba5e1d70a7c311dbcbe86344a2fc380a.png"/>
  <manifest:file-entry manifest:media-type="image/png" manifest:full-path="Pictures/6e5d471795519d65af15c275b8833e74.png"/>
  <manifest:file-entry manifest:media-type="image/png" manifest:full-path="Pictures/edf3c2ea51849a50fb566036e570c4b5.png"/>
  <manifest:file-entry manifest:media-type="image/png" manifest:full-path="Pictures/3a6e5dfc2941e5b22ebcf23b13e1b97e.png"/>
  <manifest:file-entry manifest:media-type="image/png" manifest:full-path="Pictures/e17ca9cba361eec7383ffe5fbe36e611.png"/>
  <manifest:file-entry manifest:media-type="image/png" manifest:full-path="Pictures/1f65274714306e8d4d5243385156a422.png"/>
  <manifest:file-entry manifest:media-type="image/png" manifest:full-path="Pictures/e7e7dfb1dd647b0b296ee10f1983406f.png"/>
  <manifest:file-entry manifest:media-type="image/png" manifest:full-path="Pictures/095a809169ae1214ae36ea07a553e426.png"/>
  <manifest:file-entry manifest:media-type="image/png" manifest:full-path="Pictures/791e12ef76783b44045d44c7c9ac3238.png"/>
  <manifest:file-entry manifest:media-type="image/png" manifest:full-path="Pictures/0d65122cfafd2aea93acf841f5406bb0.png"/>
  <manifest:file-entry manifest:media-type="image/png" manifest:full-path="Pictures/20813c369227d59d6bd55e0bbe4a7a9a.png"/>
  <manifest:file-entry manifest:media-type="image/png" manifest:full-path="Pictures/861e8b8396e97c832c5c38455cd592a0.png"/>
  <manifest:file-entry manifest:media-type="image/png" manifest:full-path="Pictures/e01e5c016398c2931c1451b51f86b0ab.png"/>
  <manifest:file-entry manifest:media-type="image/png" manifest:full-path="Pictures/fa8ff2f97491a540b741baec3f18e88b.png"/>
  <manifest:file-entry manifest:media-type="image/png" manifest:full-path="Pictures/d4afba7ed39a52943a5a34fe50c8148a.png"/>
  <manifest:file-entry manifest:media-type="image/png" manifest:full-path="Pictures/96d3dc42521fd4d6d2a314279f868a1a.png"/>
  <manifest:file-entry manifest:media-type="image/png" manifest:full-path="Pictures/603643d4b6ed3ebe003b545d6bd0d93e.png"/>
  <manifest:file-entry manifest:media-type="image/png" manifest:full-path="Pictures/3193fc9ea07da40956789e84bcdeca4a.png"/>
  <manifest:file-entry manifest:media-type="image/png" manifest:full-path="Pictures/5e8d2e78cb50ea5fcc6d29ccc87ee0a1.png"/>
  <manifest:file-entry manifest:media-type="image/png" manifest:full-path="Pictures/9aa7ffc3ac17dfa776f603b3e8e02f14.png"/>
  <manifest:file-entry manifest:media-type="image/png" manifest:full-path="Pictures/b43ff1b18dd4a8ed88aea2ebfbff70fb.png"/>
  <manifest:file-entry manifest:media-type="image/png" manifest:full-path="Pictures/d890ecb9d511e2e3d28a4e981494f996.png"/>
  <manifest:file-entry manifest:media-type="image/png" manifest:full-path="Pictures/097b36ad7aa082f5b7735f7e4e9d9ae3.png"/>
  <manifest:file-entry manifest:media-type="image/png" manifest:full-path="Pictures/6f64cd420a41dd75ba99c5beb5d67120.png"/>
  <manifest:file-entry manifest:media-type="image/png" manifest:full-path="Pictures/5cba0b89cf58b725b516e2134d21e65f.png"/>
  <manifest:file-entry manifest:media-type="image/png" manifest:full-path="Pictures/5e7d4751298acc1eb0621df525a0aae9.png"/>
  <manifest:file-entry manifest:media-type="image/png" manifest:full-path="Pictures/afac87f835aac4295b312237fa920f13.png"/>
  <manifest:file-entry manifest:media-type="image/png" manifest:full-path="Pictures/444df62e83ba8a83f26608a846895c64.png"/>
  <manifest:file-entry manifest:media-type="image/png" manifest:full-path="Pictures/95288ed4fb95ef90372bd8549ffd78cd.png"/>
  <manifest:file-entry manifest:media-type="image/png" manifest:full-path="Pictures/9e22ffa5ee6a87710913b3e0d4eb6220.png"/>
  <manifest:file-entry manifest:media-type="image/png" manifest:full-path="Pictures/cb1bd33e15494c1ec526363c7675d9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acoes"/><text:bookmark-start text:name="__RefHeading___modulo_qualitativo_-_cadastro_de_acoes_1"/><text:bookmark-start text:name="modulo_qualitativo_-_cadastro_de_acoes"/>Módulo Qualitativo - Cadastro de Ações<text:bookmark-end text:name="__RefHeading___modulo_qualitativo_-_cadastro_de_acoes_1"/><text:bookmark-end text:name="modulo_qualitativo_-_cadastro_de_acoes"/></text:h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Possuem permissão para <text:span text:style-name="underline">consultar</text:span> informações qualitativas os seguintes perfis:</text:p>
      <text:list text:style-name="List_20_1" text:continue-numbering="false">
        <text:list-item>
          <text:p text:style-name="List_20_1_Content_First"> UO - Unidade Orçamentária;</text:p>
        </text:list-item>
        <text:list-item>
          <text:p text:style-name="List_20_1_Content"> OS - Órgão Setorial;</text:p>
        </text:list-item>
        <text:list-item>
          <text:p text:style-name="List_20_1_Content"> SOF, SPI e DEST;</text:p>
        </text:list-item>
        <text:list-item>
          <text:p text:style-name="List_20_1_Content"> Consulta UO;</text:p>
        </text:list-item>
        <text:list-item>
          <text:p text:style-name="List_20_1_Content"> Consulta OS;</text:p>
        </text:list-item>
        <text:list-item>
          <text:p text:style-name="List_20_1_Content_Last"> Leitor Controle.</text:p>
        </text:list-item>
      </text:list>
      <text:p text:style-name="Text_20_body">A permissão para editar uma ação depende do momento em que se encontra.</text:p>
      <text:p text:style-name="Text_20_body">O acesso às funcionalidades vinculadas às <text:span text:style-name="Emphasis">Ações</text:span>  se dá pelo item de menu:</text:p>
      <text:p text:style-name="Preformatted_20_Text">LOA » Qualitativo » Ação</text:p>
      <text:h text:style-name="Heading_20_2" text:outline-level="2"><text:bookmark-start text:name="__RefHeading___tela_para_pesquisa_de_acoes_3"/><text:bookmark-start text:name="tela_para_pesquisa_de_acoes"/>2. Tela para pesquisa de ações<text:bookmark-end text:name="__RefHeading___tela_para_pesquisa_de_acoes_3"/><text:bookmark-end text:name="tela_para_pesquisa_de_acoes"/></text:h>
      <text:p text:style-name="Text_20_body">Após entrar no menu <text:span text:style-name="Strong_20_Emphasis">Ação</text:span>, o usuário é direcionado à tela de <text:span text:style-name="Strong_20_Emphasis">Pesquisa de Ação</text:span>, conforme imagem abaixo.</text:p>
      <text:p text:style-name="Text_20_body"><draw:frame draw:style-name="mediacenter" draw:name="0" text:anchor-type="paragraph" draw:z-index="0" svg:width="21.166666666667cm" style:rel-width="100%" svg:height="12.538949275362cm" style:rel-height="scale"><draw:image xlink:href="Pictures/97d82d89ac1f90245029d2c3030d2564.png" xlink:type="simple" xlink:show="embed" xlink:actuate="onLoad"/></draw:frame></text:p>
      <text:h text:style-name="Heading_20_3" text:outline-level="3"><text:bookmark-start text:name="__RefHeading___arvore_de_navegacao_4"/><text:bookmark-start text:name="arvore_de_navegacao"/>2.1 Árvore de Navegação<text:bookmark-end text:name="__RefHeading___arvore_de_navegacao_4"/><text:bookmark-end text:name="arvore_de_navegacao"/></text:h>
      <text:p text:style-name="Text_20_body">Na árvore de navegação lateral, encontram-se as seguintes funcionalidades:</text:p>
      <text:list text:style-name="List_20_1" text:continue-numbering="false">
        <text:list-item>
          <text:p text:style-name="List_20_1_Content_First"> <draw:frame draw:style-name="media" draw:name="Atualiza Árvore Legend" text:anchor-type="as-char" draw:z-index="0" svg:width="0.66145833333333cm"><draw:text-box><text:p text:style-name="legendcenter"><draw:frame draw:style-name="media" draw:name="Atualiza Árvore" text:anchor-type="as-char" draw:z-index="1" svg:width="0.66145833333333cm" svg:height="0.59130366161616cm"><draw:image xlink:href="Pictures/7b5b90179b8be35a568b78cbefeac60f.png" xlink:type="simple" xlink:show="embed" xlink:actuate="onLoad"/></draw:frame>Atualiza Árvore</text:p></draw:text-box></draw:frame><text:span text:style-name="Strong_20_Emphasis">Atualiza Árvore:</text:span>  Atualiza a árvore de navegação com as últimas informações inseridas no sistema.</text:p>
        </text:list-item>
        <text:list-item>
          <text:p text:style-name="List_20_1_Content_Last"> <draw:frame draw:style-name="media" draw:name="Visão Institucional da Árvore Legend" text:anchor-type="as-char" draw:z-index="0" svg:width="0.66145833333333cm"><draw:text-box><text:p text:style-name="legendcenter"><draw:frame draw:style-name="media" draw:name="Visão Institucional da Árvore" text:anchor-type="as-char" draw:z-index="2" svg:width="0.66145833333333cm" svg:height="0.59130366161616cm"><draw:image xlink:href="Pictures/ad180d499618b6288593247e20ba0f61.png" xlink:type="simple" xlink:show="embed" xlink:actuate="onLoad"/></draw:frame>Visão Institucional da Árvore</text:p></draw:text-box></draw:frame><text:span text:style-name="Strong_20_Emphasis">Visão Institucional da Árvore:</text:span>  Exibe a árvore de acordo com os órgãos associados ao perfil do usuário, conforme exemplo abaixo.</text:p>
        </text:list-item>
      </text:list>
      <text:p text:style-name="Text_20_body"><draw:frame draw:style-name="mediacenter" draw:name="3" text:anchor-type="paragraph" draw:z-index="3" svg:width="21.166666666667cm" style:rel-width="100%" svg:height="12.521823850351cm" style:rel-height="scale"><draw:image xlink:href="Pictures/79ed4a3c4bedc3281869f5f6ad175cbd.png" xlink:type="simple" xlink:show="embed" xlink:actuate="onLoad"/></draw:frame></text:p>
      <text:list text:style-name="List_20_1" text:continue-numbering="false">
        <text:list-item>
          <text:p text:style-name="LastListParagraph_List_20_1_Content_First"> <draw:frame draw:style-name="media" draw:name="Visão Programática da Árvore Legend" text:anchor-type="as-char" draw:z-index="0" svg:width="0.66145833333333cm"><draw:text-box><text:p text:style-name="legendcenter"><draw:frame draw:style-name="media" draw:name="Visão Programática da Árvore" text:anchor-type="as-char" draw:z-index="4" svg:width="0.66145833333333cm" svg:height="0.58247823383085cm"><draw:image xlink:href="Pictures/6e0cf70a80df96038a933b2b8dde7196.png" xlink:type="simple" xlink:show="embed" xlink:actuate="onLoad"/></draw:frame>Visão Programática da Árvore</text:p></draw:text-box></draw:frame><text:span text:style-name="Strong_20_Emphasis">Visão Programática da Árvore:</text:span>  Exibe a árvore de acordo com os programas aos quais os órgãos associados ao perfil do usuário possuem ação cadastrada, conforme exemplo abaixo.</text:p>
        </text:list-item>
      </text:list>
      <text:p text:style-name="Text_20_body"><draw:frame draw:style-name="mediacenter" draw:name="5" text:anchor-type="paragraph" draw:z-index="5" svg:width="21.166666666667cm" style:rel-width="100%" svg:height="12.553678973553cm" style:rel-height="scale"><draw:image xlink:href="Pictures/9231720d52b08236ae028a3f6c437982.png" xlink:type="simple" xlink:show="embed" xlink:actuate="onLoad"/></draw:frame></text:p>
      <text:list text:style-name="List_20_1" text:continue-numbering="false">
        <text:list-item>
          <text:p text:style-name="LastListParagraph_List_20_1_Content_First"> <draw:frame draw:style-name="media" draw:name="Ativar/desativar marcação de itens na árvore Legend" text:anchor-type="as-char" draw:z-index="0" svg:width="0.66145833333333cm"><draw:text-box><text:p text:style-name="legendcenter"><draw:frame draw:style-name="media" draw:name="Ativar/desativar marcação de itens na árvore" text:anchor-type="as-char" draw:z-index="6" svg:width="0.66145833333333cm" svg:height="0.58247823383085cm"><draw:image xlink:href="Pictures/9a9155eb19614525cb77f8623c290b2c.png" xlink:type="simple" xlink:show="embed" xlink:actuate="onLoad"/></draw:frame>Ativar/desativar marcação de itens na árvore</text:p></draw:text-box></draw:frame><text:span text:style-name="Strong_20_Emphasis">Ativar/desativar marcação de itens na árvore:</text:span>  permite marcar órgãos ou programas (a depender da visão que estiver selecionada) para a execução de operações disponíveis no <text:span text:style-name="Emphasis">Menu de Ações</text:span>, conforme exemplo abaixo.</text:p>
        </text:list-item>
      </text:list>
      <text:p text:style-name="Text_20_body"><draw:frame draw:style-name="mediacenter" draw:name="7" text:anchor-type="paragraph" draw:z-index="7" svg:width="6.35cm" svg:height="7.4347916666667cm"><draw:image xlink:href="Pictures/b1a6701668cb79659125539172002a3f.png" xlink:type="simple" xlink:show="embed" xlink:actuate="onLoad"/></draw:frame></text:p>
      <text:list text:style-name="List_20_1" text:continue-numbering="false">
        <text:list-item>
          <text:p text:style-name="LastListParagraph_List_20_1_Content_First"> <draw:frame draw:style-name="media" draw:name="Pesquisar Legend" text:anchor-type="as-char" draw:z-index="0" svg:width="0.66145833333333cm"><draw:text-box><text:p text:style-name="legendcenter"><draw:frame draw:style-name="media" draw:name="Pesquisar" text:anchor-type="as-char" draw:z-index="8" svg:width="0.66145833333333cm" svg:height="0.58247823383085cm"><draw:image xlink:href="Pictures/9d004c197421bae644045480ad5bc20d.png" xlink:type="simple" xlink:show="embed" xlink:actuate="onLoad"/></draw:frame>Pesquisar</text:p></draw:text-box></draw:frame><text:span text:style-name="Strong_20_Emphasis">Pesquisar:</text:span>  Exibe ao usuário a tela com os <text:span text:style-name="Emphasis">Filtros de Pesquisa</text:span>. Esse botão pode ser utilizado para retornar à tela de filtros de pesquisa após a consulta a uma ação específica.</text:p>
        </text:list-item>
      </text:list>
      <text:list text:style-name="List_20_1" text:continue-numbering="false">
        <text:list-item>
          <text:p text:style-name="LastListParagraph_List_20_1_Content_First"> <draw:frame draw:style-name="media" draw:name="Opções Legend" text:anchor-type="as-char" draw:z-index="0" svg:width="0.66145833333333cm"><draw:text-box><text:p text:style-name="legendcenter"><draw:frame draw:style-name="media" draw:name="Opções" text:anchor-type="as-char" draw:z-index="9" svg:width="0.66145833333333cm" svg:height="0.58247823383085cm"><draw:image xlink:href="Pictures/a13e0f2eae9d5e0f68a62093f5a5643d.png" xlink:type="simple" xlink:show="embed" xlink:actuate="onLoad"/></draw:frame>Opções</text:p></draw:text-box></draw:frame><text:span text:style-name="Strong_20_Emphasis">Opções:</text:span>  Permite ao usuário definir sua visão preferencial, conforme imagem abaixo:</text:p>
        </text:list-item>
      </text:list>
      <text:p text:style-name="Text_20_body"><draw:frame draw:style-name="mediacenter" draw:name="10" text:anchor-type="paragraph" draw:z-index="10" svg:width="21.166666666667cm" style:rel-width="100%" svg:height="12.733072916667cm" style:rel-height="scale"><draw:image xlink:href="Pictures/ba5e1d70a7c311dbcbe86344a2fc380a.png" xlink:type="simple" xlink:show="embed" xlink:actuate="onLoad"/></draw:frame></text:p>
      <text:list text:style-name="List_20_1" text:continue-numbering="false">
        <text:list-item>
          <text:p text:style-name="LastListParagraph_List_20_1_Content_First"> <draw:frame draw:style-name="media" draw:name="Opções Legend" text:anchor-type="as-char" draw:z-index="0" svg:width="0.66145833333333cm"><draw:text-box><text:p text:style-name="legendcenter"><draw:frame draw:style-name="media" draw:name="Opções" text:anchor-type="as-char" draw:z-index="11" svg:width="0.66145833333333cm" svg:height="0.58046343537415cm"><draw:image xlink:href="Pictures/6e5d471795519d65af15c275b8833e74.png" xlink:type="simple" xlink:show="embed" xlink:actuate="onLoad"/></draw:frame>Opções</text:p></draw:text-box></draw:frame><text:span text:style-name="Strong_20_Emphasis">Gerar espelho dos Programas:</text:span>  Permite ao usuário gerar o espelho dos programas</text:p>
        </text:list-item>
      </text:list>
      <text:list text:style-name="List_20_1" text:continue-numbering="false">
        <text:list-item>
          <text:p text:style-name="LastListParagraph_List_20_1_Content_First"> <draw:frame draw:style-name="media" draw:name="12" text:anchor-type="as-char" draw:z-index="12" svg:width="0.66145833333333cm" svg:height="0.55897887323944cm"><draw:image xlink:href="Pictures/edf3c2ea51849a50fb566036e570c4b5.png" xlink:type="simple" xlink:show="embed" xlink:actuate="onLoad"/></draw:frame><text:span text:style-name="Strong_20_Emphasis">Menu de Ações:</text:span>  Disponibiliza ao usuário um conjunto de ações possíveis de serem executadas com os itens marcados na árvore, conforme exemplo abaixo. <text:span text:style-name="Strong_20_Emphasis">IMPORTANTE:</text:span>  Para que o usuário consiga executar as operações disponibilizadas, deve possuir permissão cadastrada para o seu perfil.</text:p>
        </text:list-item>
      </text:list>
      <text:p text:style-name="Text_20_body"><draw:frame draw:style-name="mediacenter" draw:name="13" text:anchor-type="paragraph" draw:z-index="13" svg:width="10.583333333333cm" svg:height="6.5577709611452cm"><draw:image xlink:href="Pictures/3a6e5dfc2941e5b22ebcf23b13e1b97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enu de Contexto (botão direito do mouse):</text:span>  Um clique com o botão direito do mouse faz surgir menu com opções de expansão e recolhimento dos itens da árvore de órgãos/programas, conforme exemplo abaixo.</text:p>
        </text:list-item>
      </text:list>
      <text:p text:style-name="Text_20_body"><draw:frame draw:style-name="mediacenter" draw:name="14" text:anchor-type="paragraph" draw:z-index="14" svg:width="7.3289583333333cm" svg:height="3.254375cm"><draw:image xlink:href="Pictures/e17ca9cba361eec7383ffe5fbe36e611.png" xlink:type="simple" xlink:show="embed" xlink:actuate="onLoad"/></draw:frame></text:p>
      <text:h text:style-name="Heading_20_3" text:outline-level="3"><text:bookmark-start text:name="__RefHeading___filtros_de_pesquisa_5"/><text:bookmark-start text:name="filtros_de_pesquisa"/>2.2 Filtros de Pesquisa<text:bookmark-end text:name="__RefHeading___filtros_de_pesquisa_5"/><text:bookmark-end text:name="filtros_de_pesquisa"/></text:h>
      <text:p text:style-name="Text_20_body">O lado direito da tela de Pesquisa permite utilizar diversos filtros diferentes.</text:p>
      <text:p text:style-name="Text_20_body">Abaixo estão indicados os principais filtros. A maioria dos campos são facilmente subentendidos.</text:p>
      <text:p text:style-name="Text_20_body"><draw:frame draw:style-name="mediacenter" draw:name="15" text:anchor-type="paragraph" draw:z-index="15" svg:width="27.066875cm" style:rel-width="100%" svg:height="20.267083333333cm" style:rel-height="scale"><draw:image xlink:href="Pictures/1f65274714306e8d4d5243385156a422.png" xlink:type="simple" xlink:show="embed" xlink:actuate="onLoad"/></draw:frame></text:p>
      <text:p text:style-name="Text_20_body">1. <text:span text:style-name="Emphasis">Ação</text:span>: campo que irá permitir o filtro pelo código ou título da ação. Pode ser feita pesquisa por parte do código ou título.</text:p>
      <text:list text:style-name="List_20_1" text:continue-numbering="false">
        <text:list-item>
          <text:p text:style-name="List_20_1_Content_First"> Pode-se usar coringas para encontrar uma ação pelo seu código. Por exemplo, usar no código:</text:p>
          <text:list text:style-name="List_20_1">
            <text:list-item>
              <text:p text:style-name="List_20_1_Content"> “Nckgedit&gt; - encontrará todas as ações que começam com “N”</text:p>
            </text:list-item>
            <text:list-item>
              <text:p text:style-name="List_20_1_Content_Last"> “N” - colocar apenas a letra “N” encontrará todas as ações que tem N em alguma parte do seu código.</text:p>
            </text:list-item>
          </text:list>
        </text:list-item>
      </text:list>
      <text:p text:style-name="Text_20_body">2. <text:span text:style-name="Emphasis">Momento</text:span>: campo que irá permitir o filtro pelo momento atual da ação.</text:p>
      <text:p text:style-name="Text_20_body">3. <text:span text:style-name="Emphasis">Situação</text:span></text:p>
      <text:list text:style-name="Numbering_20_1" text:continue-numbering="false">
        <text:list-item>
          <text:p text:style-name="Numbering_20_1_Content_First"> Alterada: a ação constava da base de partida mas sofreu alteração durante o processo de elaboração do PLOA;</text:p>
        </text:list-item>
        <text:list-item>
          <text:p text:style-name="Numbering_20_1_Content"> Não Alterada: a ação constava da base de partida e não sofreu alteração durante o processo de elaboração do PLOA;</text:p>
        </text:list-item>
        <text:list-item>
          <text:p text:style-name="Numbering_20_1_Content"> Excluída: a ação encontra-se excluída, logo disponível apenas para consulta;</text:p>
        </text:list-item>
        <text:list-item>
          <text:p text:style-name="Numbering_20_1_Content"> Não Excluída: a ação não encontra-se excluída;</text:p>
        </text:list-item>
        <text:list-item>
          <text:p text:style-name="Numbering_20_1_Content"> Nova: a ação não constava da base de partida e foi incluído durante o processo de elaboração do PLOA;</text:p>
        </text:list-item>
        <text:list-item>
          <text:p text:style-name="Numbering_20_1_Content"> Pré-Existente: a ação constava da base de partida disponibilizada para o processo de elaboração do PLOA;</text:p>
        </text:list-item>
        <text:list-item>
          <text:p text:style-name="Numbering_20_1_Content"> Validada: a ação atende a todos os critérios necessários para envio ao próximo nível;</text:p>
        </text:list-item>
        <text:list-item>
          <text:p text:style-name="Numbering_20_1_Content_Last"> Não Validada: a ação não atende a todos os critérios necessários para envio ao próximo nível.</text:p>
        </text:list-item>
      </text:list>
      <text:p text:style-name="Text_20_body">4. Ao final clique no botão <text:span text:style-name="Emphasis">Procurar</text:span>  que será efetuada a pesquisa mediante os parâmetros informados no s filtros.</text:p>
      <text:h text:style-name="Heading_20_3" text:outline-level="3"><text:bookmark-start text:name="__RefHeading___resultado_da_pesquisa_6"/><text:bookmark-start text:name="resultado_da_pesquisa"/>2.3 Resultado da Pesquisa<text:bookmark-end text:name="__RefHeading___resultado_da_pesquisa_6"/><text:bookmark-end text:name="resultado_da_pesquisa"/></text:h>
      <text:p text:style-name="Text_20_body">Após a realização de uma pesquisa, o sistema efetuará a busca na base de dados do SIOP e, caso haja registros, o resultado será apresentado conforme o exemplo abaixo. <draw:frame draw:style-name="mediacenter" draw:name="16" text:anchor-type="paragraph" draw:z-index="16" svg:width="25.87625cm" style:rel-width="100%" svg:height="15.742708333333cm" style:rel-height="scale"><draw:image xlink:href="Pictures/e7e7dfb1dd647b0b296ee10f1983406f.png" xlink:type="simple" xlink:show="embed" xlink:actuate="onLoad"/></draw:frame></text:p>
      <text:p text:style-name="Text_20_body"><text:span text:style-name="Emphasis">IMPORTANTE</text:span>: O não preenchimento de pelo menos um campo no filtro pode ocasionar perda de performance na busca, visto que há grande quantidade de dados contidos na base.</text:p>
      <text:list text:style-name="Numbering_20_1" text:continue-numbering="false">
        <text:list-item>
          <text:p text:style-name="Numbering_20_1_Content_First"> <text:span text:style-name="Emphasis">Barra de Botões</text:span>: Mostra as operações possíveis de serem executadas com as ações pelo usuário. Para que seja possível executar a operação, deverá existir permissão vigente para o perfil do usuário.</text:p>
        </text:list-item>
        <text:list-item>
          <text:p text:style-name="Numbering_20_1_Content"> <text:span text:style-name="Emphasis">Resultado da Pesquisa</text:span>:</text:p>
          <text:list text:style-name="Numbering_20_1">
            <text:list-item>
              <text:p text:style-name="Numbering_20_1_Content"> <text:span text:style-name="Emphasis">Funcional-Programática</text:span></text:p>
            </text:list-item>
            <text:list-item>
              <text:p text:style-name="Numbering_20_1_Content"> <text:span text:style-name="Emphasis">Título</text:span></text:p>
            </text:list-item>
          </text:list>
        </text:list-item>
        <text:list-item>
          <text:p text:style-name="Numbering_20_1_Content"> <text:span text:style-name="Emphasis">Informações de Paginação</text:span>: indicará a página atual que está sendo visualizada e possibilita a navegação nas demais páginas, quando for o caso.</text:p>
        </text:list-item>
        <text:list-item>
          <text:p text:style-name="Numbering_20_1_Content"> Indica o momento em que encontra-se a ação.</text:p>
        </text:list-item>
        <text:list-item>
          <text:p text:style-name="Numbering_20_1_Content"> Indica, quando for o caso, ação nova ou alterada. A ausência de marcação indica ação que já constava da base de partida e não sofreu alteração.</text:p>
        </text:list-item>
        <text:list-item>
          <text:p text:style-name="Numbering_20_1_Content"> Indica se a ação foi ou não excluída. A ausência de marcação indica ação não excluída.</text:p>
        </text:list-item>
        <text:list-item>
          <text:p text:style-name="Numbering_20_1_Content"> Indica se a ação encontra-se ou não validada. A ausência de marcação indica ação não validada.</text:p>
        </text:list-item>
        <text:list-item>
          <text:p text:style-name="Numbering_20_1_Content"> Indica, quando for o caso, o tipo de padronização da ação. A ausência de marcação indica ação não padronizada.</text:p>
        </text:list-item>
        <text:list-item>
          <text:p text:style-name="Numbering_20_1_Content"> Permite ao usuário localizar a ação na árvore de navegação.</text:p>
        </text:list-item>
        <text:list-item>
          <text:p text:style-name="Numbering_20_1_Content_Last"> <text:span text:style-name="Emphasis">Total de registros</text:span>: indica o número total de registros retornados pela pesquisa.</text:p>
        </text:list-item>
      </text:list>
      <text:p text:style-name="Text_20_body">Ao percorrer com o mouse sobre os ícones (Botões) é possível ver sua descrição.</text:p>
      <text:h text:style-name="Heading_20_3" text:outline-level="3"><text:bookmark-start text:name="__RefHeading___consulta_de_acoes_7"/><text:bookmark-start text:name="consulta_de_acoes"/>2.4 Consulta de Ações<text:bookmark-end text:name="__RefHeading___consulta_de_acoes_7"/><text:bookmark-end text:name="consulta_de_acoes"/></text:h>
      <text:p text:style-name="Text_20_body">A consulta de uma Ação pode ser efetuada ao clicar sobre uma das linhas exibidas no resultado da pesquisa de ações. Ao efetuar uma consulta o sistema exibirá tela semelhante ao exemplo abaixo. <draw:frame draw:style-name="mediacenter" draw:name="17" text:anchor-type="paragraph" draw:z-index="17" svg:width="21.166666666667cm" style:rel-width="100%" svg:height="14.285926660059cm" style:rel-height="scale"><draw:image xlink:href="Pictures/095a809169ae1214ae36ea07a553e426.png" xlink:type="simple" xlink:show="embed" xlink:actuate="onLoad"/></draw:frame></text:p>
      <text:list text:style-name="List_20_1" text:continue-numbering="false">
        <text:list-item>
          <text:p text:style-name="List_20_1_Content_First"> Identificação da ação por sua Funcional-Programática: <text:span text:style-name="Emphasis">esfera.unidade.função.subfunção.programa.ação</text:span>.</text:p>
        </text:list-item>
        <text:list-item>
          <text:p text:style-name="List_20_1_Content"> Área de Informações sobre o momento, da padronização e a situação da ação. No exemplo acima a ação encontra-se:</text:p>
          <text:list text:style-name="List_20_1">
            <text:list-item>
              <text:p text:style-name="List_20_1_Content"> <text:span text:style-name="Emphasis">Momento</text:span>: Unidade Orçamentária;</text:p>
            </text:list-item>
            <text:list-item>
              <text:p text:style-name="List_20_1_Content"> <text:span text:style-name="Emphasis">Da padronização</text:span>: não padronizada;</text:p>
            </text:list-item>
            <text:list-item>
              <text:p text:style-name="List_20_1_Content_Last"> <text:span text:style-name="Emphasis">Situação</text:span>: Alterada, Excluída e Validada;</text:p>
            </text:list-item>
          </text:list>
        </text:list-item>
      </text:list>
      <text:h text:style-name="Heading_20_4" text:outline-level="4"><text:bookmark-start text:name="__RefHeading___momento_da_acao_8"/><text:bookmark-start text:name="momento_da_acao"/>Momento da Ação<text:bookmark-end text:name="__RefHeading___momento_da_acao_8"/><text:bookmark-end text:name="momento_da_acao"/></text:h>
      <text:list text:style-name="List_20_1" text:continue-numbering="false">
        <text:list-item>
          <text:p text:style-name="List_20_1_Content_First"> Momento Inicial/Base de Partida (carga original dos dados);</text:p>
        </text:list-item>
        <text:list-item>
          <text:p text:style-name="List_20_1_Content"> Momento UO: Unidade Orçamentária;</text:p>
        </text:list-item>
        <text:list-item>
          <text:p text:style-name="List_20_1_Content"> Momento OS: Órgão Setorial;</text:p>
        </text:list-item>
        <text:list-item>
          <text:p text:style-name="List_20_1_Content"> Momento Órgão Central: com edição paralela da SOF, da SEST e da Seplan;</text:p>
        </text:list-item>
        <text:list-item>
          <text:p text:style-name="List_20_1_Content_Last"> Momento Controle de Qualidade: com consolidação paralela da SOF, da SEST e da Seplan.</text:p>
        </text:list-item>
      </text:list>
      <text:h text:style-name="Heading_20_4" text:outline-level="4"><text:bookmark-start text:name="__RefHeading___tipo_de_padronizacao_da_acao_9"/><text:bookmark-start text:name="tipo_de_padronizacao_da_acao"/>Tipo de Padronização da Ação<text:bookmark-end text:name="__RefHeading___tipo_de_padronizacao_da_acao_9"/><text:bookmark-end text:name="tipo_de_padronizacao_da_acao"/></text:h>
      <text:p text:style-name="Text_20_body">Em decorrência da organização institucional da União, a implementação de ações padronizadas pode ser realizada em mais de um órgão orçamentário/UO.</text:p>
      <text:list text:style-name="List_20_1" text:continue-numbering="false">
        <text:list-item>
          <text:p text:style-name="List_20_1_Content_First"> Não padronizada : Opção padrão, logo não é exibida nenhuma informação.</text:p>
        </text:list-item>
        <text:list-item>
          <text:p text:style-name="List_20_1_Content"> <draw:frame draw:style-name="media" draw:name="18" text:anchor-type="as-char" draw:z-index="18" svg:width="0.50270833333333cm" svg:height="0.555625cm"><draw:image xlink:href="Pictures/791e12ef76783b44045d44c7c9ac3238.png" xlink:type="simple" xlink:show="embed" xlink:actuate="onLoad"/></draw:frame><text:span text:style-name="Strong_20_Emphasis">Padronizada setorial</text:span>: Quando a ação ocorrer em mais de uma unidade de um mesmo órgão.</text:p>
        </text:list-item>
        <text:list-item>
          <text:p text:style-name="List_20_1_Content"> <draw:frame draw:style-name="media" draw:name="19" text:anchor-type="as-char" draw:z-index="19" svg:width="0.50270833333333cm" svg:height="0.52916666666667cm"><draw:image xlink:href="Pictures/0d65122cfafd2aea93acf841f5406bb0.png" xlink:type="simple" xlink:show="embed" xlink:actuate="onLoad"/></draw:frame><text:span text:style-name="Strong_20_Emphasis">Padronizada multi-setorial</text:span>: Quando a ação ocorrer em mais de uma unidade de órgãos distintos.</text:p>
        </text:list-item>
        <text:list-item>
          <text:p text:style-name="List_20_1_Content_Last"> <draw:frame draw:style-name="media" draw:name="20" text:anchor-type="as-char" draw:z-index="20" svg:width="0.47625cm" svg:height="0.47625cm"><draw:image xlink:href="Pictures/20813c369227d59d6bd55e0bbe4a7a9a.png" xlink:type="simple" xlink:show="embed" xlink:actuate="onLoad"/></draw:frame><text:span text:style-name="Strong_20_Emphasis">Padronizada da união</text:span>: Independe do número de ocorrência da ação. Marcação atribuída pelo órgão central.</text:p>
        </text:list-item>
      </text:list>
      <text:h text:style-name="Heading_20_4" text:outline-level="4"><text:bookmark-start text:name="__RefHeading___situacao_da_acao_10"/><text:bookmark-start text:name="situacao_da_acao"/>Situação da Ação<text:bookmark-end text:name="__RefHeading___situacao_da_acao_10"/><text:bookmark-end text:name="situacao_da_acao"/></text:h>
      <text:list text:style-name="List_20_1" text:continue-numbering="false">
        <text:list-item>
          <text:p text:style-name="List_20_1_Content_First"> Sem alterações. Ação se mantém inalterada desde que surgiu no momento <text:span text:style-name="Emphasis">Base de Partida</text:span>. Opção padrão, assim não são exibidos ícones;</text:p>
        </text:list-item>
        <text:list-item>
          <text:p text:style-name="List_20_1_Content"> <draw:frame draw:style-name="media" draw:name="21" text:anchor-type="as-char" draw:z-index="21" svg:width="0.44979166666667cm" svg:height="0.52916666666667cm"><draw:image xlink:href="Pictures/861e8b8396e97c832c5c38455cd592a0.png" xlink:type="simple" xlink:show="embed" xlink:actuate="onLoad"/></draw:frame>Nova</text:p>
        </text:list-item>
        <text:list-item>
          <text:p text:style-name="List_20_1_Content"> <draw:frame draw:style-name="media" draw:name="22" text:anchor-type="as-char" draw:z-index="22" svg:width="0.37041666666667cm" svg:height="0.52916666666667cm"><draw:image xlink:href="Pictures/e01e5c016398c2931c1451b51f86b0ab.png" xlink:type="simple" xlink:show="embed" xlink:actuate="onLoad"/></draw:frame>Alterada</text:p>
        </text:list-item>
        <text:list-item>
          <text:p text:style-name="List_20_1_Content"> <draw:frame draw:style-name="media" draw:name="23" text:anchor-type="as-char" draw:z-index="23" svg:width="0.47625cm" svg:height="0.58208333333333cm"><draw:image xlink:href="Pictures/fa8ff2f97491a540b741baec3f18e88b.png" xlink:type="simple" xlink:show="embed" xlink:actuate="onLoad"/></draw:frame>Excluída</text:p>
        </text:list-item>
        <text:list-item>
          <text:p text:style-name="List_20_1_Content_Last"> <draw:frame draw:style-name="media" draw:name="24" text:anchor-type="as-char" draw:z-index="24" svg:width="0.50270833333333cm" svg:height="0.58208333333333cm"><draw:image xlink:href="Pictures/d4afba7ed39a52943a5a34fe50c8148a.png" xlink:type="simple" xlink:show="embed" xlink:actuate="onLoad"/></draw:frame>Validada</text:p>
        </text:list-item>
      </text:list>
      <text:p text:style-name="Text_20_body"><text:span text:style-name="Emphasis">Barra de Botões</text:span>: indica as operações possíveis de serem executadas com a ação. Dependem do contexto, perfil do usuário e momento.</text:p>
      <text:h text:style-name="Heading_20_4" text:outline-level="4"><text:bookmark-start text:name="__RefHeading___operacoes_11"/><text:bookmark-start text:name="operacoes"/>Operações<text:bookmark-end text:name="__RefHeading___operacoes_11"/><text:bookmark-end text:name="operacoes"/></text:h>
      <text:p text:style-name="Text_20_body">As operações disponíveis variam de acordo com o momento e a situação da ação, assim como de acordo com as permissões de cada usuário:</text:p>
      <text:list text:style-name="List_20_1" text:continue-numbering="false">
        <text:list-item>
          <text:p text:style-name="LastListParagraph_List_20_1_Content_First"> <draw:frame draw:style-name="media" draw:name="25" text:anchor-type="as-char" draw:z-index="25" svg:width="1.6404166666667cm" svg:height="0.635cm"><draw:image xlink:href="Pictures/96d3dc42521fd4d6d2a314279f868a1a.png" xlink:type="simple" xlink:show="embed" xlink:actuate="onLoad"/></draw:frame>Salvar: salva as informações da ação. Caso a ação encontre-se validada, a validação será perdida.</text:p>
        </text:list-item>
      </text:list>
      <text:list text:style-name="List_20_1" text:continue-numbering="false">
        <text:list-item>
          <text:p text:style-name="List_20_1_Content_First"> É obrigatório o preenchimento de exercício;</text:p>
        </text:list-item>
        <text:list-item>
          <text:p text:style-name="List_20_1_Content"> Ação da esfera “Não Orçamentária” deve ser do tipo <text:span text:style-name="Emphasis">Não Orçamentária</text:span>;</text:p>
        </text:list-item>
        <text:list-item>
          <text:p text:style-name="List_20_1_Content"> O Programa da Ação não pode estar excluído;</text:p>
        </text:list-item>
        <text:list-item>
          <text:p text:style-name="List_20_1_Content"> Ao menos um Localizador deverá estar vinculado a Ação.</text:p>
        </text:list-item>
        <text:list-item>
          <text:p text:style-name="List_20_1_Content"> Não poderá existir Ação com o mesmo Título;</text:p>
        </text:list-item>
        <text:list-item>
          <text:p text:style-name="List_20_1_Content"> Não poderá existir Ação no exercício para a Esfera, UO e Programa já existentes;</text:p>
        </text:list-item>
        <text:list-item>
          <text:p text:style-name="List_20_1_Content"> Não poderá existir Ação no exercício com a mesma Funcional-Programática;</text:p>
        </text:list-item>
        <text:list-item>
          <text:p text:style-name="List_20_1_Content"> Para alguns campos, independente da aba, as validações vão ocorrer dependendo do seu preenchimento ou não. Conforme exemplos abaixo:</text:p>
          <text:list text:style-name="List_20_1">
            <text:list-item>
              <text:p text:style-name="List_20_1_Content"> Esfera do tipo “Investimento”, será obrigatória a indicação de empreendimento do PPI/PAC.</text:p>
            </text:list-item>
            <text:list-item>
              <text:p text:style-name="List_20_1_Content"> Para o Tipo de Ação “Projeto” ou “Atividade” a aba “Informações Complementares” solicitará dados de “Produto”.</text:p>
            </text:list-item>
          </text:list>
        </text:list-item>
        <text:list-item>
          <text:p text:style-name="List_20_1_Content"> <draw:frame draw:style-name="media" draw:name="26" text:anchor-type="as-char" draw:z-index="26" svg:width="1.4552083333333cm" svg:height="0.68791666666667cm"><draw:image xlink:href="Pictures/603643d4b6ed3ebe003b545d6bd0d93e.png" xlink:type="simple" xlink:show="embed" xlink:actuate="onLoad"/></draw:frame><text:span text:style-name="Strong_20_Emphasis">Excluir</text:span>: exclui a ação.</text:p>
        </text:list-item>
        <text:list-item>
          <text:p text:style-name="List_20_1_Content"> Não será possível Excluir uma Ação que possua proposta no quantitativo vinculada à ação;</text:p>
        </text:list-item>
        <text:list-item>
          <text:p text:style-name="List_20_1_Content"> Não será possível Excluir uma Ação que faça parte de ao menos um pedido de alteração em momento de formalização.</text:p>
        </text:list-item>
        <text:list-item>
          <text:p text:style-name="List_20_1_Content"> <draw:frame draw:style-name="media" draw:name="27" text:anchor-type="as-char" draw:z-index="27" svg:width="2.3283333333333cm" svg:height="0.68791666666667cm"><draw:image xlink:href="Pictures/3193fc9ea07da40956789e84bcdeca4a.png" xlink:type="simple" xlink:show="embed" xlink:actuate="onLoad"/></draw:frame><text:span text:style-name="Strong_20_Emphasis">Restaurar</text:span>: restaura a ação quando estiver excluída.</text:p>
        </text:list-item>
        <text:list-item>
          <text:p text:style-name="List_20_1_Content"> <draw:frame draw:style-name="media" draw:name="28" text:anchor-type="as-char" draw:z-index="28" svg:width="1.7991666666667cm" svg:height="0.68791666666667cm"><draw:image xlink:href="Pictures/5e8d2e78cb50ea5fcc6d29ccc87ee0a1.png" xlink:type="simple" xlink:show="embed" xlink:actuate="onLoad"/></draw:frame><text:span text:style-name="Strong_20_Emphasis">Validar</text:span>: valida a ação e indica que a ação encontra-se sem impedimentos a seu envio ao próximo momento.</text:p>
        </text:list-item>
        <text:list-item>
          <text:p text:style-name="List_20_1_Content"> <draw:frame draw:style-name="media" draw:name="29" text:anchor-type="as-char" draw:z-index="29" svg:width="1.9314583333333cm" svg:height="0.74083333333333cm"><draw:image xlink:href="Pictures/9aa7ffc3ac17dfa776f603b3e8e02f14.png" xlink:type="simple" xlink:show="embed" xlink:actuate="onLoad"/></draw:frame><text:span text:style-name="Strong_20_Emphasis">Cancelar</text:span>: cancela as alterações não salva.</text:p>
        </text:list-item>
        <text:list-item>
          <text:p text:style-name="List_20_1_Content"> <draw:frame draw:style-name="media" draw:name="30" text:anchor-type="as-char" draw:z-index="30" svg:width="1.666875cm" svg:height="0.68791666666667cm"><draw:image xlink:href="Pictures/b43ff1b18dd4a8ed88aea2ebfbff70fb.png" xlink:type="simple" xlink:show="embed" xlink:actuate="onLoad"/></draw:frame><text:span text:style-name="Strong_20_Emphasis">Enviar</text:span>: envia a ação ao próximo momento.</text:p>
        </text:list-item>
        <text:list-item>
          <text:p text:style-name="List_20_1_Content"> <draw:frame draw:style-name="media" draw:name="31" text:anchor-type="as-char" draw:z-index="31" svg:width="2.0108333333333cm" svg:height="0.68791666666667cm"><draw:image xlink:href="Pictures/d890ecb9d511e2e3d28a4e981494f996.png" xlink:type="simple" xlink:show="embed" xlink:actuate="onLoad"/></draw:frame><text:span text:style-name="Strong_20_Emphasis">Retornar</text:span>: retorna a ação ao momento anterior.</text:p>
        </text:list-item>
        <text:list-item>
          <text:p text:style-name="List_20_1_Content"> Não será possível Retornar uma Ação caso não exista registros da mesma em momento(s) anterior(es) ao atual.</text:p>
        </text:list-item>
        <text:list-item>
          <text:p text:style-name="List_20_1_Content"> <draw:frame draw:style-name="media" draw:name="32" text:anchor-type="as-char" draw:z-index="32" svg:width="1.9579166666667cm" svg:height="0.66145833333333cm"><draw:image xlink:href="Pictures/097b36ad7aa082f5b7735f7e4e9d9ae3.png" xlink:type="simple" xlink:show="embed" xlink:actuate="onLoad"/></draw:frame><text:span text:style-name="Strong_20_Emphasis">Capturar</text:span>: captura a ação para o momento do usuário.</text:p>
        </text:list-item>
        <text:list-item>
          <text:p text:style-name="List_20_1_Content"> <draw:frame draw:style-name="media" draw:name="33" text:anchor-type="as-char" draw:z-index="33" svg:width="1.8520833333333cm" svg:height="0.714375cm"><draw:image xlink:href="Pictures/6f64cd420a41dd75ba99c5beb5d67120.png" xlink:type="simple" xlink:show="embed" xlink:actuate="onLoad"/></draw:frame><text:span text:style-name="Strong_20_Emphasis">Espelho</text:span>: permite gerar o relatório Espelho da Ação.</text:p>
        </text:list-item>
        <text:list-item>
          <text:p text:style-name="List_20_1_Content"> <draw:frame draw:style-name="media" draw:name="34" text:anchor-type="as-char" draw:z-index="34" svg:width="0.635cm" svg:height="0.714375cm"><draw:image xlink:href="Pictures/5cba0b89cf58b725b516e2134d21e65f.png" xlink:type="simple" xlink:show="embed" xlink:actuate="onLoad"/></draw:frame><text:span text:style-name="Strong_20_Emphasis">Incluir Nova Ação</text:span>: permite ao usuário incluir uma nova ação.</text:p>
        </text:list-item>
        <text:list-item>
          <text:p text:style-name="List_20_1_Content"> <draw:frame draw:style-name="media" draw:name="35" text:anchor-type="as-char" draw:z-index="35" svg:width="0.60854166666667cm" svg:height="0.60854166666667cm"><draw:image xlink:href="Pictures/5e7d4751298acc1eb0621df525a0aae9.png" xlink:type="simple" xlink:show="embed" xlink:actuate="onLoad"/></draw:frame><text:span text:style-name="Strong_20_Emphasis">Incluir Novo Localizador para esta Ação:</text:span>  permite ao usuário incluir um novo localizador para esta ação.</text:p>
        </text:list-item>
        <text:list-item>
          <text:p text:style-name="List_20_1_Content"> <draw:frame draw:style-name="media" draw:name="36" text:anchor-type="as-char" draw:z-index="36" svg:width="0.555625cm" svg:height="0.60854166666667cm"><draw:image xlink:href="Pictures/afac87f835aac4295b312237fa920f13.png" xlink:type="simple" xlink:show="embed" xlink:actuate="onLoad"/></draw:frame><text:span text:style-name="Strong_20_Emphasis">Ir para o programa desta ação</text:span>: exibe os dados do programa ao qual a ação está vinculada.</text:p>
        </text:list-item>
        <text:list-item>
          <text:p text:style-name="List_20_1_Content"> <draw:frame draw:style-name="media" draw:name="37" text:anchor-type="as-char" draw:z-index="37" svg:width="0.68791666666667cm" svg:height="0.68791666666667cm"><draw:image xlink:href="Pictures/444df62e83ba8a83f26608a846895c64.png" xlink:type="simple" xlink:show="embed" xlink:actuate="onLoad"/></draw:frame><text:span text:style-name="Strong_20_Emphasis">Ir para o objetivo ao qual a ação está vinculada</text:span>: exibe os dados do objetivo ao qual a ação está vinculada.</text:p>
        </text:list-item>
        <text:list-item>
          <text:p text:style-name="List_20_1_Content"> <draw:frame draw:style-name="media" draw:name="38" text:anchor-type="as-char" draw:z-index="38" svg:width="0.60854166666667cm" svg:height="0.60854166666667cm"><draw:image xlink:href="Pictures/95288ed4fb95ef90372bd8549ffd78cd.png" xlink:type="simple" xlink:show="embed" xlink:actuate="onLoad"/></draw:frame><text:span text:style-name="Strong_20_Emphasis">Ir para os localizadores desta ação</text:span>: permite ao usuário visualizar os dados dos localizadores da ação.</text:p>
        </text:list-item>
        <text:list-item>
          <text:p text:style-name="List_20_1_Content"> <draw:frame draw:style-name="media" draw:name="39" text:anchor-type="as-char" draw:z-index="39" svg:width="0.79375cm" svg:height="0.60854166666667cm"><draw:image xlink:href="Pictures/9e22ffa5ee6a87710913b3e0d4eb6220.png" xlink:type="simple" xlink:show="embed" xlink:actuate="onLoad"/></draw:frame><text:span text:style-name="Strong_20_Emphasis">Ir para as propostas desta ação</text:span>: exibe os dados da proposta vincula à ação.</text:p>
        </text:list-item>
        <text:list-item>
          <text:p text:style-name="List_20_1_Content_Last"> <draw:frame draw:style-name="media" draw:name="40" text:anchor-type="as-char" draw:z-index="40" svg:width="0.635cm" svg:height="0.68791666666667cm"><draw:image xlink:href="Pictures/cb1bd33e15494c1ec526363c7675d9bb.png" xlink:type="simple" xlink:show="embed" xlink:actuate="onLoad"/></draw:frame><text:span text:style-name="Strong_20_Emphasis">Visualiza o histórico de informações referentes a essa ação</text:span>: exibe as informações sobre o que ocorreu com a ação ao longo do tempo.</text:p>
        </text:list-item>
      </text:list>
      <text:p text:style-name="Text_20_body">Além dessas informações, também é possível acessar as seguintes abas com informações sobre a ação selecionada:</text:p>
      <text:list text:style-name="Numbering_20_1" text:continue-numbering="false">
        <text:list-item>
          <text:p text:style-name="Numbering_20_1_Content_First"> Informações Básicas;</text:p>
        </text:list-item>
        <text:list-item>
          <text:p text:style-name="Numbering_20_1_Content"> Informações Complementares;</text:p>
        </text:list-item>
        <text:list-item>
          <text:p text:style-name="Numbering_20_1_Content"> Implementação;</text:p>
        </text:list-item>
        <text:list-item>
          <text:p text:style-name="Numbering_20_1_Content"> Participação Social;</text:p>
        </text:list-item>
        <text:list-item>
          <text:p text:style-name="Numbering_20_1_Content_Last"> Planos Orçamentários.</text:p>
        </text:list-item>
      </text:list>
      <text:p text:style-name="Text_20_body">Informações mais detalhadas sobre cada aba pode ser visualizada no próximo tópico.</text:p>
      <text:h text:style-name="Heading_20_2" text:outline-level="2"><text:bookmark-start text:name="__RefHeading___inclusao_edicao_de_acoes_12"/><text:bookmark-start text:name="inclusao_edicao_de_acoes"/>3. Inclusão/Edição de Ações<text:bookmark-end text:name="__RefHeading___inclusao_edicao_de_acoes_12"/><text:bookmark-end text:name="inclusao_edicao_de_acoes"/></text:h>
      <text:p text:style-name="Text_20_body">Há diversas formas de se incluir uma ação nova. As principais são:</text:p>
      <text:list text:style-name="List_20_1" text:continue-numbering="false">
        <text:list-item>
          <text:p text:style-name="List_20_1_Content_First"> Inclusão em um <text:span text:style-name="Emphasis">Programa Temático</text:span>  se dá a partir da tela de <text:span text:style-name="Emphasis">Objetivos</text:span></text:p>
        </text:list-item>
        <text:list-item>
          <text:p text:style-name="List_20_1_Content_Last"> Inclusão em um <text:span text:style-name="Emphasis">Programa de Gestão e Manutenção</text:span>  se dá a partir da tela de <text:span text:style-name="Emphasis">Programas</text:span></text:p>
        </text:list-item>
      </text:list>
      <text:p text:style-name="Text_20_body">Em ambos os casos basta clicar no botão <draw:frame draw:style-name="media" draw:name="41" text:anchor-type="as-char" draw:z-index="41" svg:width="0.635cm" svg:height="0.714375cm"><draw:image xlink:href="Pictures/5cba0b89cf58b725b516e2134d21e65f.png" xlink:type="simple" xlink:show="embed" xlink:actuate="onLoad"/></draw:frame></text:p>
      <text:p text:style-name="Text_20_body">Também é possível utilizar o <text:span text:style-name="Strong_20_Emphasis">Menu Contexto</text:span>  na árvore de órgãos/programas, opção <text:span text:style-name="Strong_20_Emphasis">Ação</text:span>  » <text:span text:style-name="Strong_20_Emphasis">Nova…</text:span></text:p>
      <text:h text:style-name="Heading_20_3" text:outline-level="3"><text:bookmark-start text:name="__RefHeading___acoes_padronizadas_13"/><text:bookmark-start text:name="acoes_padronizadas"/>3.1 Ações Padronizadas<text:bookmark-end text:name="__RefHeading___acoes_padronizadas_13"/><text:bookmark-end text:name="acoes_padronizadas"/></text:h>
      <text:p text:style-name="Text_20_body">É possível criar uma Ação do zero ou a partir de uma nova ocorrência de uma <text:span text:style-name="Strong_20_Emphasis">Ação Padronizada</text:span>, na qual o sistema já traz preenchidos os campos padronizados. Neste caso, será solicitada a escolha da Ação a qual se deseja ter como base. A lista de ações exibidas ao usuário dependerá dos órgãos associados ao seu perfil.</text:p>
      <text:list text:style-name="List_20_1" text:continue-numbering="false">
        <text:list-item>
          <text:p text:style-name="List_20_1_Content_First"> <text:span text:style-name="Strong_20_Emphasis">Nova Ação</text:span>: criação de uma ação com código diferente daquelas que já existem no exercício.</text:p>
        </text:list-item>
        <text:list-item>
          <text:p text:style-name="List_20_1_Content_Last"> <text:span text:style-name="Strong_20_Emphasis">Nova Ocorrência da Ação</text:span>: criação de uma ação com mesmo código de outra existente, porém em outra unidade (padronizar a ação).</text:p>
        </text:list-item>
      </text:list>
      <text:list text:style-name="Numbering_20_1" text:continue-numbering="false">
        <text:list-item>
          <text:p text:style-name="Numbering_20_1_Content_First"> Padronizada da união - concebida e criada na SOF - única que tem POs padronizados</text:p>
        </text:list-item>
        <text:list-item>
          <text:p text:style-name="Numbering_20_1_Content_Last"> Multissetorial - existe em vários órgãos e criadas criada copiando para outro órgão</text:p>
        </text:list-item>
      </text:list>
      <text:p text:style-name="Text_20_body">criadas copiando para outra UO - pode mexer nos atributos padronizados</text:p>
      <text:p text:style-name="Text_20_body">Flag “Não padronizar a subfunção” na tela de padronização de uma ação - vem do congresso assim e o setorial quer reutilizar da mesma forma</text:p>
      <text:p text:style-name="Text_20_body">O processo de padronização no SIOP é feito automaticamente ao perceber a contagem de ocorrência das ações.</text:p>
      <text:h text:style-name="Heading_20_3" text:outline-level="3"><text:bookmark-start text:name="__RefHeading___abas_de_informacoes_das_acoes_14"/><text:bookmark-start text:name="abas_de_informacoes_das_acoes"/>3.2 Abas de Informações das Ações<text:bookmark-end text:name="__RefHeading___abas_de_informacoes_das_acoes_14"/><text:bookmark-end text:name="abas_de_informacoes_das_acoes"/></text:h>
      <text:p text:style-name="Text_20_body">Ao criar uma nova ação ou editar uma existente, serão apresentadas as abas já listadas:</text:p>
      <text:list text:style-name="Numbering_20_1" text:continue-numbering="false">
        <text:list-item>
          <text:p text:style-name="Numbering_20_1_Content_First"> Informações Básicas;</text:p>
        </text:list-item>
        <text:list-item>
          <text:p text:style-name="Numbering_20_1_Content"> Informações Complementares;</text:p>
        </text:list-item>
        <text:list-item>
          <text:p text:style-name="Numbering_20_1_Content"> Implementação;</text:p>
        </text:list-item>
        <text:list-item>
          <text:p text:style-name="Numbering_20_1_Content"> Participação Social;</text:p>
        </text:list-item>
        <text:list-item>
          <text:p text:style-name="Numbering_20_1_Content_Last"> Planos Orçamentários.</text:p>
        </text:list-item>
      </text:list>
      <text:p text:style-name="Text_20_body">Campos alterados com relação à base de partida ficam destacados em amarelo no cadastro.</text:p>
      <text:p text:style-name="Text_20_body">Seguem algumas observações de cada aba e seus campos a serem preenchidos. Para maiores detalhes do entendimento de negócio destes, favor verificar o MTO (<text:a xlink:type="simple" xlink:href="https://www1.siop.planejamento.gov.br/mto/doku.php" text:style-name="Internet_20_link" text:visited-style-name="Visited_20_Internet_20_Link">https://www1.siop.planejamento.gov.br/mto/doku.php</text:a>).</text:p>
      <text:p text:style-name="Text_20_body"><text:span text:style-name="Strong_20_Emphasis"/></text:p>
      <text:list text:style-name="List_20_1" text:continue-numbering="false"/>
      <text:p text:style-name="Text_20_body">Algumas observações sobre o preenchimento dos campos:</text:p>
      <text:p text:style-name="Text_20_body"><text:span text:style-name="Strong_20_Emphasis">INFORMAÇÕES BÁSICAS</text:span>  Para o tipo de ação Operações Especiais será preciso informar um Subtipo, e a depender do Subtipo escolhido, a aba Informações Complementares solicitará dados de Item de Mensuração.</text:p>
      <text:p text:style-name="Text_20_body">Só é possível cadastrar nos programas de operações especiais ações dos tipos Operações Especiais ou Reserva de Contingência</text:p>
      <text:p text:style-name="Text_20_body"><text:span text:style-name="Strong_20_Emphasis">INFORMAÇÕES COMPLEMENTARES</text:span></text:p>
      <text:list text:style-name="List_20_1" text:continue-numbering="false">
        <text:list-item>
          <text:p text:style-name="List_20_1_Content_First"> O campo <text:span text:style-name="Emphasis">Origem da ação</text:span>  é só um atributo. Ele não diferencia a ação (como ocorre com localizadores, por exemplo). Seus valores podem ser</text:p>
          <text:list text:style-name="List_20_1">
            <text:list-item>
              <text:p text:style-name="List_20_1_Content"> PLOA</text:p>
            </text:list-item>
            <text:list-item>
              <text:p text:style-name="List_20_1_Content"> Emenda</text:p>
            </text:list-item>
            <text:list-item>
              <text:p text:style-name="List_20_1_Content"> Créditos adicionais</text:p>
            </text:list-item>
          </text:list>
        </text:list-item>
        <text:list-item>
          <text:p text:style-name="List_20_1_Content"> Para o tipo de ação <text:span text:style-name="Emphasis">Projeto</text:span>  ou <text:span text:style-name="Emphasis">Atividade</text:span>  será solicitado dados de <text:span text:style-name="Emphasis">Produto</text:span>.</text:p>
        </text:list-item>
        <text:list-item>
          <text:p text:style-name="List_20_1_Content"> Campo <text:span text:style-name="Emphasis">Beneficiário</text:span>: obrigatório para ações do tipo <text:span text:style-name="Emphasis">Atividade</text:span>  e opcional para ações do tipo <text:span text:style-name="Emphasis">Projeto</text:span></text:p>
        </text:list-item>
        <text:list-item>
          <text:p text:style-name="List_20_1_Content_Last"> Em ações do tipo <text:span text:style-name="Emphasis">Operações Especiais</text:span>, seu <text:span text:style-name="Emphasis">Subtipo</text:span>  afeta o <text:span text:style-name="Emphasis">Item de Mensuração</text:span>. Cada Subtipo da lista tem (ou não) item de mensuração.</text:p>
        </text:list-item>
      </text:list>
      <text:p text:style-name="Text_20_body"><text:span text:style-name="Strong_20_Emphasis">Implementação</text:span></text:p>
      <text:list text:style-name="List_20_1" text:continue-numbering="false">
        <text:list-item>
          <text:p text:style-name="List_20_1_Content_First"> O campo <text:span text:style-name="Emphasis">Forma de implementação</text:span>  é função do tipo da ação escolhido.</text:p>
        </text:list-item>
        <text:list-item>
          <text:p text:style-name="List_20_1_Content"> <text:span text:style-name="Emphasis">Total físico da ação</text:span>: apenas apresenta valor se a ação tiver apenas um localizador</text:p>
        </text:list-item>
        <text:list-item>
          <text:p text:style-name="List_20_1_Content_Last"> Os campos de datas <text:span text:style-name="Emphasis">Início mais cedo</text:span>  e <text:span text:style-name="Emphasis">Término mais tarde</text:span>  são preenchidos automaticamente em função dos localizadores existentes para a ação.</text:p>
        </text:list-item>
      </text:list>
      <text:p text:style-name="Text_20_body"><text:span text:style-name="Strong_20_Emphasis">Participação Social</text:span></text:p>
      <text:list text:style-name="List_20_1" text:continue-numbering="false">
        <text:list-item>
          <text:p text:style-name="LastListParagraph_List_20_1_Content_First"> Estas informações dizem respeito à concepção da ação, ou seja, sua origem.</text:p>
        </text:list-item>
      </text:list>
      <text:h text:style-name="Heading_20_3" text:outline-level="3"><text:bookmark-start text:name="__RefHeading___exclusao_de_acoes_15"/><text:bookmark-start text:name="exclusao_de_acoes"/>3.3 Exclusão de Ações<text:bookmark-end text:name="__RefHeading___exclusao_de_acoes_15"/><text:bookmark-end text:name="exclusao_de_acoes"/></text:h>
      <text:p text:style-name="Text_20_body">Dizemos que a exclusão de ações é lógica, e não física. Isso significa que uma ação excluída sempre continuará existindo no SIOP, mas com marcação de que foi excluída.</text:p>
      <text:p text:style-name="Text_20_body">A exclusão não é permitida quando houver proposta quantitativa do momento Unidade Orçamentária (1000) em diante.</text:p>
      <text:p text:style-name="Text_20_body">A exclusão impede que a ação seja enviada para o momento seguinte, mas a captura e o retorno continuam habilitados. Além disso, somente o campo “Notas do Usuário” continua a permitir edição, enquanto que os demais são inativados.</text:p>
      <text:p text:style-name="Text_20_body">Para voltar a utilizar uma ação que tenha sido excluída, utilize o botão “Restaurar”.</text:p>
      <text:h text:style-name="Heading_20_3" text:outline-level="3"><text:bookmark-start text:name="__RefHeading___salvar_acao_16"/><text:bookmark-start text:name="salvar_acao"/>3.4 Salvar Ação<text:bookmark-end text:name="__RefHeading___salvar_acao_16"/><text:bookmark-end text:name="salvar_acao"/></text:h>
      <text:p text:style-name="Text_20_body">Após inserir os dados da Ação, deve-se clicar no botão <draw:frame draw:style-name="media" draw:name="42" text:anchor-type="as-char" draw:z-index="42" svg:width="1.6404166666667cm" svg:height="0.635cm"><draw:image xlink:href="Pictures/96d3dc42521fd4d6d2a314279f868a1a.png" xlink:type="simple" xlink:show="embed" xlink:actuate="onLoad"/></draw:frame>. O sistema fará as verificações necessárias e, caso não haja restrições, o sistema incluirá os dados na base do SIOP e retornará para a consulta do registro em questão.</text:p>
      <text:p text:style-name="Text_20_body">Uma ação nova receberá um Código Temporário gerado automaticamente no momento da sua inclusão. O código temporário tem a letra N no início, e três dígitos alfanuméricos gerados com base em um número sequencial. Um código temporário é único por exercício, ou seja, podem existir ações diferentes com o mesmo código temporário, desde que pertençam a exercícios distintos.</text:p>
      <text:p text:style-name="Text_20_body">Importante: O código da ação não pode ser alterado durante a edição.</text:p>
      <text:p text:style-name="Text_20_body">Assim que criada, a ação fica prontamente disponível para uso (PLOA ou alterações orçamentárias, por exemplo).</text:p>
      <text:p text:style-name="Text_20_body">Um Plano Orçamentário padrão (código 0000) será criado automaticamente no momento da inclusão da ação.</text:p>
      <text:p text:style-name="Text_20_body">O produto da ação será chamado de item de mensuração quando a ação for do tipo Operação Especial.</text:p>
      <text:h text:style-name="Heading_20_4" text:outline-level="4"><text:bookmark-start text:name="__RefHeading___regras_para_salvar_uma_acao_17"/><text:bookmark-start text:name="regras_para_salvar_uma_acao"/>3.4.1 Regras para salvar uma Ação<text:bookmark-end text:name="__RefHeading___regras_para_salvar_uma_acao_17"/><text:bookmark-end text:name="regras_para_salvar_uma_acao"/></text:h>
      <text:p text:style-name="Text_20_body">São campos obrigatórios para salvar uma ação:</text:p>
      <text:list text:style-name="List_20_1" text:continue-numbering="false">
        <text:list-item>
          <text:p text:style-name="List_20_1_Content_First"> Esfera;</text:p>
        </text:list-item>
        <text:list-item>
          <text:p text:style-name="List_20_1_Content"> Unidade Orçamentária Responsável;</text:p>
        </text:list-item>
        <text:list-item>
          <text:p text:style-name="List_20_1_Content"> Função;</text:p>
        </text:list-item>
        <text:list-item>
          <text:p text:style-name="List_20_1_Content"> Subfunção;</text:p>
        </text:list-item>
        <text:list-item>
          <text:p text:style-name="List_20_1_Content"> Programa;</text:p>
        </text:list-item>
        <text:list-item>
          <text:p text:style-name="List_20_1_Content"> Tipos de ação;</text:p>
        </text:list-item>
        <text:list-item>
          <text:p text:style-name="List_20_1_Content"> Título da ação;</text:p>
        </text:list-item>
        <text:list-item>
          <text:p text:style-name="List_20_1_Content_Last"> Origem da ação;</text:p>
        </text:list-item>
      </text:list>
      <text:p text:style-name="Text_20_body">Se o programa for do tipo <text:span text:style-name="Strong_20_Emphasis">Operações Especiais</text:span>, a ação só será gravada se for dos tipos <text:span text:style-name="Strong_20_Emphasis">Operações Especiais</text:span>  ou <text:span text:style-name="Strong_20_Emphasis">Reserva de Contingência</text:span>.</text:p>
      <text:p text:style-name="Text_20_body">Se o momento da ação for um dos Momentos de Captação do PLOA, a <text:span text:style-name="Strong_20_Emphasis">origem da ação</text:span>  só é válida se for PLOA.</text:p>
      <text:p text:style-name="Text_20_body">A ação só pode ser gravada se não existir outra ação com a mesma <text:span text:style-name="Strong_20_Emphasis">funcional-programática</text:span>  no mesmo exercício.</text:p>
      <text:p text:style-name="Text_20_body">Ao criar nova ação, o <text:span text:style-name="Strong_20_Emphasis">momento</text:span>  será determinado automaticamente, correspondendo ao 'maior' <text:span text:style-name="Strong_20_Emphasis">momento</text:span>  no fluxo de trabalho no qual o usuário tenha permissão para criar ações.</text:p>
      <text:p text:style-name="Text_20_body">Ação com <text:span text:style-name="Strong_20_Emphasis">código temporário</text:span>  não pode ter o mesmo <text:span text:style-name="Strong_20_Emphasis">título</text:span>  de uma ação já existente no mesmo exercício.</text:p>
      <text:p text:style-name="Text_20_body">Na gravação, todos os <text:span text:style-name="Strong_20_Emphasis">campos de texto livre</text:span>  são verificados para eliminar espaçamentos duplos. Além disso, no título da ação também é convertida a primeira letra em maiúscula e removido ponto, vírgula, ponto e vírgula, dois pontos ou caracteres de retorno de linha e nova linha que possam existir no seu final.</text:p>
      <text:p text:style-name="Text_20_body">Caso a ação possua <text:span text:style-name="Strong_20_Emphasis">Planos Orçamentários</text:span>  (POs), ela só será gravada se todos os seus POs obedecerem às regras de inclusão/edição de P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acoes</dc:title>
  </office:meta>
</office:document-meta>
</file>