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b046bc866deaef9fba1a08f296d6e1.png"/>
  <manifest:file-entry manifest:media-type="image/png" manifest:full-path="Pictures/287718508f9b1f39f29a496cdc0777b0.png"/>
  <manifest:file-entry manifest:media-type="image/png" manifest:full-path="Pictures/da197c64359dbfb2ca0873353b7012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tas:manual_receitas_consulta_valores_de_cenario"/><text:bookmark-start text:name="__RefHeading___consulta_valores_de_cenario_1"/><text:bookmark-start text:name="consulta_valores_de_cenario"/>Consulta Valores de Cenário<text:bookmark-end text:name="__RefHeading___consulta_valores_de_cenario_1"/><text:bookmark-end text:name="consulta_valores_de_cenario"/></text:h>
      <text:h text:style-name="Heading_20_2" text:outline-level="2"><text:bookmark-start text:name="__RefHeading___acesso_a_funcionalidade_e_controle_de_acesso_2"/><text:bookmark-start text:name="acesso_a_funcionalidade_e_controle_de_acesso"/>1. Acesso à Funcionalidade e Controle de Acesso<text:bookmark-end text:name="__RefHeading___acesso_a_funcionalidade_e_controle_de_acesso_2"/><text:bookmark-end text:name="acesso_a_funcionalidade_e_controle_de_acesso"/></text:h>
      <text:p text:style-name="Text_20_body">Para realizar a consulta, o usuário precisa perfil:</text:p>
      <text:list text:style-name="List_20_1" text:continue-numbering="false">
        <text:list-item>
          <text:p text:style-name="List_20_1_Content_First"> <text:span text:style-name="Emphasis">Órgão Setorial</text:span>, desde que possua o papel Receita - Captação de Base Externa</text:p>
        </text:list-item>
        <text:list-item>
          <text:p text:style-name="List_20_1_Content"> <text:span text:style-name="Emphasis">Unidade Orçamentária</text:span>, desde que possua o papel Receita - Captação de Base Externa</text:p>
        </text:list-item>
        <text:list-item>
          <text:p text:style-name="List_20_1_Content"> <text:span text:style-name="Emphasis">Unidade Recolhedora</text:span></text:p>
        </text:list-item>
        <text:list-item>
          <text:p text:style-name="List_20_1_Content"> <text:span text:style-name="Emphasis">SOF</text:span></text:p>
        </text:list-item>
        <text:list-item>
          <text:p text:style-name="List_20_1_Content_Last"> <text:span text:style-name="Emphasis">Receita</text:span></text:p>
        </text:list-item>
      </text:list>
      <text:p text:style-name="Text_20_body">A funcionalidade é acessada pelo menu SIOP:</text:p>
      <text:p text:style-name="Preformatted_20_Text">Receitas » Projeção » Consulta Valores de Cenários</text:p>
      <text:h text:style-name="Heading_20_2" text:outline-level="2"><text:bookmark-start text:name="__RefHeading___consulta_aos_valores_de_cenarios_de_receitas_3"/><text:bookmark-start text:name="consulta_aos_valores_de_cenarios_de_receitas"/>2. Consulta aos Valores de Cenários de Receitas<text:bookmark-end text:name="__RefHeading___consulta_aos_valores_de_cenarios_de_receitas_3"/><text:bookmark-end text:name="consulta_aos_valores_de_cenarios_de_receitas"/></text:h>
      <text:p text:style-name="Text_20_body"><draw:frame draw:style-name="mediacenter" draw:name="0" text:anchor-type="paragraph" draw:z-index="0" svg:width="26.458333333333cm" style:rel-width="100%" svg:height="17.61317622287cm" style:rel-height="scale"><draw:image xlink:href="Pictures/3ab046bc866deaef9fba1a08f296d6e1.png" xlink:type="simple" xlink:show="embed" xlink:actuate="onLoad"/></draw:frame></text:p>
      <text:p text:style-name="Text_20_body">Na tela inicial do módulo de consulta, o usuário deve escolher qual o cenário deseja consultar,sendo que a depender do momento, a CGRAP/SEAFI/SOF pode disponibilizar os cenários:</text:p>
      <text:list text:style-name="List_20_1" text:continue-numbering="false">
        <text:list-item>
          <text:p text:style-name="LastListParagraph_List_20_1_Content_First"> Cenários de Reestimativa para consultar valores referentes ao exercício corrente;</text:p>
        </text:list-item>
      </text:list>
      <text:list text:style-name="List_20_1" text:continue-numbering="false">
        <text:list-item>
          <text:p text:style-name="LastListParagraph_List_20_1_Content_First"> Cenário de PLOA para consultar valores que constatarão no Projeto de Lei Orçamentária elaborado para o exercício subsequente.</text:p>
        </text:list-item>
      </text:list>
      <text:p text:style-name="Text_20_body">Existem duas formas de apresentação dos valores consultados:</text:p>
      <text:list text:style-name="List_20_1" text:continue-numbering="false">
        <text:list-item>
          <text:p text:style-name="LastListParagraph_List_20_1_Content_First"> “Valores Projetados” - são os valores totais projetados para cada natureza de receita antes do processamento das respectivas vinculações legais.</text:p>
        </text:list-item>
      </text:list>
      <text:p text:style-name="Text_20_body"><draw:frame draw:style-name="mediacenter" draw:name="1" text:anchor-type="paragraph" draw:z-index="1" svg:width="26.458333333333cm" style:rel-width="100%" svg:height="21.84144295302cm" style:rel-height="scale"><draw:image xlink:href="Pictures/287718508f9b1f39f29a496cdc0777b0.png" xlink:type="simple" xlink:show="embed" xlink:actuate="onLoad"/></draw:frame></text:p>
      <text:list text:style-name="List_20_1" text:continue-numbering="false">
        <text:list-item>
          <text:p text:style-name="LastListParagraph_List_20_1_Content_First"> “Valores Fonteados” - apresentam a visão das receitas para as respectivas fontes e unidades orçamentárias destinatárias do recurso.</text:p>
        </text:list-item>
      </text:list>
      <text:p text:style-name="Text_20_body"><draw:frame draw:style-name="mediacenter" draw:name="2" text:anchor-type="paragraph" draw:z-index="2" svg:width="26.458333333333cm" style:rel-width="100%" svg:height="21.747273018928cm" style:rel-height="scale"><draw:image xlink:href="Pictures/da197c64359dbfb2ca0873353b70124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receitas:manual_receitas_consulta_valores_de_cenario</dc:title>
  </office:meta>
</office:document-meta>
</file>