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43b5d93bd6293e594f7ae5abcd51e5.png"/>
  <manifest:file-entry manifest:media-type="image/png" manifest:full-path="Pictures/1bd3d4ad5c1b8ee189f4c1eeea8425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cofog"/><text:bookmark-start text:name="__RefHeading___cofog_classification_of_the_functions_of_government_1"/><text:bookmark-start text:name="cofog_classification_of_the_functions_of_government"/>COFOG (Classification of the Functions of Government)<text:bookmark-end text:name="__RefHeading___cofog_classification_of_the_functions_of_government_1"/><text:bookmark-end text:name="cofog_classification_of_the_functions_of_government"/></text:h>
      <text:p text:style-name="Text_20_body"><text:span text:style-name="Emphasis">A mais nova consulta disponibilizada no Painel do Orçamento é a consulta da classificação do orçamento federal da União segundo o padrão COFOG da OCDE.
</text:span></text:p>
      <text:h text:style-name="Heading_20_2" text:outline-level="2"><text:bookmark-start text:name="__RefHeading___acesso_a_consulta_2"/><text:bookmark-start text:name="acesso_a_consulta"/>1. Acesso à Consulta<text:bookmark-end text:name="__RefHeading___acesso_a_consulta_2"/><text:bookmark-end text:name="acesso_a_consulta"/></text:h>
      <text:p text:style-name="Text_20_body">Na página inicial do Painel do Orçamento,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17"><draw:frame draw:style-name="mediacenter" draw:name="0" text:anchor-type="paragraph" draw:z-index="0" svg:width="9.1016666666667cm" svg:height="5.08cm"><draw:image xlink:href="Pictures/9b43b5d93bd6293e594f7ae5abcd51e5.png" xlink:type="simple" xlink:show="embed" xlink:actuate="onLoad"/></draw:frame></draw:a></text:p>
      <text:h text:style-name="Heading_20_2" text:outline-level="2"><text:bookmark-start text:name="__RefHeading___resultados_3"/><text:bookmark-start text:name="resultados"/>2. Resultados<text:bookmark-end text:name="__RefHeading___resultados_3"/><text:bookmark-end text:name="resultados"/></text:h>
      <text:p text:style-name="Text_20_body">Aqui somente há o filtro de ano. Ele pode ser definido clicando no(s) ano(s) desejado(s). O trabalho da SOF e da STN já cobriu os orçamentos de 2015 a 2017. Há expectativa de fazer para os demais exercícios.</text:p>
      <text:p text:style-name="Text_20_body"><draw:frame draw:style-name="mediacenter" draw:name="1" text:anchor-type="paragraph" draw:z-index="1" svg:width="39.555208333333cm" style:rel-width="100%" svg:height="22.648333333333cm" style:rel-height="scale"><draw:image xlink:href="Pictures/1bd3d4ad5c1b8ee189f4c1eeea84259b.png" xlink:type="simple" xlink:show="embed" xlink:actuate="onLoad"/></draw:frame></text:p>
      <text:p text:style-name="Text_20_body">Como nas demais abas do Painel do Orçamento é possível se exportar a tabela de resultados usando o botão direito do mouse sobre os valo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cofog</dc:title>
  </office:meta>
</office:document-meta>
</file>