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esso_publico:dados_abertos"/><text:bookmark-start text:name="__RefHeading___siop_-_dados_abertos_-_recursos_disponiveis_1"/><text:bookmark-start text:name="siop_-_dados_abertos_-_recursos_disponiveis"/>SIOP - Dados Abertos - Recursos Disponíveis<text:bookmark-end text:name="__RefHeading___siop_-_dados_abertos_-_recursos_disponiveis_1"/><text:bookmark-end text:name="siop_-_dados_abertos_-_recursos_disponiveis"/></text:h>
      <text:p text:style-name="Text_20_body"><text:span text:style-name="Emphasis">Este site é a página inicial de acesso aos Dados Abertos do Orçamento publicados como dados ligados. Os dados do Orçamento Federal estão disponibilizados em formato RDF. Para facilitar o entendimento e uso deste recursos veja os links abaixo com detalhes das diversas formas de obter os dados em RDF. </text:span></text:p>
      <text:p text:style-name="Text_20_body">Todos os dados reportados abaixo também estão catalogados no <text:a xlink:type="simple" xlink:href="http://dados.gov.br" text:style-name="Internet_20_link" text:visited-style-name="Visited_20_Internet_20_Link">site oficial de Dados Abertos do Governo Federal</text:a>.</text:p>
      <text:p text:style-name="Text_20_body">Plano de Dados Abertos do MPO <text:a xlink:type="simple" xlink:href="https://www.gov.br/planejamento/pt-br/acesso-a-informacao/dados-abertos/planos-de-dados-abertos/plano-de-dados-abertos-mpo-2026-2027.pdf" text:style-name="Internet_20_link" text:visited-style-name="Visited_20_Internet_20_Link">PDA 2026-2027 </text:a>.</text:p>
      <text:h text:style-name="Heading_20_1" text:outline-level="1"><text:bookmark-start text:name="__RefHeading___bases_no_portal_de_dados_abertos_do_governo_federal_2"/><text:bookmark-start text:name="bases_no_portal_de_dados_abertos_do_governo_federal"/>Bases no Portal de Dados Abertos do Governo Federal<text:bookmark-end text:name="__RefHeading___bases_no_portal_de_dados_abertos_do_governo_federal_2"/><text:bookmark-end text:name="bases_no_portal_de_dados_abertos_do_governo_federal"/></text:h>
      <text:h text:style-name="Heading_20_3" text:outline-level="3"><text:bookmark-start text:name="__RefHeading___arquivos_de_dados_em_rdf_da_execucao_do_orcamento_federal_3"/><text:bookmark-start text:name="arquivos_de_dados_em_rdf_da_execucao_do_orcamento_federal"/>1. Arquivos de Dados em RDF da Execução do Orçamento Federal<text:bookmark-end text:name="__RefHeading___arquivos_de_dados_em_rdf_da_execucao_do_orcamento_federal_3"/><text:bookmark-end text:name="arquivos_de_dados_em_rdf_da_execucao_do_orcamento_federal"/></text:h>
      <text:list text:style-name="List_20_1" text:continue-numbering="false">
        <text:list-item>
          <text:p text:style-name="List_20_1_Content_First">  <text:a xlink:type="simple" xlink:href="https://www1.siop.planejamento.gov.br/sparql/" text:style-name="Internet_20_link" text:visited-style-name="Visited_20_Internet_20_Link">Endpoint SPARQL de Consulta aos dados do Orçamento Federal</text:a></text:p>
        </text:list-item>
        <text:list-item>
          <text:p text:style-name="List_20_1_Content"> <text:a xlink:type="simple" xlink:href="https://intrasof.sof.intra/siopdoc/doku.php/acesso_publico:scripts_sparql" text:style-name="Internet_20_link" text:visited-style-name="Visited_20_Internet_20_Link">Como fazer consultas nos Dados Abertos do Orçamento e Scripts SPARQL de exemplo</text:a>      </text:p>
        </text:list-item>
        <text:list-item>
          <text:p text:style-name="List_20_1_Content_Last"> <text:a xlink:type="simple" xlink:href="http://jena.apache.org/tutorials/sparql.html" text:style-name="Internet_20_link" text:visited-style-name="Visited_20_Internet_20_Link">Tutorial da linguagem SPARQL (usada para consultas ao endpoint)</text:a>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 table:number-columns-spanned="4"/>
          <table:covered-table-cell/>
          <table:covered-table-cell/>
          <table:covered-table-cell/>
          <table:table-cell office:value-type="string" table:style-name="tablecell">
            <text:p text:style-name="tablealignleft"><text:a xlink:type="simple" xlink:href="https://www1.siop.planejamento.gov.br/downloads/rdf/loa2026.zip" text:style-name="Internet_20_link" text:visited-style-name="Visited_20_Internet_20_Link">LOA 2026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25.zip" text:style-name="Internet_20_link" text:visited-style-name="Visited_20_Internet_20_Link">LOA 2025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24.zip" text:style-name="Internet_20_link" text:visited-style-name="Visited_20_Internet_20_Link">LOA 2024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23.zip" text:style-name="Internet_20_link" text:visited-style-name="Visited_20_Internet_20_Link">LOA 2023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22.zip" text:style-name="Internet_20_link" text:visited-style-name="Visited_20_Internet_20_Link">LOA 2022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21.zip" text:style-name="Internet_20_link" text:visited-style-name="Visited_20_Internet_20_Link">LOA 2021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1.siop.planejamento.gov.br/downloads/rdf/loa2020.zip" text:style-name="Internet_20_link" text:visited-style-name="Visited_20_Internet_20_Link">LOA 2020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19.zip" text:style-name="Internet_20_link" text:visited-style-name="Visited_20_Internet_20_Link">LOA 2019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18.zip" text:style-name="Internet_20_link" text:visited-style-name="Visited_20_Internet_20_Link">LOA 2018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17.zip" text:style-name="Internet_20_link" text:visited-style-name="Visited_20_Internet_20_Link">LOA 2017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16.zip" text:style-name="Internet_20_link" text:visited-style-name="Visited_20_Internet_20_Link">LOA 2016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15.zip" text:style-name="Internet_20_link" text:visited-style-name="Visited_20_Internet_20_Link">LOA 2015</text:a>  </text:p>
          </table:table-cell>
          <table:table-cell office:value-type="string" table:style-name="tablecell">
            <text:p text:style-name="tablealignleft"><text:a xlink:type="simple" xlink:href="https://www1.siop.planejamento.gov.br/downloads/rdf/loa2014.zip" text:style-name="Internet_20_link" text:visited-style-name="Visited_20_Internet_20_Link">LOA 2014</text:a>  </text:p>
          </table:table-cell>
          <table:table-cell office:value-type="string" table:style-name="tablecell">
            <text:p text:style-name="tablealignleft"><text:a xlink:type="simple" xlink:href="https://www1.siop.planejamento.gov.br/downloads/rdf/loa2013.zip" text:style-name="Internet_20_link" text:visited-style-name="Visited_20_Internet_20_Link">LOA 2013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12.zip" text:style-name="Internet_20_link" text:visited-style-name="Visited_20_Internet_20_Link">LOA 2012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11.zip" text:style-name="Internet_20_link" text:visited-style-name="Visited_20_Internet_20_Link">LOA 2011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www1.siop.planejamento.gov.br/downloads/rdf/loa2010.zip" text:style-name="Internet_20_link" text:visited-style-name="Visited_20_Internet_20_Link">LOA 2010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09.zip" text:style-name="Internet_20_link" text:visited-style-name="Visited_20_Internet_20_Link">LOA 2009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08.zip" text:style-name="Internet_20_link" text:visited-style-name="Visited_20_Internet_20_Link">LOA 2008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07.zip" text:style-name="Internet_20_link" text:visited-style-name="Visited_20_Internet_20_Link">LOA 2007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06.zip" text:style-name="Internet_20_link" text:visited-style-name="Visited_20_Internet_20_Link">LOA 2006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05.zip" text:style-name="Internet_20_link" text:visited-style-name="Visited_20_Internet_20_Link">LOA 2005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04.zip" text:style-name="Internet_20_link" text:visited-style-name="Visited_20_Internet_20_Link">LOA 2004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03.zip" text:style-name="Internet_20_link" text:visited-style-name="Visited_20_Internet_20_Link">LOA 2003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02.zip" text:style-name="Internet_20_link" text:visited-style-name="Visited_20_Internet_20_Link">LOA 2002</text:a></text:p>
          </table:table-cell>
          <table:table-cell office:value-type="string" table:style-name="tablecell">
            <text:p text:style-name="tablealignleft"><text:a xlink:type="simple" xlink:href="https://www1.siop.planejamento.gov.br/downloads/rdf/loa2001.zip" text:style-name="Internet_20_link" text:visited-style-name="Visited_20_Internet_20_Link">LOA 2001</text:a></text:p>
          </table:table-cell>
        </table:table-row>
      </table:table>
      <text:h text:style-name="Heading_20_3" text:outline-level="3"><text:bookmark-start text:name="__RefHeading___informacoes_de_emendas_parlamentares_de_dados_abertos_em_rdf_4"/><text:bookmark-start text:name="informacoes_de_emendas_parlamentares_de_dados_abertos_em_rdf"/>2. Informações de Emendas Parlamentares de dados abertos em RDF<text:bookmark-end text:name="__RefHeading___informacoes_de_emendas_parlamentares_de_dados_abertos_em_rdf_4"/><text:bookmark-end text:name="informacoes_de_emendas_parlamentares_de_dados_abertos_em_rdf"/></text:h>
      <text:p text:style-name="Text_20_body">* <text:a xlink:type="simple" xlink:href="https://intrasof.sof.intra/siopdoc/doku.php/acesso_publico:emendas_parlamentares_dados_abertos" text:style-name="Internet_20_link" text:visited-style-name="Visited_20_Internet_20_Link">Informações de Emendas Parlamentares nos Dados Abertos do Orçamento Federal</text:a> - <text:a xlink:type="simple" xlink:href="https://dados.gov.br/dados/conjuntos-dados/orcamento-federal---emendas-parlamentares-individuais-de-execucao-obrigatoria" text:style-name="Internet_20_link" text:visited-style-name="Visited_20_Internet_20_Link">Informações em dados.gov.br</text:a></text:p>
      <text:p text:style-name="Text_20_body">SPARQL Query Editor
<text:a xlink:type="simple" xlink:href="https://www1.siop.planejamento.gov.br/sparql/" text:style-name="Internet_20_link" text:visited-style-name="Visited_20_Internet_20_Link">https://www1.siop.planejamento.gov.br/sparql/</text:a></text:p>
      <text:h text:style-name="Heading_20_3" text:outline-level="3"><text:bookmark-start text:name="__RefHeading___arquivos_de_dados_em_csv_do_acompanhamento_fisico_das_acoes_do_orcamento_federal_5"/><text:bookmark-start text:name="arquivos_de_dados_em_csv_do_acompanhamento_fisico_das_acoes_do_orcamento_federal"/>3. Arquivos de Dados em CSV do Acompanhamento Físico das Ações do Orçamento Federal<text:bookmark-end text:name="__RefHeading___arquivos_de_dados_em_csv_do_acompanhamento_fisico_das_acoes_do_orcamento_federal_5"/><text:bookmark-end text:name="arquivos_de_dados_em_csv_do_acompanhamento_fisico_das_acoes_do_orcamento_feder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Exercício </text:p>
          </table:table-cell>
          <table:table-cell office:value-type="string" table:style-name="tableheader">
            <text:p text:style-name="Table_20_Heading"> Dados </text:p>
          </table:table-cell>
          <table:table-cell office:value-type="string" table:style-name="tableheader">
            <text:p text:style-name="Table_20_Heading"> Dicionário de Dado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5</text:span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acompanhamentoorcamentario_2025jandez_20260522_ascii.zip" text:style-name="Internet_20_link" text:visited-style-name="Visited_20_Internet_20_Link">Acompanhamento Orçamentário 2025</text:a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dicionario_de_dados_affo_2025_final_v22-05-2026.pdf" text:style-name="Internet_20_link" text:visited-style-name="Visited_20_Internet_20_Link">Dicionário 2025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4</text:span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acompanhamentoorcamentario_2024jandez_20260707_ascii.zip" text:style-name="Internet_20_link" text:visited-style-name="Visited_20_Internet_20_Link">Acompanhamento Orçamentário 2024</text:a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dicionario_de_dados_affo_2024_final_v22-05-2026.pdf" text:style-name="Internet_20_link" text:visited-style-name="Visited_20_Internet_20_Link">Dicionário 2024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3</text:span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acompanhamentoorcamentario_2023jandez_20250317_ascii.zip" text:style-name="Internet_20_link" text:visited-style-name="Visited_20_Internet_20_Link">Acompanhamento Orçamentário 2023</text:a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dicionario2023.pdf" text:style-name="Internet_20_link" text:visited-style-name="Visited_20_Internet_20_Link">Dicionário 2023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2</text:span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acompanhamentoorcamentario_2022jandez_20230217_ascii12_1.zip" text:style-name="Internet_20_link" text:visited-style-name="Visited_20_Internet_20_Link">Acompanhamento Orçamentário 2022</text:a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dicionario2022.pdf" text:style-name="Internet_20_link" text:visited-style-name="Visited_20_Internet_20_Link">Dicionário 2022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1</text:span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acompanhamentoorcamentario_2021jandez_v2_20220523_ascii.zip" text:style-name="Internet_20_link" text:visited-style-name="Visited_20_Internet_20_Link">Acompanhamento Orçamentário 2021</text:a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dicionario_de_dados_-_acomp._orcamentario_2021.pdf" text:style-name="Internet_20_link" text:visited-style-name="Visited_20_Internet_20_Link">Dicionário 2021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0</text:span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acompanhamentoorcamentario_2020jandez.zip" text:style-name="Internet_20_link" text:visited-style-name="Visited_20_Internet_20_Link">Acompanhamento Orçamentário 2020</text:a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dicionario_de_dados_-_acompanhamento_orcamentario_2020.pdf" text:style-name="Internet_20_link" text:visited-style-name="Visited_20_Internet_20_Link">Dicionário 2020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9</text:span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acomp_orcamentario_jandez_2019.zip" text:style-name="Internet_20_link" text:visited-style-name="Visited_20_Internet_20_Link">Acompanhamento Orçamentário 2019</text:a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dicionario_de_dados_-_acompanhamento_orcamentario_2019.pdf" text:style-name="Internet_20_link" text:visited-style-name="Visited_20_Internet_20_Link">Dicionário 2019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8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dataset_-_orcamento_federal_-_acompanhamento_orcamentario_2018.rar" text:style-name="Internet_20_link" text:visited-style-name="Visited_20_Internet_20_Link">Acompanhamento Orçamentário 2018</text:a> </text:p>
          </table:table-cell>
          <table:table-cell office:value-type="string" table:style-name="tablecell">
            <text:p text:style-name="tablealignleft"> <text:a xlink:type="simple" xlink:href="https://intrasof.sof.intra/siopdoc/doku.php/acompanhamento_orcamentario:dicionario_de_dados_2018.pdf" text:style-name="Internet_20_link" text:visited-style-name="Visited_20_Internet_20_Link">Dicionário 2018</text:a> </text:p>
          </table:table-cell>
        </table:table-row>
      </table:table>
      <text:h text:style-name="Heading_20_3" text:outline-level="3"><text:bookmark-start text:name="__RefHeading___arquivos_de_dados_em_csv_do_cadastro_de_acoes_do_orcamento_federal_6"/><text:bookmark-start text:name="arquivos_de_dados_em_csv_do_cadastro_de_acoes_do_orcamento_federal"/>4. Arquivos de Dados em CSV do Cadastro de Ações do Orçamento Federal<text:bookmark-end text:name="__RefHeading___arquivos_de_dados_em_csv_do_cadastro_de_acoes_do_orcamento_federal_6"/><text:bookmark-end text:name="arquivos_de_dados_em_csv_do_cadastro_de_acoes_do_orcamento_federal"/></text:h>
      <text:p text:style-name="Text_20_body">Atributos cadastrais das <text:span text:style-name="Strong_20_Emphasis">Ações Orçamentárias</text:span>, de seus <text:span text:style-name="Strong_20_Emphasis">Localizadores de gasto</text:span> e de seus <text:span text:style-name="Strong_20_Emphasis">Planos Orçamentários (PO)</text:span>, por exercício financeiro. Série histórica completa de <text:span text:style-name="Strong_20_Emphasis">2010 a 2026</text:span>.</text:p>
      <text:list text:style-name="List_20_1" text:continue-numbering="false">
        <text:list-item>
          <text:p text:style-name="LastListParagraph_List_20_1_Content_First"> Os <text:span text:style-name="Strong_20_Emphasis">Planos Orçamentários</text:span> passaram a ser cadastrados a partir do exercício de <text:span text:style-name="Strong_20_Emphasis">2013</text:span>; por isso não há esse arquivo para 2010, 2011 e 2012.</text:p>
        </text:list-item>
      </text:list>
      <text:p text:style-name="Text_20_body"><text:span text:style-name="Strong_20_Emphasis"><text:a xlink:type="simple" xlink:href="https://intrasof.sof.intra/siopdoc/doku.php/acesso_publico:dados_abertos_cadastro_acoes" text:style-name="Internet_20_link" text:visited-style-name="Visited_20_Internet_20_Link">Dicionário de Dados e estrutura dos arquivos - Cadastro de Ações</text:a>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Exercício </text:p>
          </table:table-cell>
          <table:table-cell office:value-type="string" table:style-name="tableheader">
            <text:p text:style-name="Table_20_Heading"> Ações </text:p>
          </table:table-cell>
          <table:table-cell office:value-type="string" table:style-name="tableheader">
            <text:p text:style-name="Table_20_Heading"> Localizadores </text:p>
          </table:table-cell>
          <table:table-cell office:value-type="string" table:style-name="tableheader">
            <text:p text:style-name="Table_20_Heading"> Planos Orçamentário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6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6:dados_acao2026.csv" text:style-name="Internet_20_link" text:visited-style-name="Visited_20_Internet_20_Link">Ações 2026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6:dados_localizador2026.csv" text:style-name="Internet_20_link" text:visited-style-name="Visited_20_Internet_20_Link">Localizadores 2026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6:dados_plano_orcamentario2026.csv" text:style-name="Internet_20_link" text:visited-style-name="Visited_20_Internet_20_Link">Planos Orçamentários 2026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5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5:dados_acao2025.csv" text:style-name="Internet_20_link" text:visited-style-name="Visited_20_Internet_20_Link">Ações 2025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5:dados_localizador2025.csv" text:style-name="Internet_20_link" text:visited-style-name="Visited_20_Internet_20_Link">Localizadores 2025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5:dados_plano_orcamentario2025.csv" text:style-name="Internet_20_link" text:visited-style-name="Visited_20_Internet_20_Link">Planos Orçamentários 2025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4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4:dados_acao2024.csv" text:style-name="Internet_20_link" text:visited-style-name="Visited_20_Internet_20_Link">Ações 2024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4:dados_localizador2024.csv" text:style-name="Internet_20_link" text:visited-style-name="Visited_20_Internet_20_Link">Localizadores 2024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4:dados_plano_orcamentario2024.csv" text:style-name="Internet_20_link" text:visited-style-name="Visited_20_Internet_20_Link">Planos Orçamentários 2024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3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3:dados_acao2023.csv" text:style-name="Internet_20_link" text:visited-style-name="Visited_20_Internet_20_Link">Ações 2023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3:dados_localizador2023.csv" text:style-name="Internet_20_link" text:visited-style-name="Visited_20_Internet_20_Link">Localizadores 2023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3:dados_plano_orcamentario2023.csv" text:style-name="Internet_20_link" text:visited-style-name="Visited_20_Internet_20_Link">Planos Orçamentários 2023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2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2:dados_acao2022.csv" text:style-name="Internet_20_link" text:visited-style-name="Visited_20_Internet_20_Link">Ações 2022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2:dados_localizador2022.csv" text:style-name="Internet_20_link" text:visited-style-name="Visited_20_Internet_20_Link">Localizadores 2022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2:dados_plano_orcamentario2022.csv" text:style-name="Internet_20_link" text:visited-style-name="Visited_20_Internet_20_Link">Planos Orçamentários 2022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1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1:dados_acao2021.csv" text:style-name="Internet_20_link" text:visited-style-name="Visited_20_Internet_20_Link">Ações 2021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1:dados_localizador2021.csv" text:style-name="Internet_20_link" text:visited-style-name="Visited_20_Internet_20_Link">Localizadores 2021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1:dados_plano_orcamentario2021.csv" text:style-name="Internet_20_link" text:visited-style-name="Visited_20_Internet_20_Link">Planos Orçamentários 2021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0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0:dados_acao2020.csv" text:style-name="Internet_20_link" text:visited-style-name="Visited_20_Internet_20_Link">Ações 2020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0:dados_localizador2020.csv" text:style-name="Internet_20_link" text:visited-style-name="Visited_20_Internet_20_Link">Localizadores 2020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20:dados_plano_orcamentario2020.csv" text:style-name="Internet_20_link" text:visited-style-name="Visited_20_Internet_20_Link">Planos Orçamentários 2020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9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9:dados_acao2019.csv" text:style-name="Internet_20_link" text:visited-style-name="Visited_20_Internet_20_Link">Ações 2019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9:dados_localizador2019.csv" text:style-name="Internet_20_link" text:visited-style-name="Visited_20_Internet_20_Link">Localizadores 2019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9:dados_plano_orcamentario2019.csv" text:style-name="Internet_20_link" text:visited-style-name="Visited_20_Internet_20_Link">Planos Orçamentários 2019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8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8:dados_acao2018.csv" text:style-name="Internet_20_link" text:visited-style-name="Visited_20_Internet_20_Link">Ações 2018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8:dados_localizador2018.csv" text:style-name="Internet_20_link" text:visited-style-name="Visited_20_Internet_20_Link">Localizadores 2018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8:dados_plano_orcamentario2018.csv" text:style-name="Internet_20_link" text:visited-style-name="Visited_20_Internet_20_Link">Planos Orçamentários 2018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7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7:dados_acao2017.csv" text:style-name="Internet_20_link" text:visited-style-name="Visited_20_Internet_20_Link">Ações 2017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7:dados_localizador2017.csv" text:style-name="Internet_20_link" text:visited-style-name="Visited_20_Internet_20_Link">Localizadores 2017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7:dados_plano_orcamentario2017.csv" text:style-name="Internet_20_link" text:visited-style-name="Visited_20_Internet_20_Link">Planos Orçamentários 2017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6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6:dados_acao2016.csv" text:style-name="Internet_20_link" text:visited-style-name="Visited_20_Internet_20_Link">Ações 2016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6:dados_localizador2016.csv" text:style-name="Internet_20_link" text:visited-style-name="Visited_20_Internet_20_Link">Localizadores 2016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6:dados_plano_orcamentario2016.csv" text:style-name="Internet_20_link" text:visited-style-name="Visited_20_Internet_20_Link">Planos Orçamentários 2016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5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5:dados_acao2015.csv" text:style-name="Internet_20_link" text:visited-style-name="Visited_20_Internet_20_Link">Ações 2015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5:dados_localizador2015.csv" text:style-name="Internet_20_link" text:visited-style-name="Visited_20_Internet_20_Link">Localizadores 2015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5:dados_plano_orcamentario2015.csv" text:style-name="Internet_20_link" text:visited-style-name="Visited_20_Internet_20_Link">Planos Orçamentários 2015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4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4:dados_acao2014.csv" text:style-name="Internet_20_link" text:visited-style-name="Visited_20_Internet_20_Link">Ações 2014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4:dados_localizador2014.csv" text:style-name="Internet_20_link" text:visited-style-name="Visited_20_Internet_20_Link">Localizadores 2014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4:dados_plano_orcamentario2014.csv" text:style-name="Internet_20_link" text:visited-style-name="Visited_20_Internet_20_Link">Planos Orçamentários 2014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3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3:dados_acao2013.csv" text:style-name="Internet_20_link" text:visited-style-name="Visited_20_Internet_20_Link">Ações 2013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3:dados_localizador2013.csv" text:style-name="Internet_20_link" text:visited-style-name="Visited_20_Internet_20_Link">Localizadores 2013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3:dados_plano_orcamentario2013.csv" text:style-name="Internet_20_link" text:visited-style-name="Visited_20_Internet_20_Link">Planos Orçamentários 2013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2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2:dados_acao2012.csv" text:style-name="Internet_20_link" text:visited-style-name="Visited_20_Internet_20_Link">Ações 2012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2:dados_localizador2012.csv" text:style-name="Internet_20_link" text:visited-style-name="Visited_20_Internet_20_Link">Localizadores 2012</text:a> </text:p>
          </table:table-cell>
          <table:table-cell office:value-type="string" table:style-name="tablecell">
            <text:p text:style-name="tablealignleft"> <text:span text:style-name="Emphasis">não aplicável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1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1:dados_acao2011.csv" text:style-name="Internet_20_link" text:visited-style-name="Visited_20_Internet_20_Link">Ações 2011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1:dados_localizador2011.csv" text:style-name="Internet_20_link" text:visited-style-name="Visited_20_Internet_20_Link">Localizadores 2011</text:a> </text:p>
          </table:table-cell>
          <table:table-cell office:value-type="string" table:style-name="tablecell">
            <text:p text:style-name="tablealignleft"> <text:span text:style-name="Emphasis">não aplicável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10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0:dados_acao2010.csv" text:style-name="Internet_20_link" text:visited-style-name="Visited_20_Internet_20_Link">Ações 2010</text:a> </text:p>
          </table:table-cell>
          <table:table-cell office:value-type="string" table:style-name="tablecell">
            <text:p text:style-name="tablealignleft"> <text:a xlink:type="simple" xlink:href="https://intrasof.sof.intra/siopdoc/doku.php/dados_abertos:cadastroacao:2010:dados_localizador2010.csv" text:style-name="Internet_20_link" text:visited-style-name="Visited_20_Internet_20_Link">Localizadores 2010</text:a> </text:p>
          </table:table-cell>
          <table:table-cell office:value-type="string" table:style-name="tablecell">
            <text:p text:style-name="tablealignleft"> <text:span text:style-name="Emphasis">não aplicável</text:span> </text:p>
          </table:table-cell>
        </table:table-row>
      </table:table>
      <text:h text:style-name="Heading_20_3" text:outline-level="3"><text:bookmark-start text:name="__RefHeading___arquivos_de_dados_em_csv_de_alteracoes_orcamentarias_-_creditos_7"/><text:bookmark-start text:name="arquivos_de_dados_em_csv_de_alteracoes_orcamentarias_-_creditos"/>5. Arquivos de Dados em CSV de Alterações Orçamentárias - Créditos<text:bookmark-end text:name="__RefHeading___arquivos_de_dados_em_csv_de_alteracoes_orcamentarias_-_creditos_7"/><text:bookmark-end text:name="arquivos_de_dados_em_csv_de_alteracoes_orcamentarias_-_credit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Exercício </text:p>
          </table:table-cell>
          <table:table-cell office:value-type="string" table:style-name="tableheader">
            <text:p text:style-name="Table_20_Heading"> Dados </text:p>
          </table:table-cell>
          <table:table-cell office:value-type="string" table:style-name="tableheader">
            <text:p text:style-name="Table_20_Heading"> Dicionário de Dado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6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alteracoes:alteracoesorcamentarias_2026.csv" text:style-name="Internet_20_link" text:visited-style-name="Visited_20_Internet_20_Link">Alterações Orçamentárias - créditos 2026</text:a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dicionariodadosatosalteracoesorcamentarias.pdf" text:style-name="Internet_20_link" text:visited-style-name="Visited_20_Internet_20_Link">Dicionário de Dados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5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alteracoes:alteracoesorcamentarias_2025.csv" text:style-name="Internet_20_link" text:visited-style-name="Visited_20_Internet_20_Link">Alterações Orçamentárias - créditos 2025</text:a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dicionariodadosatosalteracoesorcamentarias.pdf" text:style-name="Internet_20_link" text:visited-style-name="Visited_20_Internet_20_Link">Dicionário de Dados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4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alteracoes:alteracoesorcamentarias_2024.csv" text:style-name="Internet_20_link" text:visited-style-name="Visited_20_Internet_20_Link">Alterações Orçamentárias - créditos 2024</text:a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dicionariodadosatosalteracoesorcamentarias.pdf" text:style-name="Internet_20_link" text:visited-style-name="Visited_20_Internet_20_Link">Dicionário de Dados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3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alteracoes:alteracoesorcamentarias_2023.csv" text:style-name="Internet_20_link" text:visited-style-name="Visited_20_Internet_20_Link">Alterações Orçamentárias - créditos 2023</text:a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dicionariodadosatosalteracoesorcamentarias.pdf" text:style-name="Internet_20_link" text:visited-style-name="Visited_20_Internet_20_Link">Dicionário de Dados</text:a> </text:p>
          </table:table-cell>
        </table:table-row>
      </table:table>
      <text:h text:style-name="Heading_20_1" text:outline-level="1"><text:bookmark-start text:name="__RefHeading___outras_bases_de_dados_abertos_8"/><text:bookmark-start text:name="outras_bases_de_dados_abertos"/>Outras bases de Dados Abertos<text:bookmark-end text:name="__RefHeading___outras_bases_de_dados_abertos_8"/><text:bookmark-end text:name="outras_bases_de_dados_abertos"/></text:h>
      <text:h text:style-name="Heading_20_3" text:outline-level="3"><text:bookmark-start text:name="__RefHeading___arquivos_de_dados_em_csv_da_regionalizacao_das_acoes_do_orcamento_federal_9"/><text:bookmark-start text:name="arquivos_de_dados_em_csv_da_regionalizacao_das_acoes_do_orcamento_federal"/>Arquivos de Dados em CSV da Regionalização das Ações do Orçamento Federal<text:bookmark-end text:name="__RefHeading___arquivos_de_dados_em_csv_da_regionalizacao_das_acoes_do_orcamento_federal_9"/><text:bookmark-end text:name="arquivos_de_dados_em_csv_da_regionalizacao_das_acoes_do_orcamento_federa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xercício </text:p>
          </table:table-cell>
          <table:table-cell office:value-type="string" table:style-name="tableheader">
            <text:p text:style-name="Table_20_Heading"> Dado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5</text:span> </text:p>
          </table:table-cell>
          <table:table-cell office:value-type="string" table:style-name="tablecell">
            <text:p text:style-name="tablealignleft"> <text:a xlink:type="simple" xlink:href="https://intrasof.sof.intra/siopdoc/doku.php/acesso_publico:dados_abertos:dados_regionalizados_orcamento_2025_publicado_v12_05_2026.csv" text:style-name="Internet_20_link" text:visited-style-name="Visited_20_Internet_20_Link">Regionalização das Ações do Orçamento Federal - 2025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4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dados_regionalizacao_orcamento_2024_publicado.csv" text:style-name="Internet_20_link" text:visited-style-name="Visited_20_Internet_20_Link">Regionalização das Ações do Orçamento Federal - 2024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2023</text:span> </text:p>
          </table:table-cell>
          <table:table-cell office:value-type="string" table:style-name="tablecell">
            <text:p text:style-name="tablealignleft"> <text:a xlink:type="simple" xlink:href="https://intrasof.sof.intra/siopdoc/doku.php/dados_abertos:dados_regionalizacao_orcamento_2023_publicado.csv" text:style-name="Internet_20_link" text:visited-style-name="Visited_20_Internet_20_Link">Regionalização das Ações do Orçamento Federal - 202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esso_publico:dados_abertos</dc:title>
  </office:meta>
</office:document-meta>
</file>