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9ed87f8bd42fbc307a68007446b729.png"/>
  <manifest:file-entry manifest:media-type="image/png" manifest:full-path="Pictures/563b4537dae72457989bf6b599076642.png"/>
  <manifest:file-entry manifest:media-type="image/png" manifest:full-path="Pictures/6c8aaae8339be906a30e60e786923698.png"/>
  <manifest:file-entry manifest:media-type="image/png" manifest:full-path="Pictures/7b3ddeb5ec7ddf4330cd2acbac606f27.png"/>
  <manifest:file-entry manifest:media-type="image/png" manifest:full-path="Pictures/4d4cff4079e79ed69e9b7e8fbd11a732.png"/>
  <manifest:file-entry manifest:media-type="image/png" manifest:full-path="Pictures/3b400f8b6d110c3a9aaf8ddb3c12cd1c.png"/>
  <manifest:file-entry manifest:media-type="image/png" manifest:full-path="Pictures/27627316ad1f165e2d04e750d77a07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emendas_individuais"/><text:bookmark-start text:name="__RefHeading___emendas_parlamentares_individuais_1"/><text:bookmark-start text:name="emendas_parlamentares_individuais"/>Emendas Parlamentares Individuais<text:bookmark-end text:name="__RefHeading___emendas_parlamentares_individuais_1"/><text:bookmark-end text:name="emendas_parlamentares_individuais"/></text:h>
      <text:p text:style-name="Text_20_body"><text:span text:style-name="Emphasis">A mais nova consulta disponibilizada no Painel do Orçamento é a consulta de Emendas Parlamentares Individuais ao Orçamento.
</text:span></text:p>
      <text:h text:style-name="Heading_20_2" text:outline-level="2"><text:bookmark-start text:name="__RefHeading___acesso_a_consulta_2"/><text:bookmark-start text:name="acesso_a_consulta"/>1. Acesso à Consulta<text:bookmark-end text:name="__RefHeading___acesso_a_consulta_2"/><text:bookmark-end text:name="acesso_a_consulta"/></text:h>
      <text:p text:style-name="Text_20_body">Na página inicial do Painel do Orçamento,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08"><draw:frame draw:style-name="mediacenter" draw:name="0" text:anchor-type="paragraph" draw:z-index="0" svg:width="9.0222916666667cm" svg:height="5.08cm"><draw:image xlink:href="Pictures/479ed87f8bd42fbc307a68007446b729.png" xlink:type="simple" xlink:show="embed" xlink:actuate="onLoad"/></draw:frame></draw:a></text:p>
      <text:h text:style-name="Heading_20_2" text:outline-level="2"><text:bookmark-start text:name="__RefHeading___opcoes_de_filtros_e_uso_dos_graficos_3"/><text:bookmark-start text:name="opcoes_de_filtros_e_uso_dos_graficos"/>2. Opções de Filtros e Uso dos Gráficos<text:bookmark-end text:name="__RefHeading___opcoes_de_filtros_e_uso_dos_graficos_3"/><text:bookmark-end text:name="opcoes_de_filtros_e_uso_dos_graficos"/></text:h>
      <text:p text:style-name="Text_20_body">Da mesma forma que a <text:span text:style-name="Emphasis">Consulta Livre</text:span>, aqui foram criados 2 passos para simplificar a escolha dos filtros e geração dos resultados.</text:p>
      <text:h text:style-name="Heading_20_3" text:outline-level="3"><text:bookmark-start text:name="__RefHeading___passo_1_-_selecao_de_filtros_4"/><text:bookmark-start text:name="passo_1_-_selecao_de_filtros"/>2.1 Passo 1 - Seleção de Filtros<text:bookmark-end text:name="__RefHeading___passo_1_-_selecao_de_filtros_4"/><text:bookmark-end text:name="passo_1_-_selecao_de_filtros"/></text:h>
      <text:p text:style-name="Text_20_body">No <text:span text:style-name="Emphasis">Passo 1 - Selecione os Filtros</text:span>, podemos escolher filtros para restringir os resultados. </text:p>
      <text:p text:style-name="Text_20_body">Os filtros de <text:span text:style-name="Emphasis">Ano</text:span> e <text:span text:style-name="Emphasis">Órgão Orçamentário</text:span> podem ser escolhidos nos campos em texto acima dos gráficos. Por exemplo, podemos escolher o Ministério da Saúde:</text:p>
      <text:p text:style-name="Text_20_body"><draw:frame draw:style-name="mediacenter" draw:name="1" text:anchor-type="paragraph" draw:z-index="1" svg:width="32.808333333333cm" style:rel-width="100%" svg:height="19.076458333333cm" style:rel-height="scale"><draw:image xlink:href="Pictures/563b4537dae72457989bf6b599076642.png" xlink:type="simple" xlink:show="embed" xlink:actuate="onLoad"/></draw:frame></text:p>
      <text:p text:style-name="Text_20_body">Desta forma, os gráficos se ajustam automaticamente e os resultados podem ser conferidos no <text:span text:style-name="Emphasis">Passo 2 - Visualize os Resultados</text:span>. Aqui foi adicionado o detalhamento por GND:</text:p>
      <text:p text:style-name="Text_20_body"><draw:frame draw:style-name="mediacenter" draw:name="2" text:anchor-type="paragraph" draw:z-index="2" svg:width="34.184166666667cm" style:rel-width="100%" svg:height="19.05cm" style:rel-height="scale"><draw:image xlink:href="Pictures/6c8aaae8339be906a30e60e786923698.png" xlink:type="simple" xlink:show="embed" xlink:actuate="onLoad"/></draw:frame></text:p>
      <text:p text:style-name="Text_20_body">Note que é possível se agrupar os resultados pelos seguintes atributos:</text:p>
      <text:list text:style-name="List_20_1" text:continue-numbering="false">
        <text:list-item>
          <text:p text:style-name="List_20_1_Content_First"> Autor da Emenda</text:p>
        </text:list-item>
        <text:list-item>
          <text:p text:style-name="List_20_1_Content"> Tipo de Autor</text:p>
        </text:list-item>
        <text:list-item>
          <text:p text:style-name="List_20_1_Content"> Partido</text:p>
        </text:list-item>
        <text:list-item>
          <text:p text:style-name="List_20_1_Content"> UF do Autor</text:p>
        </text:list-item>
        <text:list-item>
          <text:p text:style-name="List_20_1_Content"> Número da Emenda</text:p>
        </text:list-item>
        <text:list-item>
          <text:p text:style-name="List_20_1_Content"> Órgão Orçamentário</text:p>
        </text:list-item>
        <text:list-item>
          <text:p text:style-name="List_20_1_Content"> Unidade Orçamentária</text:p>
        </text:list-item>
        <text:list-item>
          <text:p text:style-name="List_20_1_Content"> Ação Orçamentária</text:p>
        </text:list-item>
        <text:list-item>
          <text:p text:style-name="List_20_1_Content"> Localizador</text:p>
        </text:list-item>
        <text:list-item>
          <text:p text:style-name="List_20_1_Content"> GND</text:p>
        </text:list-item>
        <text:list-item>
          <text:p text:style-name="List_20_1_Content_Last"> Modalidade de Aplicação</text:p>
        </text:list-item>
      </text:list>
      <text:p text:style-name="Text_20_body">De volta ao <text:span text:style-name="Emphasis">Passo 1</text:span>, podemos melhorar os filtros usando os próprios gráficos. Por exemplo, se quisermos limitar os resultados às emendas dos 2 maiores partidos (em valores de emendas) podemos selecionar como abaixo as barras correspondentes usando o mouse:</text:p>
      <text:p text:style-name="Text_20_body"><draw:frame draw:style-name="mediacenter" draw:name="3" text:anchor-type="paragraph" draw:z-index="3" svg:width="32.7025cm" style:rel-width="100%" svg:height="19.155833333333cm" style:rel-height="scale"><draw:image xlink:href="Pictures/7b3ddeb5ec7ddf4330cd2acbac606f27.png" xlink:type="simple" xlink:show="embed" xlink:actuate="onLoad"/></draw:frame></text:p>
      <text:p text:style-name="Text_20_body">E podemos ainda selecionar somente emendas no DF como abaixo:</text:p>
      <text:p text:style-name="Text_20_body"><draw:frame draw:style-name="mediacenter" draw:name="4" text:anchor-type="paragraph" draw:z-index="4" svg:width="24.262291666667cm" style:rel-width="100%" svg:height="4.0745833333333cm" style:rel-height="scale"><draw:image xlink:href="Pictures/4d4cff4079e79ed69e9b7e8fbd11a732.png" xlink:type="simple" xlink:show="embed" xlink:actuate="onLoad"/></draw:frame></text:p>
      <text:p text:style-name="Text_20_body">Ao final os filtros estarão como abaixo.</text:p>
      <text:p text:style-name="Text_20_body"><draw:frame draw:style-name="mediacenter" draw:name="5" text:anchor-type="paragraph" draw:z-index="5" svg:width="32.728958333333cm" style:rel-width="100%" svg:height="19.341041666667cm" style:rel-height="scale"><draw:image xlink:href="Pictures/3b400f8b6d110c3a9aaf8ddb3c12cd1c.png" xlink:type="simple" xlink:show="embed" xlink:actuate="onLoad"/></draw:frame></text:p>
      <text:h text:style-name="Heading_20_3" text:outline-level="3"><text:bookmark-start text:name="__RefHeading___passo_2_-_resultados_5"/><text:bookmark-start text:name="passo_2_-_resultados"/>2.2 Passo 2 - Resultados<text:bookmark-end text:name="__RefHeading___passo_2_-_resultados_5"/><text:bookmark-end text:name="passo_2_-_resultados"/></text:h>
      <text:p text:style-name="Text_20_body">Os resultados do <text:span text:style-name="Emphasis">Passo 2</text:span> irão se atualizar automaticamente para os novos filtros.</text:p>
      <text:p text:style-name="Text_20_body"><draw:frame draw:style-name="mediacenter" draw:name="6" text:anchor-type="paragraph" draw:z-index="6" svg:width="34.29cm" style:rel-width="100%" svg:height="19.235208333333cm" style:rel-height="scale"><draw:image xlink:href="Pictures/27627316ad1f165e2d04e750d77a079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emendas_individuais</dc:title>
  </office:meta>
</office:document-meta>
</file>