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bcfcec696a8ec63208701d28492aa32.png"/>
  <manifest:file-entry manifest:media-type="image/png" manifest:full-path="Pictures/372a9e1d7f15cc03df0766b0adbd8b2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esso_publico:scripts_sparql"/><text:bookmark-start text:name="__RefHeading___scripts_sparql_de_exemplo_para_consultas_ao_orcamento_federal_1"/><text:bookmark-start text:name="scripts_sparql_de_exemplo_para_consultas_ao_orcamento_federal"/>Scripts SPARQL de exemplo para consultas ao Orçamento Federal<text:bookmark-end text:name="__RefHeading___scripts_sparql_de_exemplo_para_consultas_ao_orcamento_federal_1"/><text:bookmark-end text:name="scripts_sparql_de_exemplo_para_consultas_ao_orcamento_federal"/></text:h>
      <text:p text:style-name="Text_20_body">Abaixo seguem alguns exemplos de consultas ao <text:a xlink:type="simple" xlink:href="http://www1.siop.planejamento.gov.br/sparql/" text:style-name="Internet_20_link" text:visited-style-name="Visited_20_Internet_20_Link">endpoint SPARQL</text:a> dos Dados Abertos do Orçamento Federal.</text:p>
      <text:h text:style-name="Heading_20_2" text:outline-level="2"><text:bookmark-start text:name="__RefHeading___como_executar_consultas_no_endpoint_sparql_do_orcamento_federal_2"/><text:bookmark-start text:name="como_executar_consultas_no_endpoint_sparql_do_orcamento_federal"/>1. Como executar consultas no endpoint SPARQL do Orçamento Federal<text:bookmark-end text:name="__RefHeading___como_executar_consultas_no_endpoint_sparql_do_orcamento_federal_2"/><text:bookmark-end text:name="como_executar_consultas_no_endpoint_sparql_do_orcamento_federal"/></text:h>
      <text:p text:style-name="Text_20_body">1) Copie o código da consulta para a área de <text:span text:style-name="Emphasis">Query Text</text:span> no <text:a xlink:type="simple" xlink:href="http://www1.siop.planejamento.gov.br/sparql/" text:style-name="Internet_20_link" text:visited-style-name="Visited_20_Internet_20_Link">endpoint SPARQL</text:a> da SOF. Note que estão disponibilizadas algumas consultas neste manual. Se tiver interesse em outras, entre em contato para criarmos. Se tiver interesse de aprender a linguagem SPARQL, existem vários tutoriais disponíveis na WEB. Veja <text:a xlink:type="simple" xlink:href="http://jena.apache.org/tutorials/sparql.html" text:style-name="Internet_20_link" text:visited-style-name="Visited_20_Internet_20_Link">aqui</text:a> um exemplo.</text:p>
      <text:p text:style-name="Text_20_body"><draw:frame draw:style-name="mediacenter" draw:name="0" text:anchor-type="paragraph" draw:z-index="0" svg:width="29.342291666667cm" style:rel-width="100%" svg:height="16.1925cm" style:rel-height="scale"><draw:image xlink:href="Pictures/abcfcec696a8ec63208701d28492aa32.png" xlink:type="simple" xlink:show="embed" xlink:actuate="onLoad"/></draw:frame></text:p>
      <text:p text:style-name="Text_20_body">2) Escolha o formato de saída na opção <text:span text:style-name="Emphasis">Results Format</text:span> indicada acima.</text:p>
      <text:p text:style-name="Text_20_body"><draw:frame draw:style-name="mediacenter" draw:name="1" text:anchor-type="paragraph" draw:z-index="1" svg:width="7.540625cm" svg:height="8.5460416666667cm"><draw:image xlink:href="Pictures/372a9e1d7f15cc03df0766b0adbd8b29.png" xlink:type="simple" xlink:show="embed" xlink:actuate="onLoad"/></draw:frame></text:p>
      <text:p text:style-name="Text_20_body">3) Rode a consulta: botão <text:span text:style-name="Emphasis">Run Query</text:span>.</text:p>
      <text:h text:style-name="Heading_20_2" text:outline-level="2"><text:bookmark-start text:name="__RefHeading___consultas_genericas_3"/><text:bookmark-start text:name="consultas_genericas"/>2. Consultas Genéricas<text:bookmark-end text:name="__RefHeading___consultas_genericas_3"/><text:bookmark-end text:name="consultas_genericas"/></text:h>
      <text:h text:style-name="Heading_20_3" text:outline-level="3"><text:bookmark-start text:name="__RefHeading___total_do_orcamento_de_um_ano_especifico_4"/><text:bookmark-start text:name="total_do_orcamento_de_um_ano_especifico"/>Total do Orçamento de um ano específico<text:bookmark-end text:name="__RefHeading___total_do_orcamento_de_um_ano_especifico_4"/><text:bookmark-end text:name="total_do_orcamento_de_um_ano_especifico"/></text:h>
      <text:p text:style-name="Text_20_body"><text:span text:style-name="Emphasis">Valores de execução para 2017, neste exemplo.</text:span></text:p>
      <text:p text:style-name="Preformatted_20_Text">SELECT<text:s text:c="2"/>?exercicio<text:s text:c="2"/>(sum(?val1) as ?ploa) (sum(?val2) as ?loa) (sum(?val3) as ?lei_mais_credito) (sum(?val4) as ?empenhado) (sum(?val5) as ?liquidado) (sum(?val6) as ?pago) WHERE { <text:line-break/><text:s text:c="4"/>GRAPH &lt;http://orcamento.dados.gov.br/2017/&gt; {<text:line-break/><text:s text:c="8"/>?endExercicio loa:dataUltimaAtualizacao ?data .<text:line-break/><text:s text:c="8"/>?endExercicio loa:identificador ?exercicio .<text:line-break/><text:s text:c="8"/>?i a loa:ItemDespesa .<text:s text:c="4"/><text:line-break/><text:s text:c="8"/>?i loa:valorProjetoLei ?val1 .<text:line-break/><text:s text:c="8"/>?i loa:valorDotacaoInicial ?val2 .<text:line-break/><text:s text:c="8"/>?i loa:valorLeiMaisCredito ?val3 .<text:line-break/><text:s text:c="8"/>?i loa:valorEmpenhado ?val4 .<text:line-break/><text:s text:c="8"/>?i loa:valorLiquidado ?val5 .<text:line-break/><text:s text:c="8"/>?i loa:valorPago ?val6 .<text:line-break/><text:s text:c="4"/>}<text:line-break/> } Group By ?exercicio <text:line-break/><text:s text:c="2"/>Order By ?exercicio</text:p>
      <text:h text:style-name="Heading_20_3" text:outline-level="3"><text:bookmark-start text:name="__RefHeading___informacoes_por_funcao_num_ano_especifico_5"/><text:bookmark-start text:name="informacoes_por_funcao_num_ano_especifico"/>Informações por função num ano específico<text:bookmark-end text:name="__RefHeading___informacoes_por_funcao_num_ano_especifico_5"/><text:bookmark-end text:name="informacoes_por_funcao_num_ano_especifico"/></text:h>
      <text:p text:style-name="Text_20_body"><text:span text:style-name="Emphasis">Valores por função para 2017, neste exemplo.</text:span></text:p>
      <text:p text:style-name="Preformatted_20_Text">SELECT<text:s text:c="2"/>?Funcao (sum (?DotacaoInicial)) as ?total<text:s text:c="3"/>WHERE<text:line-break/>{<text:line-break/><text:s text:c="3"/>?i<text:s text:c="2"/>rdf:type<text:s text:c="2"/>loa:ItemDespesa .<text:line-break/><text:s text:c="3"/>?i<text:s text:c="2"/>loa:temExercicio<text:s text:c="2"/>[loa:identificador 2017] . <text:line-break/><text:s text:c="3"/>?i<text:s text:c="2"/>loa:temFuncao<text:s text:c="2"/>[rdfs:label ?Funcao] .<text:line-break/><text:s text:c="3"/>?i<text:s text:c="2"/>loa:valorDotacaoInicial<text:s text:c="2"/>?DotacaoInicial<text:line-break/>}<text:line-break/><text:s text:c="3"/>GROUP BY ?Funcao<text:line-break/><text:s text:c="3"/>ORDER BY ?total</text:p>
      <text:h text:style-name="Heading_20_3" text:outline-level="3"><text:bookmark-start text:name="__RefHeading___informacao_de_uma_linha_especifica_line_item_do_orcamento_6"/><text:bookmark-start text:name="informacao_de_uma_linha_especifica_line_item_do_orcamento"/>Informação de uma linha específica (Line Item) do Orçamento<text:bookmark-end text:name="__RefHeading___informacao_de_uma_linha_especifica_line_item_do_orcamento_6"/><text:bookmark-end text:name="informacao_de_uma_linha_especifica_line_item_do_orcamento"/></text:h>
      <text:p text:style-name="Text_20_body"><text:span text:style-name="Emphasis">Informação de um line item (linha de despesa 221900) específica, neste exemplo.</text:span></text:p>
      <text:p text:style-name="Preformatted_20_Text">SELECT<text:s text:c="2"/>?linha ?UO ?Funcao ?Programa ?Acao ?DotInicial WHERE<text:line-break/>{<text:line-break/><text:s text:c="3"/>?linha rdf:type loa:ItemDespesa .<text:line-break/><text:s text:c="3"/>FILTER (regex (?linha, "221900", "i")) .<text:line-break/><text:s text:c="3"/>?linha<text:s text:c="3"/>loa:temExercicio<text:s text:c="3"/>[loa:identificador 2015] .<text:line-break/><text:s text:c="3"/>?linha<text:s text:c="3"/>loa:temUnidadeOrcamentaria [rdfs:label ?UO] .<text:line-break/><text:s text:c="3"/>?linha<text:s text:c="3"/>loa:temFuncao<text:s text:c="2"/>[rdfs:label ?Funcao] .<text:line-break/><text:s text:c="3"/>?linha<text:s text:c="3"/>loa:temPrograma<text:s text:c="2"/>[rdfs:label ?Programa] .<text:line-break/><text:s text:c="3"/>?linha<text:s text:c="3"/>loa:temAcao<text:s text:c="2"/>[rdfs:label ?Acao] .<text:line-break/><text:s text:c="3"/>?linha<text:s text:c="3"/>loa:valorDotacaoInicial<text:s text:c="2"/>?DotInicial .<text:line-break/>}</text:p>
      <text:h text:style-name="Heading_20_3" text:outline-level="3"><text:bookmark-start text:name="__RefHeading___totais_por_ano_7"/><text:bookmark-start text:name="totais_por_ano"/>Totais por ano<text:bookmark-end text:name="__RefHeading___totais_por_ano_7"/><text:bookmark-end text:name="totais_por_ano"/></text:h>
      <text:p text:style-name="Text_20_body"><text:span text:style-name="Emphasis">Valores totais do orçamento anual para todos os exercícios para os quais existem dados no endpoint.</text:span></text:p>
      <text:p text:style-name="Preformatted_20_Text">SELECT<text:s text:c="2"/>?year<text:s text:c="2"/>(sum(?value)<text:s text:c="2"/>as<text:s text:c="2"/>?total)<text:line-break/>WHERE {<text:line-break/><text:s text:c="3"/>?i<text:s text:c="2"/>loa:temExercicio<text:s text:c="2"/>?year .<text:line-break/><text:s text:c="3"/>?i<text:s text:c="2"/>loa:valorDotacaoInicial<text:s text:c="2"/>?value . <text:line-break/>} GROUP BY<text:s text:c="2"/>?year<text:s text:c="2"/>ORDER BY<text:s text:c="2"/>?year</text:p>
      <text:h text:style-name="Heading_20_3" text:outline-level="3"><text:bookmark-start text:name="__RefHeading___line_itens_por_ano_8"/><text:bookmark-start text:name="line_itens_por_ano"/>Line itens por ano<text:bookmark-end text:name="__RefHeading___line_itens_por_ano_8"/><text:bookmark-end text:name="line_itens_por_ano"/></text:h>
      <text:p text:style-name="Preformatted_20_Text">SELECT<text:s text:c="2"/>?year<text:s text:c="2"/>(COUNT (?i) as ?lines)<text:s text:c="2"/>WHERE<text:line-break/>{<text:line-break/><text:s text:c="3"/>?i<text:s text:c="3"/>rdf:type<text:s text:c="3"/>loa:ItemDespesa .<text:line-break/><text:s text:c="3"/>?i<text:s text:c="3"/>loa:temExercicio<text:s text:c="2"/>?year .<text:line-break/>}<text:s text:c="2"/><text:line-break/>GROUP BY ?year <text:line-break/>ORDER BY ?year</text:p>
      <text:h text:style-name="Heading_20_3" text:outline-level="3"><text:bookmark-start text:name="__RefHeading___orcamento_detalhado_9"/><text:bookmark-start text:name="orcamento_detalhado"/>Orçamento Detalhado<text:bookmark-end text:name="__RefHeading___orcamento_detalhado_9"/><text:bookmark-end text:name="orcamento_detalhado"/></text:h>
      <text:p text:style-name="Text_20_body"><text:span text:style-name="Emphasis">O exemplo abaixo é mais complexo pois detalha todo o orçamento de um determinado ano (neste exemplo é 2017). Note que filtros podem ser estabelecidos nas seções iniciadas por “#” para restringir ao que se quer.</text:span></text:p>
      <text:p text:style-name="Preformatted_20_Text">SELECT ?codExercicio ?data ?codEsfera ?descEsfera ?codOrgao ?descOrgao ?codUO ?descUO ?codFuncao ?descFuncao ?codSubfuncao ?descSubfuncao ?codPrograma ?descPrograma ?codAcao ?descAcao ?codSubtitulo ?descSubtitulo ?codPlanoOrcamentario ?descPlanoOrcamentario ?codFonte ?descFonte ?codCategoriaEconomica ?descCategoriaEconomica ?codGND ?descGND ?codModalidadeAplicacao ?descModalidadeAplicacao ?codIdUso ?descIdUso ?codResultadoPrimario ?descResultadoPrimario ?codElementoDespesa ?descElementoDespesa (sum(?val1) as ?ploa) (sum(?val2) as ?loa) (sum(?val3) as ?lei_mais_credito) (sum(?val4) as ?empenhado) (sum(?val5) as ?liquidado) (sum(?val6) as ?pago) WHERE { <text:line-break/><text:s text:c="3"/>GRAPH &lt;http://orcamento.dados.gov.br/2017/&gt; {<text:line-break/><text:s text:c="7"/>?i<text:s text:c="20"/>loa:temExercicio<text:s text:c="12"/>?exercicio .<text:line-break/><text:s text:c="7"/>?exercicio<text:s text:c="12"/>loa:dataUltimaAtualizacao<text:s text:c="3"/>?data .<text:line-break/><text:s text:c="7"/>?exercicio<text:s text:c="12"/>loa:identificador<text:s text:c="11"/>?codExercicio .<text:line-break/><text:s text:c="7"/>?i<text:s text:c="20"/>loa:temEsfera<text:s text:c="15"/>?esfera .<text:line-break/><text:s text:c="7"/>?esfera<text:s text:c="15"/>loa:codigo<text:s text:c="18"/>?codEsfera .<text:line-break/><text:s text:c="7"/>?esfera<text:s text:c="15"/>rdfs:label<text:s text:c="18"/>?descEsfera .<text:line-break/><text:s text:c="7"/>?UO<text:s text:c="19"/>loa:temOrgao<text:s text:c="16"/>?orgao .<text:line-break/><text:s text:c="7"/>?orgao<text:s text:c="16"/>loa:codigo<text:s text:c="18"/>?codOrgao .<text:line-break/><text:s text:c="7"/>?orgao<text:s text:c="16"/>rdfs:label<text:s text:c="18"/>?descOrgao .<text:line-break/><text:s text:c="7"/>?i<text:s text:c="20"/>loa:temUnidadeOrcamentaria<text:s text:c="2"/>?UO .<text:line-break/><text:s text:c="7"/>?UO<text:s text:c="19"/>loa:codigo<text:s text:c="18"/>?codUO .<text:line-break/><text:s text:c="7"/>?UO<text:s text:c="19"/>rdfs:label<text:s text:c="18"/>?descUO . <text:line-break/><text:s text:c="7"/>?i<text:s text:c="20"/>loa:temFuncao<text:s text:c="15"/>?funcao .<text:line-break/><text:s text:c="7"/>?funcao<text:s text:c="15"/>loa:codigo<text:s text:c="18"/>?codFuncao .<text:line-break/><text:s text:c="7"/>?funcao<text:s text:c="15"/>rdfs:label<text:s text:c="18"/>?descFuncao .<text:line-break/><text:s text:c="7"/>?i<text:s text:c="20"/>loa:temSubfuncao<text:s text:c="12"/>?subfuncao .<text:line-break/><text:s text:c="7"/>?subfuncao<text:s text:c="12"/>loa:codigo<text:s text:c="18"/>?codSubfuncao .<text:line-break/><text:s text:c="7"/>?subfuncao<text:s text:c="12"/>rdfs:label<text:s text:c="18"/>?descSubfuncao .<text:line-break/><text:s text:c="7"/>?i<text:s text:c="20"/>loa:temPrograma<text:s text:c="13"/>?programa .<text:line-break/><text:s text:c="7"/>?programa<text:s text:c="13"/>loa:codigo<text:s text:c="18"/>?codPrograma .<text:line-break/><text:s text:c="7"/>?programa<text:s text:c="13"/>rdfs:label<text:s text:c="18"/>?descPrograma .<text:s text:c="2"/><text:line-break/><text:s text:c="7"/>?i<text:s text:c="20"/>loa:temAcao<text:s text:c="17"/>?acao .<text:line-break/><text:s text:c="7"/>?acao<text:s text:c="17"/>loa:codigo<text:s text:c="18"/>?codAcao .<text:line-break/><text:s text:c="7"/>?acao<text:s text:c="17"/>rdfs:label<text:s text:c="18"/>?descAcao .<text:line-break/><text:s text:c="7"/>?i<text:s text:c="20"/>loa:temSubtitulo<text:s text:c="12"/>?subtitulo .<text:line-break/><text:s text:c="7"/>?subtitulo<text:s text:c="12"/>loa:codigo<text:s text:c="18"/>?codSubtitulo .<text:line-break/><text:s text:c="7"/>?subtitulo<text:s text:c="12"/>rdfs:label<text:s text:c="18"/>?descSubtitulo .<text:line-break/><text:s text:c="7"/>?i<text:s text:c="20"/>loa:temPlanoOrcamentario<text:s text:c="4"/>?planoorcamentario .<text:line-break/><text:s text:c="7"/>?planoorcamentario<text:s text:c="4"/>loa:codigo<text:s text:c="18"/>?codPlanoOrcamentario .<text:line-break/><text:s text:c="7"/>?planoorcamentario<text:s text:c="4"/>rdfs:label<text:s text:c="18"/>?descPlanoOrcamentario .<text:line-break/><text:s text:c="7"/>?i<text:s text:c="20"/>loa:temFonteRecursos<text:s text:c="8"/>?fonte .<text:line-break/><text:s text:c="7"/>?fonte<text:s text:c="16"/>loa:codigo<text:s text:c="18"/>?codFonte .<text:line-break/><text:s text:c="7"/>?fonte<text:s text:c="16"/>rdfs:label<text:s text:c="18"/>?descFonte .<text:line-break/><text:s text:c="7"/>?i<text:s text:c="20"/>loa:temCategoriaEconomica<text:s text:c="3"/>?categoriaeconomica .<text:line-break/><text:s text:c="7"/>?categoriaeconomica<text:s text:c="3"/>loa:codigo<text:s text:c="18"/>?codCategoriaEconomica .<text:line-break/><text:s text:c="7"/>?categoriaeconomica<text:s text:c="3"/>rdfs:label<text:s text:c="18"/>?descCategoriaEconomica .<text:line-break/><text:s text:c="7"/>?i<text:s text:c="20"/>loa:temGND<text:s text:c="18"/>?GND .<text:line-break/><text:s text:c="7"/>?GND<text:s text:c="18"/>loa:codigo<text:s text:c="18"/>?codGND .<text:line-break/><text:s text:c="7"/>?GND<text:s text:c="18"/>rdfs:label<text:s text:c="18"/>?descGND .<text:line-break/><text:s text:c="7"/>?i<text:s text:c="20"/>loa:temModalidadeAplicacao<text:s text:c="2"/>?modalidadeaplicacao .<text:line-break/><text:s text:c="7"/>?modalidadeaplicacao<text:s text:c="2"/>loa:codigo<text:s text:c="18"/>?codModalidadeAplicacao .<text:line-break/><text:s text:c="7"/>?modalidadeaplicacao<text:s text:c="2"/>rdfs:label<text:s text:c="18"/>?descModalidadeAplicacao .<text:line-break/><text:s text:c="7"/>?i<text:s text:c="20"/>loa:temIdentificadorUso<text:s text:c="5"/>?iduso .<text:line-break/><text:s text:c="7"/>?iduso<text:s text:c="16"/>loa:codigo<text:s text:c="18"/>?codIdUso .<text:line-break/><text:s text:c="7"/>OPTIONAL<text:s text:c="2"/>{?iduso<text:s text:c="5"/>rdfs:label<text:s text:c="18"/>?descIdUso }.<text:line-break/><text:s text:c="7"/>?i<text:s text:c="20"/>loa:temResultadoPrimario<text:s text:c="4"/>?resultadoprimario .<text:line-break/><text:s text:c="7"/>?resultadoprimario<text:s text:c="4"/>loa:codigo<text:s text:c="18"/>?codResultadoPrimario .<text:line-break/><text:s text:c="7"/>OPTIONAL<text:s text:c="2"/><text:line-break/><text:s text:c="6"/>{?resultadoprimario<text:s text:c="4"/>rdfs:label<text:s text:c="18"/>?descResultadoPrimario }.<text:line-break/><text:s text:c="7"/>?i<text:s text:c="20"/>loa:temElementoDespesa<text:s text:c="6"/>?elementoDespesa .<text:line-break/><text:s text:c="7"/>?elementoDespesa<text:s text:c="6"/>loa:codigo<text:s text:c="18"/>?codElementoDespesa .<text:line-break/><text:s text:c="7"/>?elementoDespesa<text:s text:c="6"/>rdfs:label<text:s text:c="18"/>?descElementoDespesa .<text:line-break/><text:line-break/><text:s text:c="6"/># Filtro. Insira o caractere '#' antes da linha para excluír a linha.<text:line-break/><text:s text:c="6"/># Uma linha excluída, significa que o filtro não será considerado.<text:line-break/><text:s text:c="6"/># Por exemplo, se for excluída a linha "#?funcao<text:s text:c="14"/>loa:codigo<text:s text:c="2"/>"26" ,<text:line-break/><text:s text:c="6"/># Isso significa que todas as funções serão consideradas na pesquisa, não apenas a função "26" como anteriormente.<text:line-break/><text:line-break/><text:s text:c="6"/>#?esfera<text:s text:c="15"/>loa:codigo<text:s text:c="2"/>"10"<text:s text:c="4"/>.<text:line-break/><text:s text:c="6"/>#?orgao<text:s text:c="16"/>loa:codigo<text:s text:c="2"/>"39000" .<text:line-break/><text:s text:c="6"/>#?UO<text:s text:c="19"/>loa:codigo<text:s text:c="2"/>"26101" .<text:line-break/><text:s text:c="6"/>#?funcao<text:s text:c="15"/>loa:codigo<text:s text:c="2"/>"26"<text:s text:c="4"/>.<text:line-break/><text:s text:c="6"/>#?subfuncao<text:s text:c="12"/>loa:codigo<text:s text:c="2"/>"122"<text:s text:c="3"/>.<text:line-break/><text:s text:c="6"/>#?programa<text:s text:c="13"/>loa:codigo<text:s text:c="2"/>"2029"<text:s text:c="2"/>.<text:line-break/><text:s text:c="6"/>#?acao<text:s text:c="17"/>loa:codigo<text:s text:c="2"/>"7K66"<text:s text:c="2"/>.<text:line-break/><text:s text:c="6"/>#?subtitulo<text:s text:c="12"/>loa:codigo<text:s text:c="2"/>"0014"<text:s text:c="2"/>.<text:line-break/><text:s text:c="6"/>#?planoorcamentario<text:s text:c="4"/>loa:codigo<text:s text:c="2"/>"0000"<text:s text:c="2"/>.<text:line-break/><text:s text:c="6"/>#?fonte<text:s text:c="16"/>loa:codigo<text:s text:c="2"/>"100"<text:s text:c="3"/>.<text:line-break/><text:s text:c="6"/>#?resultadoprimario<text:s text:c="4"/>loa:codigo<text:s text:c="2"/>"2"<text:s text:c="5"/>.<text:line-break/><text:s text:c="6"/>#?categoriaeconomica<text:s text:c="3"/>loa:codigo<text:s text:c="2"/>"3"<text:s text:c="5"/>.<text:line-break/><text:s text:c="6"/>#?GND<text:s text:c="18"/>loa:codigo<text:s text:c="2"/>"3"<text:s text:c="5"/>.<text:line-break/><text:s text:c="6"/>#?modalidadeaplicacao<text:s text:c="2"/>loa:codigo<text:s text:c="2"/>"90"<text:s text:c="4"/>.<text:line-break/><text:s text:c="6"/>#?elemento<text:s text:c="13"/>loa:codigo<text:s text:c="2"/>"39"<text:s text:c="4"/>.<text:line-break/><text:s text:c="6"/>#?iduso<text:s text:c="16"/>loa:codigo<text:s text:c="2"/>"0"<text:s text:c="5"/>.<text:line-break/><text:line-break/><text:s text:c="6"/>#FILTER (regex (?descUO, "superintendência de seguros", "i")) .<text:line-break/><text:line-break/><text:line-break/><text:s text:c="7"/>?i loa:valorProjetoLei<text:s text:c="5"/>?val1 .<text:line-break/><text:s text:c="7"/>?i loa:valorDotacaoInicial ?val2 .<text:line-break/><text:s text:c="7"/>?i loa:valorLeiMaisCredito ?val3 .<text:line-break/><text:s text:c="7"/>?i loa:valorEmpenhado<text:s text:c="6"/>?val4 .<text:line-break/><text:s text:c="7"/>?i loa:valorLiquidado<text:s text:c="6"/>?val5 .<text:line-break/><text:s text:c="7"/>?i loa:valorPago<text:s text:c="11"/>?val6 .<text:line-break/><text:s text:c="2"/>}<text:line-break/>} GROUP BY ?codExercicio ?codEsfera ?descEsfera ?codOrgao ?descOrgao ?codUO ?descUO ?codFuncao ?descFuncao ?codSubfuncao ?descSubfuncao ?codPrograma ?descPrograma ?codAcao ?descAcao ?codSubtitulo ?descSubtitulo ?codPlanoOrcamentario ?descPlanoOrcamentario ?codFonte ?descFonte ?codCategoriaEconomica ?descCategoriaEconomica ?codGND ?descGND ?codModalidadeAplicacao ?descModalidadeAplicacao ?codIdUso ?descIdUso ?codResultadoPrimario ?descResultadoPrimario ?codElementoDespesa ?descElementoDespesa ?data<text:line-break/><text:s text:c="2"/>ORDER BY ?codExercicio ?codEsfera ?codOrgao ?codUO ?codFuncao ?codSubfuncao ?codPrograma ?codAcao ?codSubtitulo ?codPlanoOrcamentario ?codFonte ?codCategoriaEconomica ?codGND ?codModalidadeAplicacao ?codIdUso ?codResultadoPrimario ?codElementoDespesa</text:p>
      <text:h text:style-name="Heading_20_3" text:outline-level="3"><text:bookmark-start text:name="__RefHeading___consulta_orgao_uo_acao_em_2016._o_exercicio_pode_ser_alterado_10"/><text:bookmark-start text:name="consulta_orgao_uo_acao_em_2016._o_exercicio_pode_ser_alterado"/>Consulta Órgão, UO, Ação em 2016. O exercício pode ser alterado.<text:bookmark-end text:name="__RefHeading___consulta_orgao_uo_acao_em_2016._o_exercicio_pode_ser_alterado_10"/><text:bookmark-end text:name="consulta_orgao_uo_acao_em_2016._o_exercicio_pode_ser_alterado"/></text:h>
      <text:p text:style-name="Preformatted_20_Text"><text:line-break/>SELECT ?codExercicio ?data ?codOrgao ?descOrgao ?codUO ?descUO ?codAcao ?descAcao<text:s text:c="2"/>(sum(?val1) as ?ploa) (sum(?val2) as ?loa) (sum(?val3) as ?lei_mais_credito) (sum(?val4) as ?empenhado) (sum(?val5) as ?liquidado) (sum(?val6) as ?pago) WHERE { <text:line-break/><text:s text:c="3"/>GRAPH &lt;http://orcamento.dados.gov.br/2016/&gt; {<text:line-break/><text:line-break/><text:s text:c="7"/>?i<text:s text:c="20"/>loa:temExercicio<text:s text:c="12"/>?exercicio .<text:line-break/><text:s text:c="7"/>?exercicio<text:s text:c="12"/>loa:dataUltimaAtualizacao<text:s text:c="3"/>?data .<text:line-break/><text:s text:c="7"/>?exercicio<text:s text:c="12"/>loa:identificador<text:s text:c="11"/>?codExercicio .<text:line-break/><text:s text:c="7"/>?UO<text:s text:c="19"/>loa:temOrgao<text:s text:c="16"/>?orgao .<text:line-break/><text:s text:c="7"/>?orgao<text:s text:c="16"/>loa:codigo<text:s text:c="18"/>?codOrgao .<text:line-break/><text:s text:c="7"/>?orgao<text:s text:c="16"/>rdfs:label<text:s text:c="18"/>?descOrgao .<text:line-break/><text:s text:c="7"/>?i<text:s text:c="20"/>loa:temUnidadeOrcamentaria<text:s text:c="2"/>?UO .<text:line-break/><text:s text:c="7"/>?UO<text:s text:c="19"/>loa:codigo<text:s text:c="18"/>?codUO .<text:line-break/><text:s text:c="7"/>?UO<text:s text:c="19"/>rdfs:label<text:s text:c="18"/>?descUO . <text:line-break/><text:s text:c="7"/>?i<text:s text:c="20"/>loa:temAcao<text:s text:c="17"/>?acao .<text:line-break/><text:s text:c="7"/>?acao<text:s text:c="17"/>loa:codigo<text:s text:c="18"/>?codAcao .<text:line-break/><text:s text:c="7"/>?acao<text:s text:c="17"/>rdfs:label<text:s text:c="18"/>?descAcao .<text:line-break/><text:line-break/><text:s text:c="7"/>?orgao<text:s text:c="16"/>loa:codigo<text:s text:c="2"/>"39000" .<text:line-break/><text:line-break/><text:s text:c="7"/>?i loa:valorProjetoLei<text:s text:c="5"/>?val1 .<text:line-break/><text:s text:c="7"/>?i loa:valorDotacaoInicial ?val2 .<text:line-break/><text:s text:c="7"/>?i loa:valorLeiMaisCredito ?val3 .<text:line-break/><text:s text:c="7"/>?i loa:valorEmpenhado<text:s text:c="6"/>?val4 .<text:line-break/><text:s text:c="7"/>?i loa:valorLiquidado<text:s text:c="6"/>?val5 .<text:line-break/><text:s text:c="7"/>?i loa:valorPago<text:s text:c="11"/>?val6 .<text:line-break/><text:s text:c="2"/>}<text:line-break/>} GROUP BY ?codExercicio ?codOrgao ?descOrgao ?codUO ?descUO ?codAcao ?descAcao ?data<text:line-break/><text:s text:c="2"/>ORDER BY ?codExercicio ?codOrgao ?codUO ?codAcao <text:line-break/></text:p>
      <text:h text:style-name="Heading_20_2" text:outline-level="2"><text:bookmark-start text:name="__RefHeading___consultas_sobre_emendas_parlamentares_11"/><text:bookmark-start text:name="consultas_sobre_emendas_parlamentares"/>3. Consultas sobre Emendas Parlamentares<text:bookmark-end text:name="__RefHeading___consultas_sobre_emendas_parlamentares_11"/><text:bookmark-end text:name="consultas_sobre_emendas_parlamentares"/></text:h>
      <text:h text:style-name="Heading_20_3" text:outline-level="3"><text:bookmark-start text:name="__RefHeading___orcamento_de_emendas_detalhado_para_um_exercicio_2015_12"/><text:bookmark-start text:name="orcamento_de_emendas_detalhado_para_um_exercicio_2015"/>Orçamento de Emendas Detalhado para um exercício (2015)<text:bookmark-end text:name="__RefHeading___orcamento_de_emendas_detalhado_para_um_exercicio_2015_12"/><text:bookmark-end text:name="orcamento_de_emendas_detalhado_para_um_exercicio_2015"/></text:h>
      <text:p text:style-name="Text_20_body">Para filtrar use a seção da consulta onde os campos estão desabilitados <text:note text:id="ftn0" text:note-class="footnote"><text:note-citation text:label="1)">1)</text:note-citation><text:note-body><text:p text:style-name="Text_20_body">Começam por #</text:p></text:note-body></text:note> para definir filtragens. Para emendas os devidos campos já estão filtrados (RP).</text:p>
      <text:p text:style-name="Preformatted_20_Text">SELECT ?codExercicio ?data ?codEsfera ?descEsfera ?codOrgao ?descOrgao ?codUO ?descUO ?codFuncao ?descFuncao ?codSubfuncao ?descSubfuncao ?codPrograma ?descPrograma ?codAcao ?descAcao ?codSubtitulo ?descSubtitulo ?codPlanoOrcamentario ?descPlanoOrcamentario ?codFonte ?descFonte ?codCategoriaEconomica ?descCategoriaEconomica ?codGND ?descGND ?codModalidadeAplicacao ?descModalidadeAplicacao ?codIdUso ?descIdUso ?codResultadoPrimario ?descResultadoPrimario ?codElementoDespesa ?descElementoDespesa (sum(?val1) as ?ploa) (sum(?val2) as ?loa) (sum(?val3) as ?lei_mais_credito) (sum(?val4) as ?empenhado) (sum(?val5) as ?liquidado) (sum(?val6) as ?pago) WHERE { <text:line-break/> GRAPH &lt;http://orcamento.dados.gov.br/2015/&gt; {<text:line-break/><text:s text:c="7"/>?i<text:s text:c="20"/>loa:temExercicio<text:s text:c="12"/>?exercicio .<text:line-break/><text:s text:c="7"/>?exercicio<text:s text:c="12"/>loa:dataUltimaAtualizacao<text:s text:c="3"/>?data .<text:line-break/><text:s text:c="7"/>?exercicio<text:s text:c="12"/>loa:identificador<text:s text:c="11"/>?codExercicio .<text:line-break/><text:s text:c="7"/>?i<text:s text:c="20"/>loa:temEsfera<text:s text:c="15"/>?esfera .<text:line-break/><text:s text:c="7"/>?esfera<text:s text:c="15"/>loa:codigo<text:s text:c="18"/>?codEsfera .<text:line-break/><text:s text:c="7"/>?esfera<text:s text:c="15"/>rdfs:label<text:s text:c="18"/>?descEsfera .<text:line-break/><text:s text:c="7"/>?UO<text:s text:c="19"/>loa:temOrgao<text:s text:c="16"/>?orgao .<text:line-break/><text:s text:c="7"/>?orgao<text:s text:c="16"/>loa:codigo<text:s text:c="18"/>?codOrgao .<text:line-break/><text:s text:c="7"/>?orgao<text:s text:c="16"/>rdfs:label<text:s text:c="18"/>?descOrgao .<text:line-break/><text:s text:c="7"/>?i<text:s text:c="20"/>loa:temUnidadeOrcamentaria<text:s text:c="2"/>?UO .<text:line-break/><text:s text:c="7"/>?UO<text:s text:c="19"/>loa:codigo<text:s text:c="18"/>?codUO .<text:line-break/><text:s text:c="7"/>?UO<text:s text:c="19"/>rdfs:label<text:s text:c="18"/>?descUO . <text:line-break/><text:s text:c="7"/>?i<text:s text:c="20"/>loa:temFuncao<text:s text:c="15"/>?funcao .<text:line-break/><text:s text:c="7"/>?funcao<text:s text:c="15"/>loa:codigo<text:s text:c="18"/>?codFuncao .<text:line-break/><text:s text:c="7"/>?funcao<text:s text:c="15"/>rdfs:label<text:s text:c="18"/>?descFuncao .<text:line-break/><text:s text:c="7"/>?i<text:s text:c="20"/>loa:temSubfuncao<text:s text:c="12"/>?subfuncao .<text:line-break/><text:s text:c="7"/>?subfuncao<text:s text:c="12"/>loa:codigo<text:s text:c="18"/>?codSubfuncao .<text:line-break/><text:s text:c="7"/>?subfuncao<text:s text:c="12"/>rdfs:label<text:s text:c="18"/>?descSubfuncao .<text:line-break/><text:s text:c="7"/>?i<text:s text:c="20"/>loa:temPrograma<text:s text:c="13"/>?programa .<text:line-break/><text:s text:c="7"/>?programa<text:s text:c="13"/>loa:codigo<text:s text:c="18"/>?codPrograma .<text:line-break/><text:s text:c="7"/>?programa<text:s text:c="13"/>rdfs:label<text:s text:c="18"/>?descPrograma .<text:s text:c="2"/><text:line-break/><text:s text:c="7"/>?i<text:s text:c="20"/>loa:temAcao<text:s text:c="17"/>?acao .<text:line-break/><text:s text:c="7"/>?acao<text:s text:c="17"/>loa:codigo<text:s text:c="18"/>?codAcao .<text:line-break/><text:s text:c="7"/>?acao<text:s text:c="17"/>rdfs:label<text:s text:c="18"/>?descAcao .<text:line-break/><text:s text:c="7"/>?i<text:s text:c="20"/>loa:temSubtitulo<text:s text:c="12"/>?subtitulo .<text:line-break/><text:s text:c="7"/>?subtitulo<text:s text:c="12"/>loa:codigo<text:s text:c="18"/>?codSubtitulo .<text:line-break/><text:s text:c="7"/>?subtitulo<text:s text:c="12"/>rdfs:label<text:s text:c="18"/>?descSubtitulo .<text:line-break/><text:s text:c="7"/>?i<text:s text:c="20"/>loa:temPlanoOrcamentario<text:s text:c="4"/>?planoorcamentario .<text:line-break/><text:s text:c="7"/>?planoorcamentario<text:s text:c="4"/>loa:codigo<text:s text:c="18"/>?codPlanoOrcamentario .<text:line-break/><text:s text:c="7"/>?planoorcamentario<text:s text:c="4"/>rdfs:label<text:s text:c="18"/>?descPlanoOrcamentario .<text:line-break/><text:s text:c="7"/>?i<text:s text:c="20"/>loa:temFonteRecursos<text:s text:c="8"/>?fonte .<text:line-break/><text:s text:c="7"/>?fonte<text:s text:c="16"/>loa:codigo<text:s text:c="18"/>?codFonte .<text:line-break/><text:s text:c="7"/>?fonte<text:s text:c="16"/>rdfs:label<text:s text:c="18"/>?descFonte .<text:line-break/><text:s text:c="7"/>?i<text:s text:c="20"/>loa:temCategoriaEconomica<text:s text:c="3"/>?categoriaeconomica .<text:line-break/><text:s text:c="7"/>?categoriaeconomica<text:s text:c="3"/>loa:codigo<text:s text:c="18"/>?codCategoriaEconomica .<text:line-break/><text:s text:c="7"/>?categoriaeconomica<text:s text:c="3"/>rdfs:label<text:s text:c="18"/>?descCategoriaEconomica .<text:line-break/><text:s text:c="7"/>?i<text:s text:c="20"/>loa:temGND<text:s text:c="18"/>?GND .<text:line-break/><text:s text:c="7"/>?GND<text:s text:c="18"/>loa:codigo<text:s text:c="18"/>?codGND .<text:line-break/><text:s text:c="7"/>?GND<text:s text:c="18"/>rdfs:label<text:s text:c="18"/>?descGND .<text:line-break/><text:s text:c="7"/>?i<text:s text:c="20"/>loa:temModalidadeAplicacao<text:s text:c="2"/>?modalidadeaplicacao .<text:line-break/><text:s text:c="7"/>?modalidadeaplicacao<text:s text:c="2"/>loa:codigo<text:s text:c="18"/>?codModalidadeAplicacao .<text:line-break/><text:s text:c="7"/>?modalidadeaplicacao<text:s text:c="2"/>rdfs:label<text:s text:c="18"/>?descModalidadeAplicacao .<text:line-break/><text:s text:c="7"/>?i<text:s text:c="20"/>loa:temIdentificadorUso<text:s text:c="5"/>?iduso .<text:line-break/><text:s text:c="7"/>?iduso<text:s text:c="16"/>loa:codigo<text:s text:c="18"/>?codIdUso .<text:line-break/><text:s text:c="7"/>OPTIONAL<text:s text:c="2"/>{?iduso<text:s text:c="5"/>rdfs:label<text:s text:c="18"/>?descIdUso }.<text:line-break/><text:s text:c="7"/>?i<text:s text:c="20"/>loa:temResultadoPrimario<text:s text:c="4"/>?resultadoprimario .<text:line-break/><text:s text:c="7"/>?resultadoprimario<text:s text:c="4"/>loa:codigo<text:s text:c="18"/>?codResultadoPrimario .<text:line-break/><text:s text:c="7"/>OPTIONAL<text:s text:c="2"/><text:line-break/><text:s text:c="6"/>{?resultadoprimario<text:s text:c="4"/>rdfs:label<text:s text:c="18"/>?descResultadoPrimario }.<text:line-break/><text:s text:c="7"/>?i<text:s text:c="20"/>loa:temElementoDespesa<text:s text:c="6"/>?elementoDespesa .<text:line-break/><text:s text:c="7"/>?elementoDespesa<text:s text:c="6"/>loa:codigo<text:s text:c="18"/>?codElementoDespesa .<text:line-break/><text:s text:c="7"/>?elementoDespesa<text:s text:c="6"/>rdfs:label<text:s text:c="18"/>?descElementoDespesa .<text:line-break/><text:line-break/><text:s text:c="6"/>?exercicio<text:s text:c="13"/>loa:codigo<text:s text:c="2"/>"2015"<text:s text:c="4"/>.<text:line-break/><text:s text:c="6"/>#?esfera<text:s text:c="15"/>loa:codigo<text:s text:c="2"/>"10"<text:s text:c="4"/>.<text:line-break/><text:s text:c="6"/>#?orgao<text:s text:c="16"/>loa:codigo<text:s text:c="2"/>"39000" .<text:line-break/><text:s text:c="6"/>#?UO<text:s text:c="19"/>loa:codigo<text:s text:c="2"/>"26101" .<text:line-break/><text:s text:c="6"/>#?funcao<text:s text:c="15"/>loa:codigo<text:s text:c="2"/>"26"<text:s text:c="4"/>.<text:line-break/><text:s text:c="6"/>#?subfuncao<text:s text:c="12"/>loa:codigo<text:s text:c="2"/>"122"<text:s text:c="3"/>.<text:line-break/><text:s text:c="6"/>#?programa<text:s text:c="13"/>loa:codigo<text:s text:c="2"/>"2126"<text:s text:c="2"/>.<text:line-break/><text:s text:c="6"/>#?acao<text:s text:c="17"/>loa:codigo<text:s text:c="2"/>"2000"<text:s text:c="2"/>.<text:line-break/><text:s text:c="6"/>#?subtitulo<text:s text:c="12"/>loa:codigo<text:s text:c="2"/>"0001"<text:s text:c="2"/>.<text:line-break/><text:s text:c="6"/>#?planoorcamentario<text:s text:c="4"/>loa:codigo<text:s text:c="2"/>"0000"<text:s text:c="2"/>.<text:line-break/><text:s text:c="6"/>#?fonte<text:s text:c="16"/>loa:codigo<text:s text:c="2"/>"100"<text:s text:c="3"/>.<text:line-break/><text:s text:c="6"/>?resultadoprimario<text:s text:c="4"/>loa:codigo<text:s text:c="2"/>"6"<text:s text:c="5"/>.<text:line-break/><text:s text:c="6"/>#?categoriaeconomica<text:s text:c="3"/>loa:codigo<text:s text:c="2"/>"3"<text:s text:c="5"/>.<text:line-break/><text:s text:c="6"/>#?GND<text:s text:c="18"/>loa:codigo<text:s text:c="2"/>"3"<text:s text:c="5"/>.<text:line-break/><text:s text:c="6"/>#?modalidadeaplicacao<text:s text:c="2"/>loa:codigo<text:s text:c="2"/>"90"<text:s text:c="4"/>.<text:line-break/><text:s text:c="6"/>#?elemento<text:s text:c="13"/>loa:codigo<text:s text:c="2"/>"39"<text:s text:c="4"/>.<text:line-break/><text:s text:c="6"/>#?iduso<text:s text:c="16"/>loa:codigo<text:s text:c="2"/>"0"<text:s text:c="5"/>.<text:line-break/><text:line-break/><text:s text:c="6"/>#FILTER (regex (?descUO, "superintendência de seguros", "i")) .<text:line-break/><text:line-break/><text:s text:c="7"/>?i loa:valorProjetoLei<text:s text:c="5"/>?val1 .<text:line-break/><text:s text:c="7"/>?i loa:valorDotacaoInicial ?val2 .<text:line-break/><text:s text:c="7"/>?i loa:valorLeiMaisCredito ?val3 .<text:line-break/><text:s text:c="7"/>?i loa:valorEmpenhado<text:s text:c="6"/>?val4 .<text:line-break/><text:s text:c="7"/>?i loa:valorLiquidado<text:s text:c="6"/>?val5 .<text:line-break/><text:s text:c="7"/>?i loa:valorPago<text:s text:c="11"/>?val6 .<text:line-break/><text:s text:c="2"/>}<text:line-break/>} <text:line-break/><text:line-break/>GROUP BY ?codExercicio ?codEsfera ?descEsfera ?codOrgao ?descOrgao ?codUO ?descUO ?codFuncao ?descFuncao ?codSubfuncao ?descSubfuncao ?codPrograma ?descPrograma ?codAcao ?descAcao ?codSubtitulo ?descSubtitulo ?codPlanoOrcamentario ?descPlanoOrcamentario ?codFonte ?descFonte ?codCategoriaEconomica ?descCategoriaEconomica ?codGND ?descGND ?codModalidadeAplicacao ?descModalidadeAplicacao ?codIdUso ?descIdUso ?codResultadoPrimario ?descResultadoPrimario ?codElementoDespesa ?descElementoDespesa ?data<text:line-break/><text:line-break/>ORDER BY ?codExercicio ?codEsfera ?codOrgao ?codUO ?codFuncao ?codSubfuncao ?codPrograma ?codAcao ?codSubtitulo ?codPlanoOrcamentario ?codFonte ?codCategoriaEconomica ?codGND ?codModalidadeAplicacao ?codIdUso ?codResultadoPrimario ?codElementoDespes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cesso_publico:scripts_sparql</dc:title>
  </office:meta>
</office:document-meta>
</file>