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2d8a0e5428e1c4204054076003d5cd.png"/>
  <manifest:file-entry manifest:media-type="image/png" manifest:full-path="Pictures/6d5e5751cfe3c77de31d49aba51df495.png"/>
  <manifest:file-entry manifest:media-type="image/jpeg" manifest:full-path="Pictures/814f07bc9bcbbb49ece7d54449507ccc.jpg"/>
  <manifest:file-entry manifest:media-type="image/jpeg" manifest:full-path="Pictures/d4681b86007a2dc67ada51f8f1f1848d.jpg"/>
  <manifest:file-entry manifest:media-type="image/jpeg" manifest:full-path="Pictures/f1d3619d68963f64d06027471df9f8c7.jpg"/>
  <manifest:file-entry manifest:media-type="image/jpeg" manifest:full-path="Pictures/cccb8c16a378c8fd1239b97a34f1ae53.jpg"/>
  <manifest:file-entry manifest:media-type="image/jpeg" manifest:full-path="Pictures/686567415ae348ad45ef5708ab88777a.jpg"/>
  <manifest:file-entry manifest:media-type="image/jpeg" manifest:full-path="Pictures/3072143c1724cf175b2c569b95b88929.jpg"/>
  <manifest:file-entry manifest:media-type="image/jpeg" manifest:full-path="Pictures/31754307bb0c01d8d86d49048f361e91.jpg"/>
  <manifest:file-entry manifest:media-type="image/jpeg" manifest:full-path="Pictures/8eb5d071b668e0762d80fe3553e63d42.jpg"/>
  <manifest:file-entry manifest:media-type="image/jpeg" manifest:full-path="Pictures/972bc75c8476aa17f6240b9accd72c25.jpg"/>
  <manifest:file-entry manifest:media-type="image/jpeg" manifest:full-path="Pictures/8ba5917d651bf4ed68ea2bf2dfcf8a9d.jpg"/>
  <manifest:file-entry manifest:media-type="image/jpeg" manifest:full-path="Pictures/457c328817027680224a058f71601804.jpg"/>
  <manifest:file-entry manifest:media-type="image/jpeg" manifest:full-path="Pictures/a755d98dad85626cbae2eefd8b903d12.jpg"/>
  <manifest:file-entry manifest:media-type="image/jpeg" manifest:full-path="Pictures/86d5e70a026b369a8321f4df28fac08d.jpg"/>
  <manifest:file-entry manifest:media-type="image/jpeg" manifest:full-path="Pictures/f17f9c5bb773739d0b19b69c90b9dce2.jpg"/>
  <manifest:file-entry manifest:media-type="image/jpeg" manifest:full-path="Pictures/747645fca6fb41d3b6fdcf5dd09b10de.jpg"/>
  <manifest:file-entry manifest:media-type="image/jpeg" manifest:full-path="Pictures/988b8b13afcdeea5920144f691a7ff05.jpg"/>
  <manifest:file-entry manifest:media-type="image/jpeg" manifest:full-path="Pictures/edeeee23fa73d7c20e4de54e2f06e6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tendimento:uso_portal"/><text:bookmark-start text:name="__RefHeading___manual_de_uso_do_portal_de_atendimento_do_siop_1"/><text:bookmark-start text:name="manual_de_uso_do_portal_de_atendimento_do_siop"/>Manual de uso do Portal de Atendimento do SIOP<text:bookmark-end text:name="__RefHeading___manual_de_uso_do_portal_de_atendimento_do_siop_1"/><text:bookmark-end text:name="manual_de_uso_do_portal_de_atendimento_do_siop"/></text:h>
      <text:p text:style-name="Text_20_body"><text:span text:style-name="Emphasis">O Portal de Atendimento do SIOP é o canal de comunicação com a equipe que mantém o SIOP. Por meio dele podem ser feitas solicitações de suporte e melhorias com o registro de incidentes, problemas ou dúvidas.</text:span></text:p>
      <text:p text:style-name="Horizontal_20_Line"/>
      <text:h text:style-name="Heading_20_2" text:outline-level="2"><text:bookmark-start text:name="__RefHeading___acesso_ao_portal_e_atendimento_siop_2"/><text:bookmark-start text:name="acesso_ao_portal_e_atendimento_siop"/>1. Acesso ao Portal e Atendimento SIOP<text:bookmark-end text:name="__RefHeading___acesso_ao_portal_e_atendimento_siop_2"/><text:bookmark-end text:name="acesso_ao_portal_e_atendimento_siop"/></text:h>
      <text:p text:style-name="Text_20_body">O Portal pode ser acessado a partir de diversos links.</text:p>
      <text:p text:style-name="Text_20_body">Acesso direto a um dos links:</text:p>
      <text:list text:style-name="List_20_1" text:continue-numbering="false">
        <text:list-item>
          <text:p text:style-name="List_20_1_Content_First"> <text:a xlink:type="simple" xlink:href="https://www.siop.gov.br/atendimento" text:style-name="Internet_20_link" text:visited-style-name="Visited_20_Internet_20_Link">https://www.siop.gov.br/atendimento</text:a></text:p>
        </text:list-item>
        <text:list-item>
          <text:p text:style-name="List_20_1_Content_Last"> <text:a xlink:type="simple" xlink:href="https://www.siop.planejamento.gov.br/atendimento" text:style-name="Internet_20_link" text:visited-style-name="Visited_20_Internet_20_Link">https://www.siop.planejamento.gov.br/atendimento</text:a></text:p>
        </text:list-item>
      </text:list>
      <text:p text:style-name="Text_20_body">Na página inicial do SIOP, guia <text:span text:style-name="Emphasis">Atendimento SIOP</text:span>, fornece acesso direto ao portal de atendimento.</text:p>
      <text:p text:style-name="Text_20_body"><draw:frame draw:style-name="media" draw:name="0" text:anchor-type="as-char" draw:z-index="0" svg:width="7.9375cm" svg:height="5.3011160714286cm"><draw:image xlink:href="Pictures/eb2d8a0e5428e1c4204054076003d5cd.png" xlink:type="simple" xlink:show="embed" xlink:actuate="onLoad"/></draw:frame></text:p>
      <text:p text:style-name="Text_20_body">Quando o usuário estiver logado no SIOP há o seguinte link na tela inicial:</text:p>
      <text:p text:style-name="Text_20_body"><draw:frame draw:style-name="media" draw:name="1" text:anchor-type="as-char" draw:z-index="1" svg:width="9.2604166666667cm" svg:height="8.3016361531987cm"><draw:image xlink:href="Pictures/6d5e5751cfe3c77de31d49aba51df495.png" xlink:type="simple" xlink:show="embed" xlink:actuate="onLoad"/></draw:frame></text:p>
      <text:p text:style-name="Text_20_body">e na barra de menu do SIOP:</text:p>
      <text:p text:style-name="Text_20_body"><draw:frame draw:style-name="media" draw:name="2" text:anchor-type="as-char" draw:z-index="2" svg:width="8.651875cm" svg:height="1.0847916666667cm"><draw:image xlink:href="Pictures/814f07bc9bcbbb49ece7d54449507ccc.jpg" xlink:type="simple" xlink:show="embed" xlink:actuate="onLoad"/></draw:frame></text:p>
      <text:h text:style-name="Heading_20_3" text:outline-level="3"><text:bookmark-start text:name="__RefHeading___login_no_portal_de_atendimento_do_siop_3"/><text:bookmark-start text:name="login_no_portal_de_atendimento_do_siop"/>1.1 Login no Portal de Atendimento do SIOP<text:bookmark-end text:name="__RefHeading___login_no_portal_de_atendimento_do_siop_3"/><text:bookmark-end text:name="login_no_portal_de_atendimento_do_siop"/></text:h>
      <text:p text:style-name="Text_20_body">O acesso pode ser feito de 2 formas:</text:p>
      <text:list text:style-name="Numbering_20_1" text:continue-numbering="false">
        <text:list-item>
          <text:p text:style-name="Numbering_20_1_Content_First"> Via autenticação <text:a xlink:type="simple" xlink:href="https://sso.acesso.gov.br" text:style-name="Internet_20_link" text:visited-style-name="Visited_20_Internet_20_Link">gov.br</text:a>; ou</text:p>
        </text:list-item>
        <text:list-item>
          <text:p text:style-name="Numbering_20_1_Content_Last"> Via usuário (CPF) e senha.</text:p>
        </text:list-item>
      </text:list>
      <text:p text:style-name="Text_20_body">1) O login pelo gov.br autentica o usuário no serviço do Governo e associa o CPF cadastrado lá com o do usuário no Portal para reconhecê-lo.</text:p>
      <text:p text:style-name="Text_20_body">2) O login com usuário e senha usa credenciais armazenadas no portal, também com base no CPF. Ao final, é o mesmo usuário sendo autenticado de formas diferentes. Digitar o CPF, sem pontuação e sem hífen, ou seja, somente números, no campo usuário e a senha.</text:p>
      <text:p text:style-name="Text_20_body"><draw:frame draw:style-name="media" draw:name="3" text:anchor-type="as-char" draw:z-index="3" svg:width="23.8125cm" style:rel-width="100%" svg:height="14.174107142857cm" style:rel-height="scale"><draw:image xlink:href="Pictures/d4681b86007a2dc67ada51f8f1f1848d.jpg" xlink:type="simple" xlink:show="embed" xlink:actuate="onLoad"/></draw:frame></text:p>
      <text:h text:style-name="Heading_20_4" text:outline-level="4"><text:bookmark-start text:name="__RefHeading___como_solicitar_seu_primeiro_acesso_4"/><text:bookmark-start text:name="como_solicitar_seu_primeiro_acesso"/>Como solicitar seu primeiro acesso?<text:bookmark-end text:name="__RefHeading___como_solicitar_seu_primeiro_acesso_4"/><text:bookmark-end text:name="como_solicitar_seu_primeiro_acesso"/></text:h>
      <text:p text:style-name="Text_20_body">Se você já é usuário do SIOP, já possuirá cadastro no Portal de Atendimento. Há uma sincronização de CPFs e senhas entre os dois sistemas. Logo, basta informar CPF e senha utilizados no SIOP para logar no Portal de Atendimento SIOP.</text:p>
      <text:p text:style-name="Text_20_body">A sincronização de senhas funcionará da seguinte forma: sempre que você alterar sua senha do SIOP, essa também será alterada no portal.</text:p>
      <text:p text:style-name="Text_20_body">Se você não for usuário do SIOP, entre em contato com a equipe da CGTEC na SOF.</text:p>
      <text:h text:style-name="Heading_20_2" text:outline-level="2"><text:bookmark-start text:name="__RefHeading___pedindo_suporte_no_portal_5"/><text:bookmark-start text:name="pedindo_suporte_no_portal"/>2. Pedindo Suporte no Portal<text:bookmark-end text:name="__RefHeading___pedindo_suporte_no_portal_5"/><text:bookmark-end text:name="pedindo_suporte_no_portal"/></text:h>
      <text:p text:style-name="Text_20_body">Depois de logar será mostrada a seguinte tela inicial:</text:p>
      <text:p text:style-name="Text_20_body"><draw:frame draw:style-name="media" draw:name="4" text:anchor-type="as-char" draw:z-index="4" svg:width="37.756041666667cm" style:rel-width="100%" svg:height="14.022916666667cm" style:rel-height="scale"><draw:image xlink:href="Pictures/f1d3619d68963f64d06027471df9f8c7.jpg" xlink:type="simple" xlink:show="embed" xlink:actuate="onLoad"/></draw:frame></text:p>
      <text:p text:style-name="Text_20_body">Na página inicial do portal de atendimento após efetuar o <text:span text:style-name="Emphasis">Login</text:span> estará disponível, <text:span text:style-name="Emphasis">cards</text:span> com os atendimentos disponíveis de acordo com a necessidade.</text:p>
      <text:p text:style-name="Text_20_body">No exemplo abaixo, <text:span text:style-name="underline">a seta número 1</text:span> indica um visualizador que exibe o número desde todos os chamados já abertos pelo requerente até os status dos atendimentos já solicitados. </text:p>
      <text:p text:style-name="Text_20_body"><draw:frame draw:style-name="media" draw:name="5" text:anchor-type="as-char" draw:z-index="5" svg:width="37.756041666667cm" style:rel-width="100%" svg:height="14.022916666667cm" style:rel-height="scale"><draw:image xlink:href="Pictures/cccb8c16a378c8fd1239b97a34f1ae53.jpg" xlink:type="simple" xlink:show="embed" xlink:actuate="onLoad"/></draw:frame></text:p>
      <text:p text:style-name="Text_20_body">Na aba <text:span text:style-name="Strong_20_Emphasis">“categorias”</text:span> indicado pela <text:span text:style-name="underline">seta número 2</text:span>, estão disponíveis opções com <text:span text:style-name="Emphasis">cards</text:span> de atendimentos específicos de acordo com a sua categoria sendo: <text:span text:style-name="Strong_20_Emphasis">Atendimentos específicos e Tratamento de incidentes.</text:span></text:p>
      <text:p text:style-name="Text_20_body">Ao clicar em uma das opções da Aba: <text:span text:style-name="Strong_20_Emphasis">“Categorias”</text:span> os <text:span text:style-name="Emphasis">cards</text:span> de atendimento mudam de acordo com a opção selecionada“ como indica a <text:span text:style-name="underline">seta número 3</text:span></text:p>
      <text:p text:style-name="Text_20_body">Ao clicar na opção <text:span text:style-name="Strong_20_Emphasis">“ver todos”</text:span> é mostrado na tela, todos os <text:span text:style-name="Emphasis">cards</text:span> de atendimento disponíveis. </text:p>
      <text:p text:style-name="Text_20_body">Clique em um dos <text:span text:style-name="Emphasis">cards</text:span> para iniciar seu pedido de suporte. </text:p>
      <text:h text:style-name="Heading_20_3" text:outline-level="3"><text:bookmark-start text:name="__RefHeading___abrindo_um_chamado_6"/><text:bookmark-start text:name="abrindo_um_chamado"/>2.1 Abrindo um chamado<text:bookmark-end text:name="__RefHeading___abrindo_um_chamado_6"/><text:bookmark-end text:name="abrindo_um_chamado"/></text:h>
      <text:p text:style-name="Text_20_body">Você pode abrir um chamado clicando em um dos <text:span text:style-name="Emphasis">cards</text:span> de atendimento disponíveis. </text:p>
      <text:p text:style-name="Text_20_body">No exemplo abaixo usando o <text:span text:style-name="Emphasis">card:</text:span> <text:span text:style-name="underline">” SIOP Emendas Parlamentares“</text:span> clicando no <text:span text:style-name="Emphasis">card</text:span> você será direcionado para a página de abertura do chamado correspondente ao card como no exemplo abaixo  
<draw:frame draw:style-name="media" draw:name="6" text:anchor-type="as-char" draw:z-index="6" svg:width="37.756041666667cm" style:rel-width="100%" svg:height="14.022916666667cm" style:rel-height="scale"><draw:image xlink:href="Pictures/686567415ae348ad45ef5708ab88777a.jpg" xlink:type="simple" xlink:show="embed" xlink:actuate="onLoad"/></draw:frame></text:p>
      <text:p text:style-name="Text_20_body">Ao clicar no botão indicado pela seta no exemplo abaixo, uma lista de assuntos relacionados ao Card selecionado anteriormente irá aparecer em sua tela. Selecione um assunto disponível na lista.</text:p>
      <text:p text:style-name="Text_20_body"><draw:frame draw:style-name="media" draw:name="7" text:anchor-type="as-char" draw:z-index="7" svg:width="37.756041666667cm" style:rel-width="100%" svg:height="16.959791666667cm" style:rel-height="scale"><draw:image xlink:href="Pictures/3072143c1724cf175b2c569b95b88929.jpg" xlink:type="simple" xlink:show="embed" xlink:actuate="onLoad"/></draw:frame></text:p>
      <text:p text:style-name="Text_20_body">Após o assunto selecionado uma caixa de preenchimento solicitará ao usuário dados essenciais, preencha-os de acordo com o que é solicitado como no exemplo abaixo:</text:p>
      <text:p text:style-name="Text_20_body"><draw:frame draw:style-name="media" draw:name="8" text:anchor-type="as-char" draw:z-index="8" svg:width="37.756041666667cm" style:rel-width="100%" svg:height="19.896666666667cm" style:rel-height="scale"><draw:image xlink:href="Pictures/31754307bb0c01d8d86d49048f361e91.jpg" xlink:type="simple" xlink:show="embed" xlink:actuate="onLoad"/></draw:frame></text:p>
      <text:p text:style-name="Text_20_body">Logo abaixo uma sessão de “Arquivos anexos” possibilita ao usuário o envio de arquivos em anexos. </text:p>
      <text:p text:style-name="Text_20_body">Clique no botão escolher arquivos e faça o upload dos seus anexos relacionados a sua solicitação. Após a escolha clique no botão enviar. </text:p>
      <text:p text:style-name="Text_20_body"><draw:frame draw:style-name="media" draw:name="9" text:anchor-type="as-char" draw:z-index="9" svg:width="37.756041666667cm" style:rel-width="100%" svg:height="19.923125cm" style:rel-height="scale"><draw:image xlink:href="Pictures/8eb5d071b668e0762d80fe3553e63d42.jpg" xlink:type="simple" xlink:show="embed" xlink:actuate="onLoad"/></draw:frame></text:p>
      <text:p text:style-name="Text_20_body">O atendimento de todos os cards são autoexplicativos e seguem o mesmo padrão de triagem de assunto, solicitação de dados essenciais e anexo de arquivos. Procure o assunto adequado a sua necessidade e siga as demais orientações na tela.</text:p>
      <text:h text:style-name="Heading_20_3" text:outline-level="3"><text:bookmark-start text:name="__RefHeading___adicionando_informacoes_aos_seus_chamados_no_portal_7"/><text:bookmark-start text:name="adicionando_informacoes_aos_seus_chamados_no_portal"/>2.2. Adicionando informações aos seus chamados no Portal<text:bookmark-end text:name="__RefHeading___adicionando_informacoes_aos_seus_chamados_no_portal_7"/><text:bookmark-end text:name="adicionando_informacoes_aos_seus_chamados_no_portal"/></text:h>
      <text:p text:style-name="Text_20_body">Você pode acrescentar uma informação depois do chamado aberto da seguinte forma: </text:p>
      <text:p text:style-name="Text_20_body">Clique em um chamado da lista em seguida você irá ser direcionado para a página do seu chamado. </text:p>
      <text:p text:style-name="Text_20_body"><draw:frame draw:style-name="media" draw:name="10" text:anchor-type="as-char" draw:z-index="10" svg:width="37.756041666667cm" style:rel-width="100%" svg:height="14.022916666667cm" style:rel-height="scale"><draw:image xlink:href="Pictures/972bc75c8476aa17f6240b9accd72c25.jpg" xlink:type="simple" xlink:show="embed" xlink:actuate="onLoad"/></draw:frame></text:p>
      <text:p text:style-name="Text_20_body">Na página do seu chamado aberto, similar a um chat clique no botão responder</text:p>
      <text:p text:style-name="Text_20_body"><draw:frame draw:style-name="media" draw:name="11" text:anchor-type="as-char" draw:z-index="11" svg:width="37.756041666667cm" style:rel-width="100%" svg:height="19.870208333333cm" style:rel-height="scale"><draw:image xlink:href="Pictures/8ba5917d651bf4ed68ea2bf2dfcf8a9d.jpg" xlink:type="simple" xlink:show="embed" xlink:actuate="onLoad"/></draw:frame></text:p>
      <text:p text:style-name="Text_20_body">abrirá uma janela com uma caixa de texto como mostra o exemplo abaixo onde você pode digitar um texto descritivo da sua solicitação.  </text:p>
      <text:p text:style-name="Text_20_body"><draw:frame draw:style-name="media" draw:name="12" text:anchor-type="as-char" draw:z-index="12" svg:width="37.756041666667cm" style:rel-width="100%" svg:height="19.84375cm" style:rel-height="scale"><draw:image xlink:href="Pictures/457c328817027680224a058f71601804.jpg" xlink:type="simple" xlink:show="embed" xlink:actuate="onLoad"/></draw:frame></text:p>
      <text:p text:style-name="Text_20_body">Ao clicar na caixa de texto um menu flutuante aparece na tela com opções para: formatação de texto, adicionar imagens, links e demais opções como mostrado no exemplo abaixo.</text:p>
      <text:p text:style-name="Text_20_body"><draw:frame draw:style-name="media" draw:name="13" text:anchor-type="as-char" draw:z-index="13" svg:width="24.28875cm" style:rel-width="100%" svg:height="9.445625cm" style:rel-height="scale"><draw:image xlink:href="Pictures/a755d98dad85626cbae2eefd8b903d12.jpg" xlink:type="simple" xlink:show="embed" xlink:actuate="onLoad"/></draw:frame></text:p>
      <text:p text:style-name="Text_20_body">Obs: É possível adicionar uma imagem junto ao texto dentro da caixa de digitação. Porém é possível adicionar outros tipos de arquivo como anexos clicando no botão escolher arquivos </text:p>
      <text:p text:style-name="Text_20_body">Após ter adicionado mais informações e anexos utilizando a caixa de texto clique no botão adicionar indicado pela seta vermelha do exemplo acima. Assim você adicionou novas informações e detalhes ao seu chamado. 
\</text:p>
      <text:h text:style-name="Heading_20_3" text:outline-level="3"><text:bookmark-start text:name="__RefHeading___respondendo_e_interagindo_aos_seus_chamados_8"/><text:bookmark-start text:name="respondendo_e_interagindo_aos_seus_chamados"/>1.3 - Respondendo e Interagindo aos seus chamados<text:bookmark-end text:name="__RefHeading___respondendo_e_interagindo_aos_seus_chamados_8"/><text:bookmark-end text:name="respondendo_e_interagindo_aos_seus_chamados"/></text:h>
      <text:p text:style-name="Text_20_body">Clicando em um dos chamados da lista você será direcionado para a página do seu chamado. O seu chamado é a caixa de texto verde indicado pela seta número 1 na imagem abaixo: </text:p>
      <text:p text:style-name="Text_20_body"><draw:frame draw:style-name="media" draw:name="14" text:anchor-type="as-char" draw:z-index="14" svg:width="25.611666666667cm" style:rel-width="100%" svg:height="17.039166666667cm" style:rel-height="scale"><draw:image xlink:href="Pictures/86d5e70a026b369a8321f4df28fac08d.jpg" xlink:type="simple" xlink:show="embed" xlink:actuate="onLoad"/></draw:frame></text:p>
      <text:p text:style-name="Text_20_body">As interações com o seu chamado quando atendido aparecem em sequência como resposta ao seu chamado como indicado na imagem abaixo indicado pela seta número 2 </text:p>
      <text:p text:style-name="Text_20_body">O usuário ainda pode interagir com as respostas clicando no botão responder e incluir anexos. Siga as orientações na tela. </text:p>
      <text:h text:style-name="Heading_20_2" text:outline-level="2"><text:bookmark-start text:name="__RefHeading___acompanhando_seus_chamados_no_portal_9"/><text:bookmark-start text:name="acompanhando_seus_chamados_no_portal"/>3.Acompanhando seus chamados no Portal<text:bookmark-end text:name="__RefHeading___acompanhando_seus_chamados_no_portal_9"/><text:bookmark-end text:name="acompanhando_seus_chamados_no_portal"/></text:h>
      <text:p text:style-name="Text_20_body">A opção meus chamados traz uma lista dos chamados que você abriu, (caso existam ao usar os cards de atendimento) e o estado de cada um deles. Ao clicar em “meus chamados como na tela abaixo: </text:p>
      <text:p text:style-name="Text_20_body"><draw:frame draw:style-name="media" draw:name="15" text:anchor-type="as-char" draw:z-index="15" svg:width="37.756041666667cm" style:rel-width="100%" svg:height="12.408958333333cm" style:rel-height="scale"><draw:image xlink:href="Pictures/f17f9c5bb773739d0b19b69c90b9dce2.jpg" xlink:type="simple" xlink:show="embed" xlink:actuate="onLoad"/></draw:frame></text:p>
      <text:p text:style-name="Text_20_body">O visualizador localizado na parte superior indicado pela seta número 1 do exemplo acima mostra informações como: O total de chamados já abertos pelo usuário e os status deles em sua totalidade. Ao clicar em um deles você restringe a visualização para cada tipo sendo: </text:p>
      <text:p text:style-name="Text_20_body">1 - Todos - Todos os chamados abertos pelo usuário </text:p>
      <text:p text:style-name="Text_20_body">2 - Novo - número de chamados abertos, mas que ainda não estão em atendimento  </text:p>
      <text:p text:style-name="Text_20_body">3 - Atribuídos - número de chamados abertos e que já estão em atendimento sendo atribuídos a outros colaboradores </text:p>
      <text:p text:style-name="Text_20_body">4 - Aguardando - número de chamados que estão à espera de alguma ação ou informação (pode ser da equipe de atendimento ou do usuário, usuário). Fique atento a este STATUS e Acompanhe com atenção os chamados neste status porque o técnico pode precisar de outras informações para solucionar o chamado.  </text:p>
      <text:p text:style-name="Text_20_body">5 - Validar - número de chamados com solução proposta colocada pela equipe de atendimento - requerente deve concordar com a solução para fechamento do chamado. Caso não seja feito, o chamado fechará automaticamente depois de alguns dias.  </text:p>
      <text:p text:style-name="Text_20_body">6 - Resolvido - chamado concluído, porém pode ainda ser reaberto.  </text:p>
      <text:p text:style-name="Text_20_body">7 - Fechado - número de chamados já concluídos.  </text:p>
      <text:h text:style-name="Heading_20_3" text:outline-level="3"><text:bookmark-start text:name="__RefHeading___como_fechar_os_seus_chamados_10"/><text:bookmark-start text:name="como_fechar_os_seus_chamados"/>3.1 - Como fechar os seus chamados<text:bookmark-end text:name="__RefHeading___como_fechar_os_seus_chamados_10"/><text:bookmark-end text:name="como_fechar_os_seus_chamados"/></text:h>
      <text:p text:style-name="Text_20_body">Uma vez que o chamado tenha sido atendido o usuário receberá uma solução proposta para a requisição, ela aparece no CHAT em azul com uma barra laranja na lateral como indicado na imagem abaixo. A barra laranja indica que a solução está com aprovação pendente a ser analisada pelo usuário. </text:p>
      <text:p text:style-name="Text_20_body"><draw:frame draw:style-name="media" draw:name="16" text:anchor-type="as-char" draw:z-index="16" svg:width="25.638125cm" style:rel-width="100%" svg:height="12.435416666667cm" style:rel-height="scale"><draw:image xlink:href="Pictures/747645fca6fb41d3b6fdcf5dd09b10de.jpg" xlink:type="simple" xlink:show="embed" xlink:actuate="onLoad"/></draw:frame></text:p>
      <text:p text:style-name="Text_20_body">Você pode concordar com a solução escolhendo aprovar clicando no botão aprovar como no exemplo abaixo: </text:p>
      <text:p text:style-name="Text_20_body"><draw:frame draw:style-name="media" draw:name="17" text:anchor-type="as-char" draw:z-index="17" svg:width="25.479375cm" style:rel-width="100%" svg:height="13.0175cm" style:rel-height="scale"><draw:image xlink:href="Pictures/988b8b13afcdeea5920144f691a7ff05.jpg" xlink:type="simple" xlink:show="embed" xlink:actuate="onLoad"/></draw:frame></text:p>
      <text:p text:style-name="Text_20_body">Quando aprovado a solução proposta ficará com uma barra verde indicando que o chamado foi solucionado como no seguinte exemplo:</text:p>
      <text:p text:style-name="Text_20_body"><draw:frame draw:style-name="media" draw:name="18" text:anchor-type="as-char" draw:z-index="18" svg:width="27.46375cm" style:rel-width="100%" svg:height="7.77875cm" style:rel-height="scale"><draw:image xlink:href="Pictures/edeeee23fa73d7c20e4de54e2f06e67d.jpg" xlink:type="simple" xlink:show="embed" xlink:actuate="onLoad"/></draw:frame></text:p>
      <text:p text:style-name="Text_20_body">É possível também adicionar comentários utilizando a caixa de texto (opcional) como indica o marcador vermelho no exemplo acima além de posibilitar também o envio de anexos.  </text:p>
      <text:p text:style-name="Text_20_body">Caso o usuário não concorde com a solução proposta, você pode recusar a solução clicando no botão “recusar”, mas deve obrigatoriamente preencher o campo de comentário explicando os motivos. Assim o chamado será reaberto e ele volta novamente ao status “processando”</text:p>
      <text:p text:style-name="Text_20_body"><text:span text:style-name="Strong_20_Emphasis">Obs:</text:span> Os chamados têm um prazo para feedback e interação do usuário de um prazo máximo de 10 dias. No decorrer desse tempo caso não haja nenhuma interação o chamado será automaticamente encerrado e dado como solucionado.</text:p>
      <text:h text:style-name="Heading_20_3" text:outline-level="3"><text:bookmark-start text:name="__RefHeading___respondendo_a_pesquisa_de_satisfacao_11"/><text:bookmark-start text:name="respondendo_a_pesquisa_de_satisfacao"/>3.2 - Respondendo a pesquisa de satisfação<text:bookmark-end text:name="__RefHeading___respondendo_a_pesquisa_de_satisfacao_11"/><text:bookmark-end text:name="respondendo_a_pesquisa_de_satisfacao"/></text:h>
      <text:p text:style-name="Text_20_body">Ao concordar com uma solução, será apresentado a tela pesquisa de satisfação. É uma ótima oportunidade de nos dar um retorno sobre o atendimento que você teve.</text:p>
      <text:p text:style-name="Text_20_body">Ela é rapidamente preenchida indicando uma nota (estrelas) de 1 a 5 e, opcionalmente usando o campo de comentários para enriquecer a sua resposta. Agradecemos por isso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tendimento:uso_portal</dc:title>
  </office:meta>
</office:document-meta>
</file>