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4598fa95c1fe43b37fc92684f02075a.png"/>
  <manifest:file-entry manifest:media-type="image/png" manifest:full-path="Pictures/c9102ae2c6c02fb49845b8907b0bfc6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est:atualizacao_da_receita"/><text:bookmark-start text:name="__RefHeading___atualizacao_da_receita_1"/><text:bookmark-start text:name="atualizacao_da_receita"/>Atualização da Receita<text:bookmark-end text:name="__RefHeading___atualizacao_da_receita_1"/><text:bookmark-end text:name="atualizacao_da_receita"/></text:h>
      <text:p text:style-name="Text_20_body">A atualização da receita é a funcionalidade que permite registrar o acompanhamento mensal das receitas por natureza para cada Unidade Orçamentária - UO. As empresas devem inserir os dados relativos ao acompanhamento do OI até o dia 20 do mês subsequente ao de referência, conforme Portaria SEST/MGI nº 4.962, de 24 de junho de 2025. O lançamento menor do que o acumulado nos campos anteriores resulta em mensagem erro.</text:p>
      <text:p text:style-name="Text_20_body"><draw:frame draw:style-name="mediacenter" draw:name="0" text:anchor-type="paragraph" draw:z-index="0" svg:width="15.875cm" svg:height="5.4036596119929cm"><draw:image xlink:href="Pictures/44598fa95c1fe43b37fc92684f02075a.png" xlink:type="simple" xlink:show="embed" xlink:actuate="onLoad"/></draw:frame></text:p>
      <text:p text:style-name="Text_20_body"><draw:frame draw:style-name="mediacenter" draw:name="1" text:anchor-type="paragraph" draw:z-index="1" svg:width="15.875cm" svg:height="12.011243386243cm"><draw:image xlink:href="Pictures/c9102ae2c6c02fb49845b8907b0bfc60.png" xlink:type="simple" xlink:show="embed" xlink:actuate="onLoad"/></draw:frame></text:p>
      <text:p text:style-name="Text_20_body">Além dos dados da UO, aparecem as linhas da Dotação Atual por natureza de despesa e a Diferença que se refere o cálculo entre o último mês lançado (corresponde ao acumulado do ano) e a dotação atual.</text:p>
      <text:p text:style-name="Text_20_body">Há ainda um campo para registro de observações, no que coub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dest:atualizacao_da_receita</dc:title>
  </office:meta>
</office:document-meta>
</file>