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b1d9892678a21cf0b738d672d97507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ad-siop:i-introducao"/><text:bookmark-start text:name="__RefHeading___introducao_ao_siop_1"/><text:bookmark-start text:name="introducao_ao_siop"/>Introdução ao SIOP<text:bookmark-end text:name="__RefHeading___introducao_ao_siop_1"/><text:bookmark-end text:name="introducao_ao_siop"/></text:h>
      <text:p text:style-name="Text_20_body">O Sistema Integrado de Planejamento e Orçamento – SIOP – é o sistema informatizado que suporta os processos de Planejamento e Orçamento do Governo Federal. É o resultado da iniciativa de integração dos sistemas e processos a partir da necessidade de :</text:p>
      <text:list text:style-name="List_20_1" text:continue-numbering="false">
        <text:list-item>
          <text:p text:style-name="List_20_1_Content_First"> Otimizar procedimentos;</text:p>
        </text:list-item>
        <text:list-item>
          <text:p text:style-name="List_20_1_Content"> Reduzir custos;</text:p>
        </text:list-item>
        <text:list-item>
          <text:p text:style-name="List_20_1_Content_Last"> Integrar e oferecer informações para o gestor público e para os cidadãos.</text:p>
        </text:list-item>
      </text:list>
      <text:p text:style-name="Text_20_body">O SIOP é o primeiro sistema estruturante do Governo totalmente desenvolvido utilizando software livre. Seus objetivos eram garantir, nas atividades de Planejamento e Orçamento:</text:p>
      <text:list text:style-name="List_20_1" text:continue-numbering="false">
        <text:list-item>
          <text:p text:style-name="List_20_1_Content_First"> Confiabilidade nos dados;</text:p>
        </text:list-item>
        <text:list-item>
          <text:p text:style-name="List_20_1_Content"> Simplicidade na utilização;</text:p>
        </text:list-item>
        <text:list-item>
          <text:p text:style-name="List_20_1_Content"> Integração e transparência;</text:p>
        </text:list-item>
        <text:list-item>
          <text:p text:style-name="List_20_1_Content_Last"> Visões diferenciadas da informação para níveis estratégicos e tático/operacional.</text:p>
        </text:list-item>
      </text:list>
      <text:p text:style-name="Text_20_body">Vamos começar entendendo seu histórico, as razões para o desenvolvimento deste sistema e suas características. Em seguida veremos quais conceitos preliminares temos que saber para entender seus vários módulos.</text:p>
      <text:h text:style-name="Heading_20_2" text:outline-level="2"><text:bookmark-start text:name="__RefHeading___historico_2"/><text:bookmark-start text:name="historico"/>1. Histórico<text:bookmark-end text:name="__RefHeading___historico_2"/><text:bookmark-end text:name="historico"/></text:h>
      <text:p text:style-name="Text_20_body">O SIOP começou a ser desenvolvido em 2009 por iniciativa da SOF (Secretaria de Orçamento Federal do Ministério do Planejamento, Orçamento e Gestão) em substituição ao antigo sistema usado para o Orçamento Federal, SIDOR.</text:p>
      <text:p text:style-name="Text_20_body">A primeira menção oficial ao SIOP foi o <text:a xlink:type="simple" xlink:href="https://www.orcamentofederal.gov.br/informacoes-orcamentarias/manual-tecnico/MTO_2010.pdf/at_download/file" text:style-name="Internet_20_link" text:visited-style-name="Visited_20_Internet_20_Link">MTO de 2010</text:a>. Depois desta data o SIOP é regularmente citado nas LOA's e LDOs como o sistema institucional de suporte ao orçamento federal.</text:p>
      <text:p text:style-name="Text_20_body">A figura abaixo mostra o conjunto de sistemas estruturantes e de apoio da Administração Pública Federal envolvidos nos processos de Planejamento, Orçamento e Execução:</text:p>
      <text:p text:style-name="Text_20_body"><draw:frame draw:style-name="mediacenter" draw:name="fig-familias_de_sistemas.jpg Legend" text:anchor-type="paragraph" draw:z-index="0" svg:width="20.134791666667cm" style:rel-width="100%"><draw:text-box><text:p text:style-name="legendcenter"><draw:frame draw:style-name="mediacenter" draw:name="fig-familias_de_sistemas.jpg" text:anchor-type="paragraph" draw:z-index="0" svg:width="20.134791666667cm" style:rel-width="100%" svg:height="12.3825cm" style:rel-height="scale"><draw:image xlink:href="Pictures/5b1d9892678a21cf0b738d672d975076.jpg" xlink:type="simple" xlink:show="embed" xlink:actuate="onLoad"/></draw:frame>fig-familias_de_sistemas.jpg</text:p></draw:text-box></draw:frame></text:p>
      <text:p text:style-name="Text_20_body">Note que o SIOP vem a corresponder às funções mostradas do SIDOR e SIGPLAN.</text:p>
      <text:p text:style-name="Text_20_body">O SIDOR estava chegando ao final de sua vida útil em função das tecnologias usadas no seu desenvolvimento. Desta forma o novo SIOP tinha como prerrogativa usar tecnologias mais novas e que facilitassem o desenvolvimento e manutenção do mesmo. Hoje todos os módulos do SIDOR (e suas funcionalidades) já foram migradas para o SIOP.</text:p>
      <text:p text:style-name="Text_20_body">Outro sistema cujas funcionalidade estão sendo substituídas pelo SIOP é o SIGPLAN (Sistema de Planejamento).</text:p>
      <text:p text:style-name="Text_20_body">Por meio de acesso à internet, os usuários dos diversos Órgãos Setoriais, Unidades Orçamentárias e Agentes Técnicos integrantes do sistema, bem como outros sistemas automatizados, registram suas operações e efetuam consultas on-line. De modo geral, o SIOP atende os servidores da Administração Pública que exercem atividades nas áreas de planejamento, orçamento, compras, finanças, convênios e controle, além de cidadãos interessados nos temas de orçamento público e políticas públicas.</text:p>
      <text:p text:style-name="Text_20_body">Cabe acrescentar também que o PPA 2011-2015 já foi feito pelo SIOP.</text:p>
      <text:h text:style-name="Heading_20_2" text:outline-level="2"><text:bookmark-start text:name="__RefHeading___fundamento_legal_3"/><text:bookmark-start text:name="fundamento_legal"/>2. Fundamento Legal<text:bookmark-end text:name="__RefHeading___fundamento_legal_3"/><text:bookmark-end text:name="fundamento_legal"/></text:h>
      <text:p text:style-name="Text_20_body">O embasamento legal para o SIOP se fundamenta na Constituição Federal de 1988 e outras normas. Para saber mais detalhes acesse o <text:a xlink:type="simple" xlink:href="https://intrasof.sof.intra/siopdoc/doku.php/apendice-fundamento-legal-siop" text:style-name="Internet_20_link" text:visited-style-name="Visited_20_Internet_20_Link">Apêndice: Fundamento Legal do SIOP</text:a>.</text:p>
      <text:h text:style-name="Heading_20_2" text:outline-level="2"><text:bookmark-start text:name="__RefHeading___o_que_o_siop_faz_4"/><text:bookmark-start text:name="o_que_o_siop_faz"/>3. O que o SIOP faz?<text:bookmark-end text:name="__RefHeading___o_que_o_siop_faz_4"/><text:bookmark-end text:name="o_que_o_siop_faz"/></text:h>
      <text:p text:style-name="Text_20_body">Uma vez visto o fundamento legal para a criação do SIOP e como ele foi concebido, devemos entender o que ele realmente faz como Sistema Estruturante do Governo. Esta visão ajudará a entender melhor as várias funcionalidades desenvolvidas nos módulos do sistema.</text:p>
      <text:p text:style-name="Text_20_body">Vimos que o SIOP é um sistema composto por módulos, desenvolvido e implantado pela Secretaria de Orçamento Federal – SOF/MP, em parceria com outras Secretarias do Ministério da Economia (antes Planejamento, Desenvolvimento e gestão). </text:p>
      <text:p text:style-name="Text_20_body">De forma genérica, os seguintes macroprocessos envolvidos no planejamento e orçamento da União são tratados no SIOP:</text:p>
      <text:list text:style-name="List_20_1" text:continue-numbering="false">
        <text:list-item>
          <text:p text:style-name="List_20_1_Content_First"> <text:span text:style-name="Strong_20_Emphasis">Elaboração e revisão do Projeto de Lei do Plano Plurianual – PLPPA</text:span></text:p>
        </text:list-item>
        <text:list-item>
          <text:p text:style-name="List_20_1_Content"> <text:span text:style-name="Strong_20_Emphasis">Elaboração do Projeto de Lei de Diretrizes Orçamentárias – PLDO</text:span></text:p>
        </text:list-item>
        <text:list-item>
          <text:p text:style-name="List_20_1_Content"> <text:span text:style-name="Strong_20_Emphasis">Elaboração do Projeto de Lei Orçamentária Anual – PLOA</text:span></text:p>
        </text:list-item>
        <text:list-item>
          <text:p text:style-name="List_20_1_Content"> <text:span text:style-name="Strong_20_Emphasis">Operacionalização das Alterações Orçamentárias (Créditos)</text:span></text:p>
        </text:list-item>
        <text:list-item>
          <text:p text:style-name="List_20_1_Content"> <text:span text:style-name="Strong_20_Emphasis">Tratamento de Emendas Parlamentares ao Orçamento (Orçamento Impositivo)</text:span></text:p>
        </text:list-item>
        <text:list-item>
          <text:p text:style-name="List_20_1_Content"> <text:span text:style-name="Strong_20_Emphasis">Receitas</text:span></text:p>
        </text:list-item>
        <text:list-item>
          <text:p text:style-name="List_20_1_Content"> <text:span text:style-name="Strong_20_Emphasis">Acompanhamento das Estatais</text:span></text:p>
        </text:list-item>
        <text:list-item>
          <text:p text:style-name="List_20_1_Content"> <text:span text:style-name="Strong_20_Emphasis">Acompanhamento Físico das Ações Orçamentárias</text:span></text:p>
        </text:list-item>
        <text:list-item>
          <text:p text:style-name="List_20_1_Content"> <text:span text:style-name="Strong_20_Emphasis">Monitoramento do PPA</text:span></text:p>
        </text:list-item>
        <text:list-item>
          <text:p text:style-name="List_20_1_Content_Last"> <text:span text:style-name="Strong_20_Emphasis">Outras funcionalidades específicas</text:span></text:p>
        </text:list-item>
      </text:list>
      <text:p text:style-name="Text_20_body">Estas funcionalidades estão organizadas nos vários módulos do SIOP. É a parte do SIOP usada no dia a dia para realizar as operações comuns dentro dos processos envolvidos no Ciclo Orçamentário e de Planejamento do Governo Federal.</text:p>
      <text:h text:style-name="Heading_20_2" text:outline-level="2"><text:bookmark-start text:name="__RefHeading___as_ferramentas_de_consulta_siop_5"/><text:bookmark-start text:name="as_ferramentas_de_consulta_siop"/>4. As Ferramentas de Consulta SIOP<text:bookmark-end text:name="__RefHeading___as_ferramentas_de_consulta_siop_5"/><text:bookmark-end text:name="as_ferramentas_de_consulta_siop"/></text:h>
      <text:p text:style-name="Text_20_body">Tem como objetivo fornecer amplo acesso a todos os cidadãos que tenham interesse em acompanhar as informações sobre a Lei Orçamentária Anual – LOA e sua execução, utilizando a base de dados do SIOP porém com uma interface de fácil uso. Qualquer cidadão com acesso à internet pode consultar as informações atualizadas sobre o orçamento federal, sem necessidade de autenticação, autorização ou mesmo um cadastro prévio.</text:p>
      <text:p text:style-name="Text_20_body">Mais detalhes sobre como usar o SIOP-Acesso Público, acesse sua <text:a xlink:type="simple" xlink:href="https://intrasof.sof.intra/siopdoc/doku.php/acesso_publico:novo_acesso_publico" text:style-name="Internet_20_link" text:visited-style-name="Visited_20_Internet_20_Link">documentação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ead-siop:i-introducao</dc:title>
  </office:meta>
</office:document-meta>
</file>