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823d4f0425e0074d13d5370279c3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copia_de_emendas"/><text:bookmark-start text:name="__RefHeading___copia_de_emendas_1"/><text:bookmark-start text:name="copia_de_emendas"/>Cópia de Emendas<text:bookmark-end text:name="__RefHeading___copia_de_emendas_1"/><text:bookmark-end text:name="copia_de_emendas"/></text:h>
      <text:h text:style-name="Heading_20_2" text:outline-level="2"><text:bookmark-start text:name="__RefHeading___funcionalidade_2"/><text:bookmark-start text:name="funcionalidade"/>1. Funcionalidade<text:bookmark-end text:name="__RefHeading___funcionalidade_2"/><text:bookmark-end text:name="funcionalidade"/></text:h>
      <text:p text:style-name="Text_20_body">A cópia de emendas é realizada na tela de emendas.</text:p>
      <text:p text:style-name="Text_20_body">Nessa funcionalidade é possível inserir uma nova emenda por meio de cópia de emenda já existente. A cópia pode ser utilizada quando outro usuário propôs uma emenda e se queira propor emenda semelhante, mas com alguma alteração no texto da emenda ou em sua justificativa. É o caso, por exemplo, quando o <text:span text:style-name="Strong_20_Emphasis">Gestor PLDO</text:span> aprova <text:span text:style-name="underline">parcialmente</text:span> uma emenda.</text:p>
      <text:p text:style-name="Text_20_body">É importante frisar que o SIOP não permite que um usuário altere emendas propostas por outro usuário, mesmo que ambos estejam vinculados ao mesmo órgão. A edição de uma emenda pode ser realizada apenas pelo próprio usuário que a propôs.</text:p>
      <text:h text:style-name="Heading_20_2" text:outline-level="2"><text:bookmark-start text:name="__RefHeading___do_acesso_a_funcionalidade_3"/><text:bookmark-start text:name="do_acesso_a_funcionalidade"/>2. Do acesso à funcionalidade<text:bookmark-end text:name="__RefHeading___do_acesso_a_funcionalidade_3"/><text:bookmark-end text:name="do_acesso_a_funcionalidade"/></text:h>
      <text:p text:style-name="Text_20_body">O acesso se dá pelo menu: </text:p>
      <text:p text:style-name="Preformatted_20_Text">LDO &gt;&gt; Projeto de Lei &gt;&gt; Emendas</text:p>
      <text:h text:style-name="Heading_20_2" text:outline-level="2"><text:bookmark-start text:name="__RefHeading___copia_de_emenda_4"/><text:bookmark-start text:name="copia_de_emenda"/>3. Cópia de emenda<text:bookmark-end text:name="__RefHeading___copia_de_emenda_4"/><text:bookmark-end text:name="copia_de_emenda"/></text:h>
      <text:p text:style-name="Text_20_body">Após realizar uma <text:a xlink:type="simple" xlink:href="https://intrasof.sof.intra/siopdoc/doku.php/pldo:proposicao_de_emendas#pesquisa_de_emendas" text:style-name="Internet_20_link" text:visited-style-name="Visited_20_Internet_20_Link">pesquisa na tela de emendas</text:a>, no menu da emenda (seta azul à direita da emenda), selecione <text:span text:style-name="Strong_20_Emphasis">Copiar</text:span>. A nova emenda será criada nos mesmos moldes que a anterior. Faça a alteração que desejar e clique em <text:span text:style-name="Strong_20_Emphasis">Salvar</text:span>.</text:p>
      <text:p text:style-name="Text_20_body"><draw:frame draw:style-name="mediacenter" draw:name="0" text:anchor-type="paragraph" draw:z-index="0" svg:width="18.520833333333cm" style:rel-width="100%" svg:height="11.997300944669cm" style:rel-height="scale"><draw:image xlink:href="Pictures/a1823d4f0425e0074d13d5370279c311.png" xlink:type="simple" xlink:show="embed" xlink:actuate="onLoad"/></draw:frame></text:p>
      <text:p text:style-name="Text_20_body">É importante ressaltar que, ao utilizar essa funcionalidade, o autor da nova emenda será o usuário que realizou a cópi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copia_de_emendas</dc:title>
  </office:meta>
</office:document-meta>
</file>