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0a39e82ac6715236010ccbb23e7451.png"/>
  <manifest:file-entry manifest:media-type="image/png" manifest:full-path="Pictures/8bc2e36a725bc1ba117898242d6c87a4.png"/>
  <manifest:file-entry manifest:media-type="image/png" manifest:full-path="Pictures/51a0ed0d5fe6eebd78c489ac7c654c18.png"/>
  <manifest:file-entry manifest:media-type="image/png" manifest:full-path="Pictures/018e8111cc4155b091ab28d1614147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oa:consulta_edicao_siorg"/><text:bookmark-start text:name="__RefHeading___cadastro_de_orgaos_siorg_no_siop_1"/><text:bookmark-start text:name="cadastro_de_orgaos_siorg_no_siop"/>Cadastro de Órgãos SIORG no SIOP<text:bookmark-end text:name="__RefHeading___cadastro_de_orgaos_siorg_no_siop_1"/><text:bookmark-end text:name="cadastro_de_orgaos_siorg_no_siop"/></text:h>
      <text:p text:style-name="Text_20_body"><text:span text:style-name="Emphasis">Este documento mostra como acessar a consulta e a edição do cadastro das informações do <text:a xlink:type="simple" xlink:href="https://siorg.planejamento.gov.br" text:style-name="Internet_20_link" text:visited-style-name="Visited_20_Internet_20_Link">SIORG</text:a> no SIOP como auxílio ao preenchimento de informações qualitativas.</text:span></text:p>
      <text:h text:style-name="Heading_20_2" text:outline-level="2"><text:bookmark-start text:name="__RefHeading___introducao_2"/><text:bookmark-start text:name="introducao"/>Introdução<text:bookmark-end text:name="__RefHeading___introducao_2"/><text:bookmark-end text:name="introducao"/></text:h>
      <text:p text:style-name="Text_20_body">As informações da estrutura administrativa federal que estão no <text:a xlink:type="simple" xlink:href="https://siorg.planejamento.gov.br/siorg-cidadao-webapp/apresentacao.jsf" text:style-name="Internet_20_link" text:visited-style-name="Visited_20_Internet_20_Link">SIORG</text:a> são usadas em alguns módulos do SIOP, especialmente no cadastro das ações. Isto gerou uma necessidade de se criar um cadastro dentro do SIOP com as informações de órgãos do SIORG. É deste cadastro que se trata este manual.</text:p>
      <text:h text:style-name="Heading_20_2" text:outline-level="2"><text:bookmark-start text:name="__RefHeading___acesso_as_funcionalidades_no_siop_3"/><text:bookmark-start text:name="acesso_as_funcionalidades_no_siop"/>1. Acesso às Funcionalidades no SIOP<text:bookmark-end text:name="__RefHeading___acesso_as_funcionalidades_no_siop_3"/><text:bookmark-end text:name="acesso_as_funcionalidades_no_siop"/></text:h>
      <text:p text:style-name="Text_20_body">O acesso ao cadastro está aberto para os seguintes perfis no SIOP:</text:p>
      <text:list text:style-name="List_20_1" text:continue-numbering="false">
        <text:list-item>
          <text:p text:style-name="List_20_1_Content_First"> <text:span text:style-name="Emphasis">UO</text:span></text:p>
        </text:list-item>
        <text:list-item>
          <text:p text:style-name="List_20_1_Content"> <text:span text:style-name="Emphasis">OS</text:span></text:p>
        </text:list-item>
        <text:list-item>
          <text:p text:style-name="List_20_1_Content"> <text:span text:style-name="Emphasis">SOF</text:span></text:p>
        </text:list-item>
        <text:list-item>
          <text:p text:style-name="List_20_1_Content_Last"> <text:span text:style-name="Emphasis">CQ-SOF</text:span></text:p>
        </text:list-item>
      </text:list>
      <text:p text:style-name="Text_20_body">Os setoriais (<text:span text:style-name="Emphasis">OS</text:span> e <text:span text:style-name="Emphasis">UO</text:span>) e o perfil <text:span text:style-name="Emphasis">SOF</text:span> tem acesso apenas de consulta. O perfil <text:span text:style-name="Emphasis">CQ-SOF</text:span> tem acesso à edição do cadastro na SOF.</text:p>
      <text:p text:style-name="Text_20_body">Para acessar entre no SIOP escolhendo um dos perfis acima é clique em:</text:p>
      <text:p text:style-name="Preformatted_20_Text">Gestão do Sistema &gt;&gt; Tabelas de Apoio &gt;&gt; Órgão Siorg</text:p>
      <text:h text:style-name="Heading_20_2" text:outline-level="2"><text:bookmark-start text:name="__RefHeading___consulta_ao_cadastro_de_orgao_do_siorg_no_siop_4"/><text:bookmark-start text:name="consulta_ao_cadastro_de_orgao_do_siorg_no_siop"/>2. Consulta ao Cadastro de Órgão do SIORG no SIOP<text:bookmark-end text:name="__RefHeading___consulta_ao_cadastro_de_orgao_do_siorg_no_siop_4"/><text:bookmark-end text:name="consulta_ao_cadastro_de_orgao_do_siorg_no_siop"/></text:h>
      <text:p text:style-name="Text_20_body">Será apresentada a tela abaixo onde o lado esquerdo tem a árvore administrativa tal como ela está no SIORG. Do lado direito estão os cadastros em lista de forma a permitir pesquisa neles. No topo das colunas Exercício, Código, Descrição e Ativo estão espaços onde o usuário pode entrar com argumentos de pesquisa. Basta dar um ENTER e a lista trará somente os resultados.</text:p>
      <text:p text:style-name="Text_20_body"><draw:frame draw:style-name="mediacenter" draw:name="0" text:anchor-type="paragraph" draw:z-index="0" svg:width="26.537708333333cm" style:rel-width="100%" svg:height="13.996458333333cm" style:rel-height="scale"><draw:image xlink:href="Pictures/890a39e82ac6715236010ccbb23e7451.png" xlink:type="simple" xlink:show="embed" xlink:actuate="onLoad"/></draw:frame></text:p>
      <text:p text:style-name="Text_20_body">Já na árvore ao se clicar em um ponto, serão mostradas as informações dele.</text:p>
      <text:p text:style-name="Text_20_body"><draw:frame draw:style-name="mediacenter" draw:name="1" text:anchor-type="paragraph" draw:z-index="1" svg:width="26.299583333333cm" style:rel-width="100%" svg:height="14.578541666667cm" style:rel-height="scale"><draw:image xlink:href="Pictures/8bc2e36a725bc1ba117898242d6c87a4.png" xlink:type="simple" xlink:show="embed" xlink:actuate="onLoad"/></draw:frame></text:p>
      <text:h text:style-name="Heading_20_3" text:outline-level="3"><text:bookmark-start text:name="__RefHeading___atualizacoes_das_informacoes_de_orgaos_siorg_no_siop_5"/><text:bookmark-start text:name="atualizacoes_das_informacoes_de_orgaos_siorg_no_siop"/>2.1 Atualizações das Informações de Órgãos SIORG no SIOP<text:bookmark-end text:name="__RefHeading___atualizacoes_das_informacoes_de_orgaos_siorg_no_siop_5"/><text:bookmark-end text:name="atualizacoes_das_informacoes_de_orgaos_siorg_no_siop"/></text:h>
      <text:p text:style-name="Text_20_body">A carga inicial dessa tabela se dá por exercício e é feita sob demanda à CGTEC na SOF, pois a atualização se dá via script.</text:p>
      <text:p text:style-name="Text_20_body">Na tela de consulta a árvore mostra exatamente o que está no SIORG hoje. A pesquisa na lista pode ainda revelar registros inativos e outros casos que não estão representados na árvore. Note que o SIORG traz basicamente informações do Poder Executivo com possíveis, mas não completas, informações dos demais poderes.</text:p>
      <text:p text:style-name="Text_20_body">A tabela do SIORG no SIOP está configurada para ser atualizada periodicamente via Web-Service do SIORG. Isso pode vir a ser alterado pela administração do SIOP.</text:p>
      <text:p text:style-name="Text_20_body">&lt;WRAP important&gt;
No entanto, deve ficar claro para o usuário (mesmo que seja de Web-Service) que não é feita atualização da vinculação de órgãos em anos anteriores. Isto somente é feito para o exercício corrente e para o ano seguinte por conta do PLOA.
&lt;/WRAP&gt;</text:p>
      <text:h text:style-name="Heading_20_2" text:outline-level="2"><text:bookmark-start text:name="__RefHeading___edicao_ao_cadastro_de_orgao_do_siorg_no_siop_6"/><text:bookmark-start text:name="edicao_ao_cadastro_de_orgao_do_siorg_no_siop"/>3. Edição ao Cadastro de Órgão do SIORG no SIOP<text:bookmark-end text:name="__RefHeading___edicao_ao_cadastro_de_orgao_do_siorg_no_siop_6"/><text:bookmark-end text:name="edicao_ao_cadastro_de_orgao_do_siorg_no_siop"/></text:h>
      <text:p text:style-name="Text_20_body">Com os perfis indicados é possível se editar o cadastro SIORG no SIOP. A tela abaixo mostra as opções de se criar uma nova entrada (<text:span text:style-name="Emphasis">Adicionar Órgão Siorg</text:span>) e de se excluir (<text:span text:style-name="Emphasis">Excluir</text:span>) uma existente:</text:p>
      <text:p text:style-name="Text_20_body"><draw:frame draw:style-name="mediacenter" draw:name="2" text:anchor-type="paragraph" draw:z-index="2" svg:width="26.405416666667cm" style:rel-width="100%" svg:height="15.319375cm" style:rel-height="scale"><draw:image xlink:href="Pictures/51a0ed0d5fe6eebd78c489ac7c654c18.png" xlink:type="simple" xlink:show="embed" xlink:actuate="onLoad"/></draw:frame></text:p>
      <text:p text:style-name="Text_20_body">Caso de queira alterar um registro basta se clicar no mesmo e editar os campos desejados.</text:p>
      <text:p text:style-name="Text_20_body"><draw:frame draw:style-name="mediacenter" draw:name="3" text:anchor-type="paragraph" draw:z-index="3" svg:width="26.326041666667cm" style:rel-width="100%" svg:height="12.938125cm" style:rel-height="scale"><draw:image xlink:href="Pictures/018e8111cc4155b091ab28d161414701.png" xlink:type="simple" xlink:show="embed" xlink:actuate="onLoad"/></draw:frame></text:p>
      <text:p text:style-name="Text_20_body">No SIOP um órgao SIORG aponta para um órgão no SIOP e não o contrário. A vinculação entre órgãos do SIORG e da hierarquia orçamentária é feita <text:span text:style-name="underline">manualmen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ploa:consulta_edicao_siorg</dc:title>
  </office:meta>
</office:document-meta>
</file>