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d619d9ff712062a9bd66f0253fa987b.png"/>
  <manifest:file-entry manifest:media-type="image/png" manifest:full-path="Pictures/e69d0d649cea119dc6b90da4ea7c7be6.png"/>
  <manifest:file-entry manifest:media-type="image/png" manifest:full-path="Pictures/a66371069b42b23f8ca1aedf8223308f.png"/>
  <manifest:file-entry manifest:media-type="image/png" manifest:full-path="Pictures/759645a4aa14dd126f23cfe27f13fe08.png"/>
  <manifest:file-entry manifest:media-type="image/png" manifest:full-path="Pictures/bd315b4453a1825efc406bd2becc30bc.png"/>
  <manifest:file-entry manifest:media-type="image/png" manifest:full-path="Pictures/3f71c3ab3a24ab244d4b484511ecda60.png"/>
  <manifest:file-entry manifest:media-type="image/png" manifest:full-path="Pictures/949d0548cd9e63f61354545836bd589e.png"/>
  <manifest:file-entry manifest:media-type="image/png" manifest:full-path="Pictures/d5259e7caa017c201a2a4bb51a92b196.png"/>
  <manifest:file-entry manifest:media-type="image/png" manifest:full-path="Pictures/fa593d089fb6f8527247f48cd6f212e1.png"/>
  <manifest:file-entry manifest:media-type="image/png" manifest:full-path="Pictures/821c9665a4ad58f20bfcc3b50d274bb0.png"/>
  <manifest:file-entry manifest:media-type="image/png" manifest:full-path="Pictures/a58620709ce968bf77432fca2eebdd4f.png"/>
  <manifest:file-entry manifest:media-type="image/png" manifest:full-path="Pictures/fe14dfca549d5a985feed08075a52c5c.png"/>
  <manifest:file-entry manifest:media-type="image/png" manifest:full-path="Pictures/a5354ce62d258eb7547b4a46f7920910.png"/>
  <manifest:file-entry manifest:media-type="image/png" manifest:full-path="Pictures/b1a6701668cb79659125539172002a3f.png"/>
  <manifest:file-entry manifest:media-type="image/png" manifest:full-path="Pictures/5139065b135163947c91293698361a2e.png"/>
  <manifest:file-entry manifest:media-type="image/png" manifest:full-path="Pictures/9ed27b8622f7a6460562629d79cd42d5.png"/>
  <manifest:file-entry manifest:media-type="image/png" manifest:full-path="Pictures/568393a5cc12b3e7882c95a60b0e381c.png"/>
  <manifest:file-entry manifest:media-type="image/png" manifest:full-path="Pictures/ef7b2b85d81a00cae7619965b96c13d9.png"/>
  <manifest:file-entry manifest:media-type="image/png" manifest:full-path="Pictures/2f129793eae91efbe97a3e335a6cce12.png"/>
  <manifest:file-entry manifest:media-type="image/png" manifest:full-path="Pictures/791e12ef76783b44045d44c7c9ac3238.png"/>
  <manifest:file-entry manifest:media-type="image/png" manifest:full-path="Pictures/0d65122cfafd2aea93acf841f5406bb0.png"/>
  <manifest:file-entry manifest:media-type="image/png" manifest:full-path="Pictures/20813c369227d59d6bd55e0bbe4a7a9a.png"/>
  <manifest:file-entry manifest:media-type="image/png" manifest:full-path="Pictures/861e8b8396e97c832c5c38455cd592a0.png"/>
  <manifest:file-entry manifest:media-type="image/png" manifest:full-path="Pictures/e01e5c016398c2931c1451b51f86b0ab.png"/>
  <manifest:file-entry manifest:media-type="image/png" manifest:full-path="Pictures/fa8ff2f97491a540b741baec3f18e88b.png"/>
  <manifest:file-entry manifest:media-type="image/png" manifest:full-path="Pictures/d4afba7ed39a52943a5a34fe50c8148a.png"/>
  <manifest:file-entry manifest:media-type="image/png" manifest:full-path="Pictures/96d3dc42521fd4d6d2a314279f868a1a.png"/>
  <manifest:file-entry manifest:media-type="image/png" manifest:full-path="Pictures/603643d4b6ed3ebe003b545d6bd0d93e.png"/>
  <manifest:file-entry manifest:media-type="image/png" manifest:full-path="Pictures/3193fc9ea07da40956789e84bcdeca4a.png"/>
  <manifest:file-entry manifest:media-type="image/png" manifest:full-path="Pictures/5e8d2e78cb50ea5fcc6d29ccc87ee0a1.png"/>
  <manifest:file-entry manifest:media-type="image/png" manifest:full-path="Pictures/9aa7ffc3ac17dfa776f603b3e8e02f14.png"/>
  <manifest:file-entry manifest:media-type="image/png" manifest:full-path="Pictures/b43ff1b18dd4a8ed88aea2ebfbff70fb.png"/>
  <manifest:file-entry manifest:media-type="image/png" manifest:full-path="Pictures/d890ecb9d511e2e3d28a4e981494f996.png"/>
  <manifest:file-entry manifest:media-type="image/png" manifest:full-path="Pictures/097b36ad7aa082f5b7735f7e4e9d9ae3.png"/>
  <manifest:file-entry manifest:media-type="image/png" manifest:full-path="Pictures/6f64cd420a41dd75ba99c5beb5d67120.png"/>
  <manifest:file-entry manifest:media-type="image/png" manifest:full-path="Pictures/5cba0b89cf58b725b516e2134d21e65f.png"/>
  <manifest:file-entry manifest:media-type="image/png" manifest:full-path="Pictures/5e7d4751298acc1eb0621df525a0aae9.png"/>
  <manifest:file-entry manifest:media-type="image/png" manifest:full-path="Pictures/afac87f835aac4295b312237fa920f13.png"/>
  <manifest:file-entry manifest:media-type="image/png" manifest:full-path="Pictures/444df62e83ba8a83f26608a846895c64.png"/>
  <manifest:file-entry manifest:media-type="image/png" manifest:full-path="Pictures/95288ed4fb95ef90372bd8549ffd78cd.png"/>
  <manifest:file-entry manifest:media-type="image/png" manifest:full-path="Pictures/9e22ffa5ee6a87710913b3e0d4eb6220.png"/>
  <manifest:file-entry manifest:media-type="image/png" manifest:full-path="Pictures/cb1bd33e15494c1ec526363c7675d9bb.png"/>
  <manifest:file-entry manifest:media-type="image/png" manifest:full-path="Pictures/842d74dc70a3b9acfb0caae4b2934d4d.png"/>
  <manifest:file-entry manifest:media-type="image/png" manifest:full-path="Pictures/46d979e95f41d3cb1aa7425f50636db8.png"/>
  <manifest:file-entry manifest:media-type="image/png" manifest:full-path="Pictures/e35795e05739e8cf9892d9b98f33ed4a.png"/>
  <manifest:file-entry manifest:media-type="image/png" manifest:full-path="Pictures/1cfa80400ded56698728e03cfc012207.png"/>
  <manifest:file-entry manifest:media-type="image/png" manifest:full-path="Pictures/82af028f4076f87a506cd8475e1dcfad.png"/>
  <manifest:file-entry manifest:media-type="image/png" manifest:full-path="Pictures/812374656a5ddf6487c001bd0a4a3403.png"/>
  <manifest:file-entry manifest:media-type="image/png" manifest:full-path="Pictures/fdc62e8ae9a66a862b29ab701a8faca3.png"/>
  <manifest:file-entry manifest:media-type="image/png" manifest:full-path="Pictures/6249eb5aa01f03407cd963b4b0f02c57.png"/>
  <manifest:file-entry manifest:media-type="image/png" manifest:full-path="Pictures/27e3b37ab37b2b48088ec2ca157b979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oa:ploa_2014_qualitativo"/><text:bookmark-start text:name="__RefHeading___manual_em_construcao_1"/><text:bookmark-start text:name="manual_em_construcao"/>Manual em construção<text:bookmark-end text:name="__RefHeading___manual_em_construcao_1"/><text:bookmark-end text:name="manual_em_construcao"/></text:h>
      <text:p text:style-name="Horizontal_20_Line"/>
      <text:h text:style-name="Heading_20_1" text:outline-level="1"><text:bookmark-start text:name="__RefHeading___elaboracao_da_etapa_qualitativa_do_ploa_2"/><text:bookmark-start text:name="elaboracao_da_etapa_qualitativa_do_ploa"/>Elaboração da Etapa Qualitativa do PLOA<text:bookmark-end text:name="__RefHeading___elaboracao_da_etapa_qualitativa_do_ploa_2"/><text:bookmark-end text:name="elaboracao_da_etapa_qualitativa_do_ploa"/></text:h>
      <text:p text:style-name="Text_20_body">Para elaborar a proposta do PLOA devem ser preenchidos os cadastros de Ações, Localizadores e Planos Orçamentários conforme descrito neste documento. A proposta deve ser, então, tramitada pelos diversos atores que participam do ciclo de  elaboração, para análise e consolidação.</text:p>
      <text:p text:style-name="Text_20_body"><text:span text:style-name="Strong_20_Emphasis">Obs.:os atributos podem mudar de um exercício para outro. O intuito é que o manual esteja sempre coerente com a Etapa de Elaboração corrente.</text:span></text:p>
      <text:h text:style-name="Heading_20_2" text:outline-level="2"><text:bookmark-start text:name="__RefHeading___controle_de_acesso_3"/><text:bookmark-start text:name="controle_de_acesso"/>1. Controle de Acesso<text:bookmark-end text:name="__RefHeading___controle_de_acesso_3"/><text:bookmark-end text:name="controle_de_acesso"/></text:h>
      <text:h text:style-name="Heading_20_3" text:outline-level="3"><text:bookmark-start text:name="__RefHeading___acao_localizador_e_plano_orcamentario_4"/><text:bookmark-start text:name="acao_localizador_e_plano_orcamentario"/>1.1 Ação, Localizador e Plano Orçamentário<text:bookmark-end text:name="__RefHeading___acao_localizador_e_plano_orcamentario_4"/><text:bookmark-end text:name="acao_localizador_e_plano_orcamentario"/></text:h>
      <text:h text:style-name="Heading_20_5" text:outline-level="5"><text:bookmark-start text:name="__RefHeading___da_inclusao_alteracao_exclusao_restauracao_validacao_5"/><text:bookmark-start text:name="da_inclusao_alteracao_exclusao_restauracao_validacao"/>1.1.1 Da Inclusão/Alteração/Exclusão/Restauração/Validação<text:bookmark-end text:name="__RefHeading___da_inclusao_alteracao_exclusao_restauracao_validacao_5"/><text:bookmark-end text:name="da_inclusao_alteracao_exclusao_restauracao_validacao"/></text:h>
      <text:p text:style-name="Text_20_body">Poderão manter Ações, Localizadores e Planos Orçamentários, desde que encontre em seu momento, usuários com perfil:</text:p>
      <text:list text:style-name="List_20_1" text:continue-numbering="false">
        <text:list-item>
          <text:p text:style-name="List_20_1_Content_First"> Unidade Orçamentária - UO;</text:p>
        </text:list-item>
        <text:list-item>
          <text:p text:style-name="List_20_1_Content"> Órgão Setorial - OS;</text:p>
        </text:list-item>
        <text:list-item>
          <text:p text:style-name="List_20_1_Content"> SOF;</text:p>
        </text:list-item>
        <text:list-item>
          <text:p text:style-name="List_20_1_Content"> Controle de Qualidade SOF - CQ SOF;</text:p>
        </text:list-item>
        <text:list-item>
          <text:p text:style-name="List_20_1_Content"> Unidade Orçamentária DEST - UO DEST;</text:p>
        </text:list-item>
        <text:list-item>
          <text:p text:style-name="List_20_1_Content"> Órgão Setorial DEST- OS DEST;</text:p>
        </text:list-item>
        <text:list-item>
          <text:p text:style-name="List_20_1_Content"> DEST;</text:p>
        </text:list-item>
        <text:list-item>
          <text:p text:style-name="List_20_1_Content_Last"> Controle de Qualidade DEST - CQ DEST</text:p>
        </text:list-item>
      </text:list>
      <text:p text:style-name="Text_20_body">A manutenção do momento Órgão Central em diante depende da esfera em que se encontra a ação</text:p>
      <text:list text:style-name="List_20_1" text:continue-numbering="false">
        <text:list-item>
          <text:p text:style-name="List_20_1_Content_First"> Ações das esferas Fiscal e Seguridade Social serão mantidas por usuários com perfil:</text:p>
          <text:list text:style-name="List_20_1">
            <text:list-item>
              <text:p text:style-name="List_20_1_Content"> SOF;</text:p>
            </text:list-item>
            <text:list-item>
              <text:p text:style-name="List_20_1_Content"> Controle de Qualidade SOF - CQ SOF;</text:p>
            </text:list-item>
          </text:list>
        </text:list-item>
        <text:list-item>
          <text:p text:style-name="List_20_1_Content"> Ações da esfera Investimento serão mantidas por usuários com perfil:</text:p>
          <text:list text:style-name="List_20_1">
            <text:list-item>
              <text:p text:style-name="List_20_1_Content"> DEST;</text:p>
            </text:list-item>
            <text:list-item>
              <text:p text:style-name="List_20_1_Content_Last"> Controle de Qualidade DEST - CQ DEST;</text:p>
            </text:list-item>
          </text:list>
        </text:list-item>
      </text:list>
      <text:h text:style-name="Heading_20_5" text:outline-level="5"><text:bookmark-start text:name="__RefHeading___da_consulta_6"/><text:bookmark-start text:name="da_consulta"/>1.1.2 Da Consulta<text:bookmark-end text:name="__RefHeading___da_consulta_6"/><text:bookmark-end text:name="da_consulta"/></text:h>
      <text:p text:style-name="Text_20_body">A Consulta sempre exibirá o registro em seu momento atual.</text:p>
      <text:h text:style-name="Heading_20_3" text:outline-level="3"><text:bookmark-start text:name="__RefHeading___janela_de_trabalho_7"/><text:bookmark-start text:name="janela_de_trabalho"/>1.2 Janela de Trabalho<text:bookmark-end text:name="__RefHeading___janela_de_trabalho_7"/><text:bookmark-end text:name="janela_de_trabalho"/></text:h>
      <text:p text:style-name="Text_20_body">Somente poderão manter Janelas de Trabalho usuários com papel:</text:p>
      <text:list text:style-name="List_20_1" text:continue-numbering="false">
        <text:list-item>
          <text:p text:style-name="List_20_1_Content_First"> Cadastrador Janela de Trabalho - MP (Permissão para manter janelas para Órgãos e Unidades)</text:p>
        </text:list-item>
        <text:list-item>
          <text:p text:style-name="List_20_1_Content_Last"> Cadastrador Janela de Trabalho - OS (Permissão para manter janelas para Unidades)</text:p>
        </text:list-item>
      </text:list>
      <text:h text:style-name="Heading_20_3" text:outline-level="3"><text:bookmark-start text:name="__RefHeading___tramitacao_8"/><text:bookmark-start text:name="tramitacao"/>1.3 Tramitação<text:bookmark-end text:name="__RefHeading___tramitacao_8"/><text:bookmark-end text:name="tramitacao"/></text:h>
      <text:h text:style-name="Heading_20_5" text:outline-level="5"><text:bookmark-start text:name="__RefHeading___envio_9"/><text:bookmark-start text:name="envio"/>1.3.1 Envio<text:bookmark-end text:name="__RefHeading___envio_9"/><text:bookmark-end text:name="envio"/></text:h>
      <text:p text:style-name="Text_20_body">Nos momentos Unidade Orçamentária ou Órgão Setorial, o Envio estará disponível apenas para usuários que possuam os papéis “Tramitador – Unidade Orçamentária” ou “Tramitador – Órgão Setorial”, respectivamente;</text:p>
      <text:h text:style-name="Heading_20_5" text:outline-level="5"><text:bookmark-start text:name="__RefHeading___retorno_e_captura_10"/><text:bookmark-start text:name="retorno_e_captura"/>1.3.2 Retorno e Captura<text:bookmark-end text:name="__RefHeading___retorno_e_captura_10"/><text:bookmark-end text:name="retorno_e_captura"/></text:h>
      <text:p text:style-name="Text_20_body">No momento Órgão Setorial, o Retorno e a Captura estarão disponíveis apenas para usuários que possuam o papel “Tramitador – Órgão Setorial”;</text:p>
      <text:p text:style-name="Text_20_body">Não há retorno para usuários com perfil Unidade Orçamentária</text:p>
      <text:h text:style-name="Heading_20_3" text:outline-level="3"><text:bookmark-start text:name="__RefHeading___da_importacao_de_planilha_11"/><text:bookmark-start text:name="da_importacao_de_planilha"/>1.4 Da Importação de Planilha<text:bookmark-end text:name="__RefHeading___da_importacao_de_planilha_11"/><text:bookmark-end text:name="da_importacao_de_planilha"/></text:h>
      <text:p text:style-name="Text_20_body">Poderão utilizar a importação da planilha usuários com perfil:</text:p>
      <text:list text:style-name="List_20_1" text:continue-numbering="false">
        <text:list-item>
          <text:p text:style-name="List_20_1_Content_First"> Unidade Orçamentária - UO;</text:p>
        </text:list-item>
        <text:list-item>
          <text:p text:style-name="List_20_1_Content"> Órgão Setorial - OS;</text:p>
        </text:list-item>
        <text:list-item>
          <text:p text:style-name="List_20_1_Content"> SOF;</text:p>
        </text:list-item>
        <text:list-item>
          <text:p text:style-name="List_20_1_Content"> Controle de Qualidade SOF - CQ SOF;</text:p>
        </text:list-item>
        <text:list-item>
          <text:p text:style-name="List_20_1_Content"> Unidade Orçamentária DEST - UO DEST;</text:p>
        </text:list-item>
        <text:list-item>
          <text:p text:style-name="List_20_1_Content"> Órgão Setorial DEST- OS DEST;</text:p>
        </text:list-item>
        <text:list-item>
          <text:p text:style-name="List_20_1_Content"> DEST;</text:p>
        </text:list-item>
        <text:list-item>
          <text:p text:style-name="List_20_1_Content_Last"> Controle de Qualidade DEST - CQ DEST</text:p>
        </text:list-item>
      </text:list>
      <text:p text:style-name="Text_20_body">Para saber como efetuar a importação <text:a xlink:type="simple" xlink:href="https://intrasof.sof.intra/siopdoc/doku.php/ploa:edicao_em_lote_de_acoes" text:style-name="Internet_20_link" text:visited-style-name="Visited_20_Internet_20_Link">clique aqui</text:a></text:p>
      <text:h text:style-name="Heading_20_2" text:outline-level="2"><text:bookmark-start text:name="__RefHeading___manter_acao_12"/><text:bookmark-start text:name="manter_acao"/>2. Manter Ação<text:bookmark-end text:name="__RefHeading___manter_acao_12"/><text:bookmark-end text:name="manter_acao"/></text:h>
      <text:h text:style-name="Heading_20_3" text:outline-level="3"><text:bookmark-start text:name="__RefHeading___acesso_via_menu_13"/><text:bookmark-start text:name="acesso_via_menu"/>2.1 Acesso via Menu<text:bookmark-end text:name="__RefHeading___acesso_via_menu_13"/><text:bookmark-end text:name="acesso_via_menu"/></text:h>
      <text:p text:style-name="Text_20_body">O acesso à tela de Ação se dá via item de menu LOA » Qualitativo » Ação
<draw:frame draw:style-name="mediacenter" draw:name="0" text:anchor-type="paragraph" draw:z-index="0" svg:width="5.2916666666667cm" svg:height="3.6363247863248cm"><draw:image xlink:href="Pictures/5d619d9ff712062a9bd66f0253fa987b.png" xlink:type="simple" xlink:show="embed" xlink:actuate="onLoad"/></draw:frame></text:p>
      <text:h text:style-name="Heading_20_3" text:outline-level="3"><text:bookmark-start text:name="__RefHeading___pesquisar_acao_14"/><text:bookmark-start text:name="pesquisar_acao"/>2.2 Pesquisar Ação<text:bookmark-end text:name="__RefHeading___pesquisar_acao_14"/><text:bookmark-end text:name="pesquisar_acao"/></text:h>
      <text:p text:style-name="Text_20_body">Após acionar o item de menu Ação, o usuário é direcionado à tela de Pesquisa de Ação
<draw:frame draw:style-name="mediacenter" draw:name="1" text:anchor-type="paragraph" draw:z-index="1" svg:width="21.166666666667cm" style:rel-width="100%" svg:height="15.212688172043cm" style:rel-height="scale"><draw:image xlink:href="Pictures/e69d0d649cea119dc6b90da4ea7c7be6.png" xlink:type="simple" xlink:show="embed" xlink:actuate="onLoad"/></draw:frame></text:p>
      <text:h text:style-name="Heading_20_5" text:outline-level="5"><text:bookmark-start text:name="__RefHeading___arvore_de_navegacao_15"/><text:bookmark-start text:name="arvore_de_navegacao"/>2.2.1 Árvore de Navegação<text:bookmark-end text:name="__RefHeading___arvore_de_navegacao_15"/><text:bookmark-end text:name="arvore_de_navegacao"/></text:h>
      <text:p text:style-name="Text_20_body"><draw:frame draw:style-name="media" draw:name="2" text:anchor-type="as-char" draw:z-index="2" svg:width="6.6145833333333cm" svg:height="9.2269576848249cm"><draw:image xlink:href="Pictures/a66371069b42b23f8ca1aedf8223308f.png" xlink:type="simple" xlink:show="embed" xlink:actuate="onLoad"/></draw:frame></text:p>
      <text:list text:style-name="List_20_1" text:continue-numbering="false">
        <text:list-item>
          <text:p text:style-name="List_20_1_Content_First"> 1 - Atualiza a árvore de navegação</text:p>
        </text:list-item>
        <text:list-item>
          <text:p text:style-name="List_20_1_Content"> 2 - Visão Institucional da Árvore. Exibe a árvore de acordo com os órgãos associados ao perfil do usuário. A forma de exibição é: <draw:frame draw:style-name="mediaright" draw:name="3" text:anchor-type="paragraph" draw:z-index="3" svg:width="7.4083333333333cm" svg:height="9.2206723891273cm"><draw:image xlink:href="Pictures/759645a4aa14dd126f23cfe27f13fe08.png" xlink:type="simple" xlink:show="embed" xlink:actuate="onLoad"/></draw:frame></text:p>
          <text:list text:style-name="List_20_1">
            <text:list-item>
              <text:p text:style-name="List_20_1_Content"> Órgão</text:p>
              <text:list text:style-name="List_20_1">
                <text:list-item>
                  <text:p text:style-name="List_20_1_Content"> <draw:frame draw:style-name="media" draw:name="4" text:anchor-type="as-char" draw:z-index="4" svg:width="0.52916666666667cm" svg:height="0.46810897435897cm"><draw:image xlink:href="Pictures/bd315b4453a1825efc406bd2becc30bc.png" xlink:type="simple" xlink:show="embed" xlink:actuate="onLoad"/></draw:frame> Programa</text:p>
                  <text:list text:style-name="List_20_1">
                    <text:list-item>
                      <text:p text:style-name="List_20_1_Content"> <draw:frame draw:style-name="media" draw:name="5" text:anchor-type="as-char" draw:z-index="5" svg:width="0.52916666666667cm" svg:height="0.45077160493827cm"><draw:image xlink:href="Pictures/3f71c3ab3a24ab244d4b484511ecda60.png" xlink:type="simple" xlink:show="embed" xlink:actuate="onLoad"/></draw:frame> Indicador, quando se tratar de programa temático</text:p>
                    </text:list-item>
                    <text:list-item>
                      <text:p text:style-name="List_20_1_Content"> <draw:frame draw:style-name="media" draw:name="6" text:anchor-type="as-char" draw:z-index="6" svg:width="0.52916666666667cm" svg:height="0.47037037037037cm"><draw:image xlink:href="Pictures/949d0548cd9e63f61354545836bd589e.png" xlink:type="simple" xlink:show="embed" xlink:actuate="onLoad"/></draw:frame> Objetivo</text:p>
                      <text:list text:style-name="List_20_1">
                        <text:list-item>
                          <text:p text:style-name="List_20_1_Content"> <draw:frame draw:style-name="media" draw:name="7" text:anchor-type="as-char" draw:z-index="7" svg:width="0.52916666666667cm" svg:height="0.47037037037037cm"><draw:image xlink:href="Pictures/d5259e7caa017c201a2a4bb51a92b196.png" xlink:type="simple" xlink:show="embed" xlink:actuate="onLoad"/></draw:frame> Meta do Objetivo</text:p>
                        </text:list-item>
                        <text:list-item>
                          <text:p text:style-name="List_20_1_Content"> <draw:frame draw:style-name="media" draw:name="8" text:anchor-type="as-char" draw:z-index="8" svg:width="0.52916666666667cm" svg:height="0.47037037037037cm"><draw:image xlink:href="Pictures/fa593d089fb6f8527247f48cd6f212e1.png" xlink:type="simple" xlink:show="embed" xlink:actuate="onLoad"/></draw:frame> Iniciativa</text:p>
                        </text:list-item>
                        <text:list-item>
                          <text:p text:style-name="List_20_1_Content"> <draw:frame draw:style-name="media" draw:name="9" text:anchor-type="as-char" draw:z-index="9" svg:width="0.52916666666667cm" svg:height="0.45077160493827cm"><draw:image xlink:href="Pictures/821c9665a4ad58f20bfcc3b50d274bb0.png" xlink:type="simple" xlink:show="embed" xlink:actuate="onLoad"/></draw:frame> Ação, quando estiver vinculada a um objetivo ou iniciativa</text:p>
                          <text:list text:style-name="List_20_1">
                            <text:list-item>
                              <text:p text:style-name="List_20_1_Content"> <draw:frame draw:style-name="media" draw:name="10" text:anchor-type="as-char" draw:z-index="10" svg:width="0.52916666666667cm" svg:height="0.47037037037037cm"><draw:image xlink:href="Pictures/a58620709ce968bf77432fca2eebdd4f.png" xlink:type="simple" xlink:show="embed" xlink:actuate="onLoad"/></draw:frame> Localizador</text:p>
                            </text:list-item>
                          </text:list>
                        </text:list-item>
                        <text:list-item>
                          <text:p text:style-name="List_20_1_Content"> <draw:frame draw:style-name="media" draw:name="11" text:anchor-type="as-char" draw:z-index="11" svg:width="0.52916666666667cm" svg:height="0.47037037037037cm"><draw:image xlink:href="Pictures/fe14dfca549d5a985feed08075a52c5c.png" xlink:type="simple" xlink:show="embed" xlink:actuate="onLoad"/></draw:frame> Financiamento Extra-Orçamentário</text:p>
                        </text:list-item>
                      </text:list>
                    </text:list-item>
                    <text:list-item>
                      <text:p text:style-name="List_20_1_Content"> <draw:frame draw:style-name="media" draw:name="12" text:anchor-type="as-char" draw:z-index="12" svg:width="0.52916666666667cm" svg:height="0.45077160493827cm"><draw:image xlink:href="Pictures/821c9665a4ad58f20bfcc3b50d274bb0.png" xlink:type="simple" xlink:show="embed" xlink:actuate="onLoad"/></draw:frame> Ação, quando não estiver vinculada a um objetivo ou iniciativa</text:p>
                      <text:list text:style-name="List_20_1">
                        <text:list-item>
                          <text:p text:style-name="List_20_1_Content"> <draw:frame draw:style-name="media" draw:name="13" text:anchor-type="as-char" draw:z-index="13" svg:width="0.52916666666667cm" svg:height="0.47037037037037cm"><draw:image xlink:href="Pictures/a58620709ce968bf77432fca2eebdd4f.png" xlink:type="simple" xlink:show="embed" xlink:actuate="onLoad"/></draw:frame> Localizador</text:p>
                        </text:list-item>
                      </text:list>
                    </text:list-item>
                  </text:list>
                </text:list-item>
              </text:list>
            </text:list-item>
          </text:list>
        </text:list-item>
        <text:list-item>
          <text:p text:style-name="List_20_1_Content"> 3 - Visão Programática da Árvore. Exibe a árvore de acordo com os programas aos quais os órgãos associados ao perfil do usuário possuem ação cadastrada. A forma de exibição é: <draw:frame draw:style-name="mediaright" draw:name="14" text:anchor-type="paragraph" draw:z-index="14" svg:width="7.9375cm" svg:height="8.4644709543568cm"><draw:image xlink:href="Pictures/a5354ce62d258eb7547b4a46f7920910.png" xlink:type="simple" xlink:show="embed" xlink:actuate="onLoad"/></draw:frame></text:p>
          <text:list text:style-name="List_20_1">
            <text:list-item>
              <text:p text:style-name="List_20_1_Content"> <draw:frame draw:style-name="media" draw:name="15" text:anchor-type="as-char" draw:z-index="15" svg:width="0.52916666666667cm" svg:height="0.46810897435897cm"><draw:image xlink:href="Pictures/bd315b4453a1825efc406bd2becc30bc.png" xlink:type="simple" xlink:show="embed" xlink:actuate="onLoad"/></draw:frame> Programa</text:p>
              <text:list text:style-name="List_20_1">
                <text:list-item>
                  <text:p text:style-name="List_20_1_Content"> <draw:frame draw:style-name="media" draw:name="16" text:anchor-type="as-char" draw:z-index="16" svg:width="0.52916666666667cm" svg:height="0.45077160493827cm"><draw:image xlink:href="Pictures/3f71c3ab3a24ab244d4b484511ecda60.png" xlink:type="simple" xlink:show="embed" xlink:actuate="onLoad"/></draw:frame> Indicador, quando se tratar de programa temático</text:p>
                </text:list-item>
                <text:list-item>
                  <text:p text:style-name="List_20_1_Content"> <draw:frame draw:style-name="media" draw:name="17" text:anchor-type="as-char" draw:z-index="17" svg:width="0.52916666666667cm" svg:height="0.47037037037037cm"><draw:image xlink:href="Pictures/949d0548cd9e63f61354545836bd589e.png" xlink:type="simple" xlink:show="embed" xlink:actuate="onLoad"/></draw:frame> Objetivo</text:p>
                  <text:list text:style-name="List_20_1">
                    <text:list-item>
                      <text:p text:style-name="List_20_1_Content"> <draw:frame draw:style-name="media" draw:name="18" text:anchor-type="as-char" draw:z-index="18" svg:width="0.52916666666667cm" svg:height="0.47037037037037cm"><draw:image xlink:href="Pictures/d5259e7caa017c201a2a4bb51a92b196.png" xlink:type="simple" xlink:show="embed" xlink:actuate="onLoad"/></draw:frame> Meta do Objetivo</text:p>
                    </text:list-item>
                    <text:list-item>
                      <text:p text:style-name="List_20_1_Content"> <draw:frame draw:style-name="media" draw:name="19" text:anchor-type="as-char" draw:z-index="19" svg:width="0.52916666666667cm" svg:height="0.47037037037037cm"><draw:image xlink:href="Pictures/fa593d089fb6f8527247f48cd6f212e1.png" xlink:type="simple" xlink:show="embed" xlink:actuate="onLoad"/></draw:frame> Iniciativa</text:p>
                    </text:list-item>
                    <text:list-item>
                      <text:p text:style-name="List_20_1_Content"> <draw:frame draw:style-name="media" draw:name="20" text:anchor-type="as-char" draw:z-index="20" svg:width="0.52916666666667cm" svg:height="0.45077160493827cm"><draw:image xlink:href="Pictures/821c9665a4ad58f20bfcc3b50d274bb0.png" xlink:type="simple" xlink:show="embed" xlink:actuate="onLoad"/></draw:frame> Ação, quando estiver vinculada a um objetivo ou iniciativa</text:p>
                      <text:list text:style-name="List_20_1">
                        <text:list-item>
                          <text:p text:style-name="List_20_1_Content"> <draw:frame draw:style-name="media" draw:name="21" text:anchor-type="as-char" draw:z-index="21" svg:width="0.52916666666667cm" svg:height="0.47037037037037cm"><draw:image xlink:href="Pictures/a58620709ce968bf77432fca2eebdd4f.png" xlink:type="simple" xlink:show="embed" xlink:actuate="onLoad"/></draw:frame> Localizador</text:p>
                        </text:list-item>
                      </text:list>
                    </text:list-item>
                    <text:list-item>
                      <text:p text:style-name="List_20_1_Content"> <draw:frame draw:style-name="media" draw:name="22" text:anchor-type="as-char" draw:z-index="22" svg:width="0.52916666666667cm" svg:height="0.47037037037037cm"><draw:image xlink:href="Pictures/fe14dfca549d5a985feed08075a52c5c.png" xlink:type="simple" xlink:show="embed" xlink:actuate="onLoad"/></draw:frame> Financiamento Extra-Orçamentário</text:p>
                    </text:list-item>
                  </text:list>
                </text:list-item>
                <text:list-item>
                  <text:p text:style-name="List_20_1_Content"> <draw:frame draw:style-name="media" draw:name="23" text:anchor-type="as-char" draw:z-index="23" svg:width="0.52916666666667cm" svg:height="0.45077160493827cm"><draw:image xlink:href="Pictures/821c9665a4ad58f20bfcc3b50d274bb0.png" xlink:type="simple" xlink:show="embed" xlink:actuate="onLoad"/></draw:frame> Ação, quando não estiver vinculada a um objetivo ou iniciativa</text:p>
                  <text:list text:style-name="List_20_1">
                    <text:list-item>
                      <text:p text:style-name="List_20_1_Content"> <draw:frame draw:style-name="media" draw:name="24" text:anchor-type="as-char" draw:z-index="24" svg:width="0.52916666666667cm" svg:height="0.47037037037037cm"><draw:image xlink:href="Pictures/a58620709ce968bf77432fca2eebdd4f.png" xlink:type="simple" xlink:show="embed" xlink:actuate="onLoad"/></draw:frame> Localizador</text:p>
                    </text:list-item>
                  </text:list>
                </text:list-item>
              </text:list>
            </text:list-item>
          </text:list>
        </text:list-item>
        <text:list-item>
          <text:p text:style-name="List_20_1_Content_Last"> 4 - Ativar/Desativar marcação de itens na árvore. Permite a execução de operações disponíveis no menu de ações</text:p>
        </text:list-item>
      </text:list>
      <text:p text:style-name="Text_20_body"><draw:frame draw:style-name="media" draw:name="25" text:anchor-type="as-char" draw:z-index="25" svg:width="7.9375cm" svg:height="9.2934895833333cm"><draw:image xlink:href="Pictures/b1a6701668cb79659125539172002a3f.png" xlink:type="simple" xlink:show="embed" xlink:actuate="onLoad"/></draw:frame></text:p>
      <text:list text:style-name="List_20_1" text:continue-numbering="false">
        <text:list-item>
          <text:p text:style-name="List_20_1_Content_First"> 5 - Pesquisar. Exibe ao usuário a parte “Filtros de Pesquisa” da tela de pesquisa</text:p>
        </text:list-item>
        <text:list-item>
          <text:p text:style-name="List_20_1_Content"> 6 - Opções. Permite ao usuário informar quais tipos de itens deseja visualizar na árvore, se deseja ou não visualizar itens excluídos, além de definir sua visão preferencial: <draw:frame draw:style-name="mediaright" draw:name="26" text:anchor-type="paragraph" draw:z-index="26" svg:width="7.9375cm" svg:height="6.1170952782462cm"><draw:image xlink:href="Pictures/5139065b135163947c91293698361a2e.png" xlink:type="simple" xlink:show="embed" xlink:actuate="onLoad"/></draw:frame></text:p>
          <text:list text:style-name="List_20_1">
            <text:list-item>
              <text:p text:style-name="List_20_1_Content"> Tipos de Itens Exibidos</text:p>
              <text:list text:style-name="List_20_1">
                <text:list-item>
                  <text:p text:style-name="List_20_1_Content"> Indicadores</text:p>
                </text:list-item>
                <text:list-item>
                  <text:p text:style-name="List_20_1_Content"> Objetivos</text:p>
                </text:list-item>
                <text:list-item>
                  <text:p text:style-name="List_20_1_Content"> Meta dos Objetivos</text:p>
                </text:list-item>
                <text:list-item>
                  <text:p text:style-name="List_20_1_Content"> Iniciativas</text:p>
                </text:list-item>
                <text:list-item>
                  <text:p text:style-name="List_20_1_Content"> Financiamentos</text:p>
                </text:list-item>
                <text:list-item>
                  <text:p text:style-name="List_20_1_Content"> Medidas - Medidas Institucionais e Normativas</text:p>
                </text:list-item>
                <text:list-item>
                  <text:p text:style-name="List_20_1_Content"> Ações</text:p>
                </text:list-item>
                <text:list-item>
                  <text:p text:style-name="List_20_1_Content"> Localizadores</text:p>
                </text:list-item>
              </text:list>
            </text:list-item>
            <text:list-item>
              <text:p text:style-name="List_20_1_Content"> Visão Preferencial</text:p>
              <text:list text:style-name="List_20_1">
                <text:list-item>
                  <text:p text:style-name="List_20_1_Content"> Padrão: visão exibida de acordo com o perfil que o usuário está logado</text:p>
                </text:list-item>
                <text:list-item>
                  <text:p text:style-name="List_20_1_Content"> Institucional</text:p>
                </text:list-item>
                <text:list-item>
                  <text:p text:style-name="List_20_1_Content"> Programática</text:p>
                </text:list-item>
              </text:list>
            </text:list-item>
          </text:list>
        </text:list-item>
        <text:list-item>
          <text:p text:style-name="List_20_1_Content_Last"> 7 - Menu de ações. Disponibiliza ao usuário um novo conjunto de ações possíveis de serem executadas com os itens da árvore. Para que o usuário consiga executar a operação com sucesso há que ter permissão cadastrada.</text:p>
        </text:list-item>
      </text:list>
      <text:p text:style-name="Text_20_body"><draw:frame draw:style-name="media" draw:name="27" text:anchor-type="as-char" draw:z-index="27" svg:width="7.9375cm" svg:height="5.7473091976517cm"><draw:image xlink:href="Pictures/9ed27b8622f7a6460562629d79cd42d5.png" xlink:type="simple" xlink:show="embed" xlink:actuate="onLoad"/></draw:frame></text:p>
      <text:h text:style-name="Heading_20_5" text:outline-level="5"><text:bookmark-start text:name="__RefHeading___filtros_de_pesquisa_16"/><text:bookmark-start text:name="filtros_de_pesquisa"/>2.2.2 Filtros de Pesquisa<text:bookmark-end text:name="__RefHeading___filtros_de_pesquisa_16"/><text:bookmark-end text:name="filtros_de_pesquisa"/></text:h>
      <text:p text:style-name="Text_20_body"><draw:frame draw:style-name="mediacenter" draw:name="28" text:anchor-type="paragraph" draw:z-index="28" svg:width="21.166666666667cm" style:rel-width="100%" svg:height="15.064069264069cm" style:rel-height="scale"><draw:image xlink:href="Pictures/568393a5cc12b3e7882c95a60b0e381c.png" xlink:type="simple" xlink:show="embed" xlink:actuate="onLoad"/></draw:frame>
Observações a respeito de alguns dos filtros disponíveis em tela:</text:p>
      <text:list text:style-name="List_20_1" text:continue-numbering="false">
        <text:list-item>
          <text:p text:style-name="List_20_1_Content_First"> Ação: campo que irá permitir o filtro pelo código ou título da ação. Pode ser feita pesquisa por parte do código ou título</text:p>
        </text:list-item>
        <text:list-item>
          <text:p text:style-name="List_20_1_Content"> Momento: campo que irá permitir o filtro pelo <text:span text:style-name="Strong_20_Emphasis">momento atual</text:span> da ação</text:p>
        </text:list-item>
        <text:list-item>
          <text:p text:style-name="List_20_1_Content"> Situação</text:p>
          <text:list text:style-name="List_20_1">
            <text:list-item>
              <text:p text:style-name="List_20_1_Content"> Alterada: a ação constava da base de partida e não sofreu alteração durante o processo de elaboração do PLOA</text:p>
            </text:list-item>
            <text:list-item>
              <text:p text:style-name="List_20_1_Content"> Não Alterada: a ação constava da base de partida mas sofreu alteração durante o processo de elaboração do PLOA</text:p>
            </text:list-item>
            <text:list-item>
              <text:p text:style-name="List_20_1_Content"> Excluída: a ação encontra-se excluída, logo disponível apenas para consulta</text:p>
            </text:list-item>
            <text:list-item>
              <text:p text:style-name="List_20_1_Content"> Não Excluída: a ação não encontra-se excluída</text:p>
            </text:list-item>
            <text:list-item>
              <text:p text:style-name="List_20_1_Content"> Nova: a ação não constava da base de partida e foi incluído durante o processo de elaboração do PLOA</text:p>
            </text:list-item>
            <text:list-item>
              <text:p text:style-name="List_20_1_Content"> Pré-Existente: a ação constava da base de partida disponibilizada para o processo de elaboração do PLOA</text:p>
            </text:list-item>
            <text:list-item>
              <text:p text:style-name="List_20_1_Content"> Validada: a ação atende a todos os critérios necessários para envio ao próximo nível</text:p>
            </text:list-item>
            <text:list-item>
              <text:p text:style-name="List_20_1_Content_Last"> Não Validada: a ação não atende a todos os critérios necessários para envio ao próximo nível</text:p>
            </text:list-item>
          </text:list>
        </text:list-item>
      </text:list>
      <text:h text:style-name="Heading_20_5" text:outline-level="5"><text:bookmark-start text:name="__RefHeading___pesquisar_acao_-_resultado_da_pesquisa_17"/><text:bookmark-start text:name="pesquisar_acao_-_resultado_da_pesquisa"/>2.2.3 Pesquisar Ação - Resultado da Pesquisa<text:bookmark-end text:name="__RefHeading___pesquisar_acao_-_resultado_da_pesquisa_17"/><text:bookmark-end text:name="pesquisar_acao_-_resultado_da_pesquisa"/></text:h>
      <text:p text:style-name="Text_20_body"><draw:frame draw:style-name="mediacenter" draw:name="29" text:anchor-type="paragraph" draw:z-index="29" svg:width="21.166666666667cm" style:rel-width="100%" svg:height="10.406100478469cm" style:rel-height="scale"><draw:image xlink:href="Pictures/ef7b2b85d81a00cae7619965b96c13d9.png" xlink:type="simple" xlink:show="embed" xlink:actuate="onLoad"/></draw:frame></text:p>
      <text:list text:style-name="List_20_1" text:continue-numbering="false">
        <text:list-item>
          <text:p text:style-name="List_20_1_Content_First"> 1 - Área para seleção de registros. Permite a execução de operações (listadas na barra de botões) em massa</text:p>
        </text:list-item>
        <text:list-item>
          <text:p text:style-name="List_20_1_Content"> Barra de Botões: lista as operações possíveis de serem executadas com as ações. Para que o usuário consiga executar a operação com sucesso há que ter permissão cadastrada.</text:p>
        </text:list-item>
        <text:list-item>
          <text:p text:style-name="List_20_1_Content"> Resultado da Pesquisa:</text:p>
          <text:list text:style-name="List_20_1">
            <text:list-item>
              <text:p text:style-name="List_20_1_Content"> Funcional-Programática: esfera.unidade.função.subfunção.programa.ação. Dúvidas podem ser tiradas no Manual Técnico de Orçamento, disponível em <text:a xlink:type="simple" xlink:href="http://www.orcamentofederal.gov.br/informacoes-orcamentarias" text:style-name="Internet_20_link" text:visited-style-name="Visited_20_Internet_20_Link">http://www.orcamentofederal.gov.br/informacoes-orcamentarias</text:a></text:p>
            </text:list-item>
            <text:list-item>
              <text:p text:style-name="List_20_1_Content"> Objetivo: Mostra, quando houver, o objetivo vinculado à ação. Até 2015 essa coluna era intitulada Iniciativa</text:p>
            </text:list-item>
            <text:list-item>
              <text:p text:style-name="List_20_1_Content"> Título: Mostra o título da ação</text:p>
            </text:list-item>
            <text:list-item>
              <text:p text:style-name="List_20_1_Content"> 2 - Indica o momento em que encontra-se a ação</text:p>
            </text:list-item>
            <text:list-item>
              <text:p text:style-name="List_20_1_Content"> 3 - Indica, quando for o caso, ação nova ou alterada. A ausência de marcação indica ação que já constava da base de partida e não sofreu alteração</text:p>
            </text:list-item>
            <text:list-item>
              <text:p text:style-name="List_20_1_Content"> 4 - Indica se a ação foi ou não excluída. A ausência de marcação indica ação não excluída</text:p>
            </text:list-item>
            <text:list-item>
              <text:p text:style-name="List_20_1_Content"> 5 - Indica se a ação encontra-se ou não validada. A ausência de marcação indica ação não validada</text:p>
            </text:list-item>
            <text:list-item>
              <text:p text:style-name="List_20_1_Content"> 6 - Indica, quando for o caso, o tipo de padronização da ação. A ausência de marcação indica ação não padronizada</text:p>
            </text:list-item>
            <text:list-item>
              <text:p text:style-name="List_20_1_Content"> 7 - Permite ao usuário localizar a ação na árvore de navegação</text:p>
            </text:list-item>
            <text:list-item>
              <text:p text:style-name="List_20_1_Content"> Obs.: Passando o mouse em cima dos ícones é possível ver sua descrição</text:p>
            </text:list-item>
          </text:list>
        </text:list-item>
        <text:list-item>
          <text:p text:style-name="List_20_1_Content"> Informações de Paginação - Indica a página atual que está sendo visualizada e possibilita a navegação nas demais páginas, quando for o caso</text:p>
        </text:list-item>
        <text:list-item>
          <text:p text:style-name="List_20_1_Content_Last"> Total de registros - Indica o número total de registros retornados pela pesquisa</text:p>
        </text:list-item>
      </text:list>
      <text:h text:style-name="Heading_20_3" text:outline-level="3"><text:bookmark-start text:name="__RefHeading___consultar_acao_18"/><text:bookmark-start text:name="consultar_acao"/>2.3 Consultar Ação<text:bookmark-end text:name="__RefHeading___consultar_acao_18"/><text:bookmark-end text:name="consultar_acao"/></text:h>
      <text:p text:style-name="Text_20_body">Uma vez efetuada a pesquisa, a consulta a uma ação pode ser feita com um clique sobre o resultado exibido nas colunas funcional-programática, objetivo, quando vier preenchida, ou título.
Após a consulta o sistema exibirá a seguinte tela
<draw:frame draw:style-name="mediacenter" draw:name="30" text:anchor-type="paragraph" draw:z-index="30" svg:width="21.166666666667cm" style:rel-width="100%" svg:height="17.682054134223cm" style:rel-height="scale"><draw:image xlink:href="Pictures/2f129793eae91efbe97a3e335a6cce12.png" xlink:type="simple" xlink:show="embed" xlink:actuate="onLoad"/></draw:frame></text:p>
      <text:list text:style-name="Numbering_20_1" text:continue-numbering="false">
        <text:list-item>
          <text:p text:style-name="Numbering_20_1_Content_First"> Identificação da ação por sua Funcional-Programática: esfera.unidade.função.subfunção.programa.ação</text:p>
        </text:list-item>
        <text:list-item>
          <text:p text:style-name="Numbering_20_1_Content"> Área de Informações sobre o momento, da padronização e a situação da ação. No exemplo acima a ação encontra-se:</text:p>
          <text:list text:style-name="Numbering_20_1">
            <text:list-item>
              <text:p text:style-name="Numbering_20_1_Content"> No momento Órgão Setorial</text:p>
            </text:list-item>
            <text:list-item>
              <text:p text:style-name="Numbering_20_1_Content"> Da padronização: não padronizada</text:p>
            </text:list-item>
            <text:list-item>
              <text:p text:style-name="Numbering_20_1_Content"> Situação: Alterada, Excluída e Validada  </text:p>
            </text:list-item>
          </text:list>
        </text:list-item>
        <text:list-item>
          <text:p text:style-name="Numbering_20_1_Content_Last"> Barra de Botões: indica as operações possíveis de serem executadas com a ação. No exemplo acima as opções são: Salvar, Restaurar, Cancelar, Espelho, Incluir Nova Ação, Incluir Novo Localizador, Ir para o programa, Ir para o objetivo, Ir para os localizadores e Visualizar histórico</text:p>
        </text:list-item>
      </text:list>
      <text:list text:style-name="List_20_1" text:continue-numbering="false">
        <text:list-item>
          <text:p text:style-name="List_20_1_Content_First"> Dos Momentos</text:p>
          <text:list text:style-name="List_20_1">
            <text:list-item>
              <text:p text:style-name="List_20_1_Content"> Base de Partida</text:p>
            </text:list-item>
            <text:list-item>
              <text:p text:style-name="List_20_1_Content"> Ajuste da Base de Partida</text:p>
            </text:list-item>
            <text:list-item>
              <text:p text:style-name="List_20_1_Content"> Unidade Orçamentária</text:p>
            </text:list-item>
            <text:list-item>
              <text:p text:style-name="List_20_1_Content"> Órgão Setorial</text:p>
            </text:list-item>
            <text:list-item>
              <text:p text:style-name="List_20_1_Content"> Órgão Central</text:p>
            </text:list-item>
            <text:list-item>
              <text:p text:style-name="List_20_1_Content"> Qualidade/Consolidado</text:p>
            </text:list-item>
            <text:list-item>
              <text:p text:style-name="List_20_1_Content"> PL</text:p>
            </text:list-item>
            <text:list-item>
              <text:p text:style-name="List_20_1_Content"> Autógrafo</text:p>
            </text:list-item>
            <text:list-item>
              <text:p text:style-name="List_20_1_Content"> Análise de Vetos</text:p>
            </text:list-item>
            <text:list-item>
              <text:p text:style-name="List_20_1_Content"> Lei</text:p>
            </text:list-item>
            <text:list-item>
              <text:p text:style-name="List_20_1_Content"> Revisão - Base de partida</text:p>
            </text:list-item>
            <text:list-item>
              <text:p text:style-name="List_20_1_Content"> Revisão - Unidade Orçamentária</text:p>
            </text:list-item>
            <text:list-item>
              <text:p text:style-name="List_20_1_Content"> Revisão - Órgão Central</text:p>
            </text:list-item>
            <text:list-item>
              <text:p text:style-name="List_20_1_Content"> Revisão - Qualidade</text:p>
            </text:list-item>
            <text:list-item>
              <text:p text:style-name="List_20_1_Content"> Revisão - PL</text:p>
            </text:list-item>
            <text:list-item>
              <text:p text:style-name="List_20_1_Content"> Revisão - Autógrafo</text:p>
            </text:list-item>
            <text:list-item>
              <text:p text:style-name="List_20_1_Content"> Revisão - Análise para internalização</text:p>
            </text:list-item>
            <text:list-item>
              <text:p text:style-name="List_20_1_Content"> Lei+Créditos</text:p>
            </text:list-item>
            <text:list-item>
              <text:p text:style-name="List_20_1_Content"> Alteração Orçamentária - Unidade Orçamentária</text:p>
            </text:list-item>
            <text:list-item>
              <text:p text:style-name="List_20_1_Content"> Alteração Orçamentária - Órgão Setorial</text:p>
            </text:list-item>
            <text:list-item>
              <text:p text:style-name="List_20_1_Content"> Alteração Orçamentária - Órgão Central</text:p>
            </text:list-item>
            <text:list-item>
              <text:p text:style-name="List_20_1_Content"> Alteração Orçamentária - Formalização</text:p>
            </text:list-item>
          </text:list>
        </text:list-item>
        <text:list-item>
          <text:p text:style-name="List_20_1_Content"> Das Padronizações</text:p>
          <text:list text:style-name="List_20_1">
            <text:list-item>
              <text:p text:style-name="List_20_1_Content"> Não padronizada. Opção padrão, logo não é exibida nenhuma informação</text:p>
            </text:list-item>
            <text:list-item>
              <text:p text:style-name="List_20_1_Content"> <draw:frame draw:style-name="media" draw:name="31" text:anchor-type="as-char" draw:z-index="31" svg:width="0.52916666666667cm" svg:height="0.58486842105263cm"><draw:image xlink:href="Pictures/791e12ef76783b44045d44c7c9ac3238.png" xlink:type="simple" xlink:show="embed" xlink:actuate="onLoad"/></draw:frame> Padronizada setorial. Quando a ação ocorrer em mais de uma unidade de um mesmo órgão</text:p>
            </text:list-item>
            <text:list-item>
              <text:p text:style-name="List_20_1_Content"> <draw:frame draw:style-name="media" draw:name="32" text:anchor-type="as-char" draw:z-index="32" svg:width="0.52916666666667cm" svg:height="0.55701754385965cm"><draw:image xlink:href="Pictures/0d65122cfafd2aea93acf841f5406bb0.png" xlink:type="simple" xlink:show="embed" xlink:actuate="onLoad"/></draw:frame> Padronizada multi-setorial. Quando a ação ocorrer em mais de uma unidade de órgãos distintos</text:p>
            </text:list-item>
            <text:list-item>
              <text:p text:style-name="List_20_1_Content"> <draw:frame draw:style-name="media" draw:name="33" text:anchor-type="as-char" draw:z-index="33" svg:width="0.52916666666667cm" svg:height="0.52916666666667cm"><draw:image xlink:href="Pictures/20813c369227d59d6bd55e0bbe4a7a9a.png" xlink:type="simple" xlink:show="embed" xlink:actuate="onLoad"/></draw:frame> Padronizada da união. Independe do número de ocorrência da ação. Marcação atribuída pelo órgão central</text:p>
            </text:list-item>
          </text:list>
        </text:list-item>
        <text:list-item>
          <text:p text:style-name="List_20_1_Content"> Das Situações</text:p>
          <text:list text:style-name="List_20_1">
            <text:list-item>
              <text:p text:style-name="List_20_1_Content"> Sem alterações. Ação mantém inalterada desde que surgiu no momento Base de Partida. Opção padrão, logo não é exibida nenhuma informação</text:p>
            </text:list-item>
            <text:list-item>
              <text:p text:style-name="List_20_1_Content"> <draw:frame draw:style-name="media" draw:name="34" text:anchor-type="as-char" draw:z-index="34" svg:width="0.52916666666667cm" svg:height="0.62254901960784cm"><draw:image xlink:href="Pictures/861e8b8396e97c832c5c38455cd592a0.png" xlink:type="simple" xlink:show="embed" xlink:actuate="onLoad"/></draw:frame> Nova</text:p>
            </text:list-item>
            <text:list-item>
              <text:p text:style-name="List_20_1_Content"> <draw:frame draw:style-name="media" draw:name="35" text:anchor-type="as-char" draw:z-index="35" svg:width="0.52916666666667cm" svg:height="0.75595238095238cm"><draw:image xlink:href="Pictures/e01e5c016398c2931c1451b51f86b0ab.png" xlink:type="simple" xlink:show="embed" xlink:actuate="onLoad"/></draw:frame> Alterada</text:p>
            </text:list-item>
            <text:list-item>
              <text:p text:style-name="List_20_1_Content"> <draw:frame draw:style-name="media" draw:name="36" text:anchor-type="as-char" draw:z-index="36" svg:width="0.52916666666667cm" svg:height="0.64675925925926cm"><draw:image xlink:href="Pictures/fa8ff2f97491a540b741baec3f18e88b.png" xlink:type="simple" xlink:show="embed" xlink:actuate="onLoad"/></draw:frame> Excluída</text:p>
            </text:list-item>
            <text:list-item>
              <text:p text:style-name="List_20_1_Content"> <draw:frame draw:style-name="media" draw:name="37" text:anchor-type="as-char" draw:z-index="37" svg:width="0.52916666666667cm" svg:height="0.61271929824561cm"><draw:image xlink:href="Pictures/d4afba7ed39a52943a5a34fe50c8148a.png" xlink:type="simple" xlink:show="embed" xlink:actuate="onLoad"/></draw:frame> Validada</text:p>
            </text:list-item>
          </text:list>
        </text:list-item>
        <text:list-item>
          <text:p text:style-name="List_20_1_Content"> Das Operações. As operações disponíveis variam de acordo com o momento e a situação da ação, assim como de acordo com as permissões de cada usuário</text:p>
          <text:list text:style-name="List_20_1">
            <text:list-item>
              <text:p text:style-name="List_20_1_Content"> <draw:frame draw:style-name="media" draw:name="38" text:anchor-type="as-char" draw:z-index="38" svg:width="1.5875cm" svg:height="0.61451612903226cm"><draw:image xlink:href="Pictures/96d3dc42521fd4d6d2a314279f868a1a.png" xlink:type="simple" xlink:show="embed" xlink:actuate="onLoad"/></draw:frame> Salvar: salva as informações da ação. Caso a ação encontre-se validada a validação será perdida</text:p>
            </text:list-item>
            <text:list-item>
              <text:p text:style-name="List_20_1_Content"> <draw:frame draw:style-name="media" draw:name="39" text:anchor-type="as-char" draw:z-index="39" svg:width="1.5875cm" svg:height="0.75045454545455cm"><draw:image xlink:href="Pictures/603643d4b6ed3ebe003b545d6bd0d93e.png" xlink:type="simple" xlink:show="embed" xlink:actuate="onLoad"/></draw:frame> Excluir: exclui a ação</text:p>
            </text:list-item>
            <text:list-item>
              <text:p text:style-name="List_20_1_Content"> <draw:frame draw:style-name="media" draw:name="40" text:anchor-type="as-char" draw:z-index="40" svg:width="1.5875cm" svg:height="0.46903409090909cm"><draw:image xlink:href="Pictures/3193fc9ea07da40956789e84bcdeca4a.png" xlink:type="simple" xlink:show="embed" xlink:actuate="onLoad"/></draw:frame> Restaurar: restaura a ação quando estiver excluída</text:p>
            </text:list-item>
            <text:list-item>
              <text:p text:style-name="List_20_1_Content"> <draw:frame draw:style-name="media" draw:name="41" text:anchor-type="as-char" draw:z-index="41" svg:width="1.5875cm" svg:height="0.60698529411765cm"><draw:image xlink:href="Pictures/5e8d2e78cb50ea5fcc6d29ccc87ee0a1.png" xlink:type="simple" xlink:show="embed" xlink:actuate="onLoad"/></draw:frame> Validar: valida a ação e indica que a ação encontra-se sem impedimentos a seu envio ao próximo momento</text:p>
            </text:list-item>
            <text:list-item>
              <text:p text:style-name="List_20_1_Content"> <draw:frame draw:style-name="media" draw:name="42" text:anchor-type="as-char" draw:z-index="42" svg:width="1.5875cm" svg:height="0.60890410958904cm"><draw:image xlink:href="Pictures/9aa7ffc3ac17dfa776f603b3e8e02f14.png" xlink:type="simple" xlink:show="embed" xlink:actuate="onLoad"/></draw:frame> Cancelar: cancela as alterações não salvas</text:p>
            </text:list-item>
            <text:list-item>
              <text:p text:style-name="List_20_1_Content"> <draw:frame draw:style-name="media" draw:name="43" text:anchor-type="as-char" draw:z-index="43" svg:width="1.5875cm" svg:height="0.65515873015873cm"><draw:image xlink:href="Pictures/b43ff1b18dd4a8ed88aea2ebfbff70fb.png" xlink:type="simple" xlink:show="embed" xlink:actuate="onLoad"/></draw:frame> Enviar: envia a ação ao próximo momento</text:p>
            </text:list-item>
            <text:list-item>
              <text:p text:style-name="List_20_1_Content"> <draw:frame draw:style-name="media" draw:name="44" text:anchor-type="as-char" draw:z-index="44" svg:width="1.5875cm" svg:height="0.54309210526316cm"><draw:image xlink:href="Pictures/d890ecb9d511e2e3d28a4e981494f996.png" xlink:type="simple" xlink:show="embed" xlink:actuate="onLoad"/></draw:frame> Retornar: retorna a ação ao momento anterior</text:p>
            </text:list-item>
            <text:list-item>
              <text:p text:style-name="List_20_1_Content"> <draw:frame draw:style-name="media" draw:name="45" text:anchor-type="as-char" draw:z-index="45" svg:width="1.5875cm" svg:height="0.53631756756757cm"><draw:image xlink:href="Pictures/097b36ad7aa082f5b7735f7e4e9d9ae3.png" xlink:type="simple" xlink:show="embed" xlink:actuate="onLoad"/></draw:frame> Capturar: captura a ação para o momento do usuário</text:p>
            </text:list-item>
            <text:list-item>
              <text:p text:style-name="List_20_1_Content"> <draw:frame draw:style-name="media" draw:name="46" text:anchor-type="as-char" draw:z-index="46" svg:width="1.5875cm" svg:height="0.61232142857143cm"><draw:image xlink:href="Pictures/6f64cd420a41dd75ba99c5beb5d67120.png" xlink:type="simple" xlink:show="embed" xlink:actuate="onLoad"/></draw:frame> Espelho: permite gerar o relatório Espelho da Ação</text:p>
            </text:list-item>
            <text:list-item>
              <text:p text:style-name="List_20_1_Content"> <draw:frame draw:style-name="media" draw:name="47" text:anchor-type="as-char" draw:z-index="47" svg:width="0.66145833333333cm" svg:height="0.744140625cm"><draw:image xlink:href="Pictures/5cba0b89cf58b725b516e2134d21e65f.png" xlink:type="simple" xlink:show="embed" xlink:actuate="onLoad"/></draw:frame> Incluir Nova Ação: permite ao usuário incluir uma nova ação</text:p>
            </text:list-item>
            <text:list-item>
              <text:p text:style-name="List_20_1_Content"> <draw:frame draw:style-name="media" draw:name="48" text:anchor-type="as-char" draw:z-index="48" svg:width="0.66145833333333cm" svg:height="0.66145833333333cm"><draw:image xlink:href="Pictures/5e7d4751298acc1eb0621df525a0aae9.png" xlink:type="simple" xlink:show="embed" xlink:actuate="onLoad"/></draw:frame> Incluir Novo Localizador para esta Ação: permite ao usuário incluir um novo localizador para esta ação</text:p>
            </text:list-item>
            <text:list-item>
              <text:p text:style-name="List_20_1_Content"> <draw:frame draw:style-name="media" draw:name="49" text:anchor-type="as-char" draw:z-index="49" svg:width="0.66145833333333cm" svg:height="0.72445436507937cm"><draw:image xlink:href="Pictures/afac87f835aac4295b312237fa920f13.png" xlink:type="simple" xlink:show="embed" xlink:actuate="onLoad"/></draw:frame> Ir para o programa desta ação: exibe os dados do programa ao qual a ação está vinculada</text:p>
            </text:list-item>
            <text:list-item>
              <text:p text:style-name="List_20_1_Content"> <draw:frame draw:style-name="media" draw:name="50" text:anchor-type="as-char" draw:z-index="50" svg:width="0.66145833333333cm" svg:height="0.66145833333333cm"><draw:image xlink:href="Pictures/444df62e83ba8a83f26608a846895c64.png" xlink:type="simple" xlink:show="embed" xlink:actuate="onLoad"/></draw:frame> Ir para o objetivo ao qual a ação está vinculada: exibe os dados do objetivo ao qual a ação está vinculada</text:p>
            </text:list-item>
            <text:list-item>
              <text:p text:style-name="List_20_1_Content"> <draw:frame draw:style-name="media" draw:name="51" text:anchor-type="as-char" draw:z-index="51" svg:width="0.66145833333333cm" svg:height="0.66145833333333cm"><draw:image xlink:href="Pictures/95288ed4fb95ef90372bd8549ffd78cd.png" xlink:type="simple" xlink:show="embed" xlink:actuate="onLoad"/></draw:frame> Ir para os localizadores desta ação: permite ao usuário visualizar os dados dos localizadores da ação</text:p>
            </text:list-item>
            <text:list-item>
              <text:p text:style-name="List_20_1_Content"> <draw:frame draw:style-name="media" draw:name="52" text:anchor-type="as-char" draw:z-index="52" svg:width="0.66145833333333cm" svg:height="0.50711805555556cm"><draw:image xlink:href="Pictures/9e22ffa5ee6a87710913b3e0d4eb6220.png" xlink:type="simple" xlink:show="embed" xlink:actuate="onLoad"/></draw:frame> Ir para as propostas desta ação: exibe os dados da proposta vincula à ação</text:p>
            </text:list-item>
            <text:list-item>
              <text:p text:style-name="List_20_1_Content_Last"> <draw:frame draw:style-name="media" draw:name="53" text:anchor-type="as-char" draw:z-index="53" svg:width="0.66145833333333cm" svg:height="0.71657986111111cm"><draw:image xlink:href="Pictures/cb1bd33e15494c1ec526363c7675d9bb.png" xlink:type="simple" xlink:show="embed" xlink:actuate="onLoad"/></draw:frame> Visualiza o histórico de informações referentes a essa ação: exibe as informações sobre o que ocorreu com a ação ao longo do tempo</text:p>
            </text:list-item>
          </text:list>
        </text:list-item>
      </text:list>
      <text:h text:style-name="Heading_20_3" text:outline-level="3"><text:bookmark-start text:name="__RefHeading___incluir_acao_19"/><text:bookmark-start text:name="incluir_acao"/>2.4 Incluir Ação<text:bookmark-end text:name="__RefHeading___incluir_acao_19"/><text:bookmark-end text:name="incluir_acao"/></text:h>
      <text:p text:style-name="Text_20_body">A inclusão de Ação para Programas Temáticos e Programas de Gestão se dá de formas
diferentes.</text:p>
      <text:p text:style-name="Text_20_body">A inclusão em um programa temático se dá a partir da tela de Objetivos enquanto para inclusão em um programa de Gestão e Manutenção se dá a partir da tela de Programas. Em ambos os casos basta clicar no botão <draw:frame draw:style-name="media" draw:name="54" text:anchor-type="as-char" draw:z-index="54" svg:width="0.66145833333333cm" svg:height="0.744140625cm"><draw:image xlink:href="Pictures/5cba0b89cf58b725b516e2134d21e65f.png" xlink:type="simple" xlink:show="embed" xlink:actuate="onLoad"/></draw:frame></text:p>
      <text:p text:style-name="Text_20_body">A tela de Inclusão de Ação será então apresentada. O usuário deverá preencher os dados do cadastro de ações que ficam agrupados em abas conforme imagens abaixo. </text:p>
      <text:h text:style-name="Heading_20_5" text:outline-level="5"><text:bookmark-start text:name="__RefHeading___aba_informacoes_basicas_20"/><text:bookmark-start text:name="aba_informacoes_basicas"/>2.4.1 Aba Informações Básicas<text:bookmark-end text:name="__RefHeading___aba_informacoes_basicas_20"/><text:bookmark-end text:name="aba_informacoes_basicas"/></text:h>
      <text:p text:style-name="Text_20_body"><draw:frame draw:style-name="mediacenter" draw:name="55" text:anchor-type="paragraph" draw:z-index="55" svg:width="18.520833333333cm" style:rel-width="100%" svg:height="11.874601275917cm" style:rel-height="scale"><draw:image xlink:href="Pictures/842d74dc70a3b9acfb0caae4b2934d4d.png" xlink:type="simple" xlink:show="embed" xlink:actuate="onLoad"/></draw:frame></text:p>
      <text:p text:style-name="Text_20_body">Para o tipo de ação “Operações Especiais” será preciso informar um subtipo. Dependendo do
subtipo escolhido, a aba “Informações Complementares” solicitará dados de “Item de
Mensuração”.</text:p>
      <text:p text:style-name="Text_20_body"><draw:frame draw:style-name="mediacenter" draw:name="56" text:anchor-type="paragraph" draw:z-index="56" svg:width="18.520833333333cm" style:rel-width="100%" svg:height="11.939600840336cm" style:rel-height="scale"><draw:image xlink:href="Pictures/46d979e95f41d3cb1aa7425f50636db8.png" xlink:type="simple" xlink:show="embed" xlink:actuate="onLoad"/></draw:frame></text:p>
      <text:p text:style-name="Text_20_body">Para o tipo de ação “Projeto” ou “Atividade” a aba “Informações Complementares” solicitará dados de “Produto“.</text:p>
      <text:h text:style-name="Heading_20_5" text:outline-level="5"><text:bookmark-start text:name="__RefHeading___aba_informacoes_complementares_21"/><text:bookmark-start text:name="aba_informacoes_complementares"/>2.4.2 Aba Informações Complementares<text:bookmark-end text:name="__RefHeading___aba_informacoes_complementares_21"/><text:bookmark-end text:name="aba_informacoes_complementares"/></text:h>
      <text:list text:style-name="List_20_1" text:continue-numbering="false">
        <text:list-item>
          <text:p text:style-name="LastListParagraph_List_20_1_Content_First"> Tela com Produto</text:p>
        </text:list-item>
      </text:list>
      <text:p text:style-name="Text_20_body"><draw:frame draw:style-name="mediacenter" draw:name="57" text:anchor-type="paragraph" draw:z-index="57" svg:width="18.520833333333cm" style:rel-width="100%" svg:height="14.727409638554cm" style:rel-height="scale"><draw:image xlink:href="Pictures/e35795e05739e8cf9892d9b98f33ed4a.png" xlink:type="simple" xlink:show="embed" xlink:actuate="onLoad"/></draw:frame></text:p>
      <text:p text:style-name="Text_20_body">OBS: Produto e Unidade de Medida devem ser escolhidos dentro de uma lista fechada.
Digitando as primeiras letras o sistema exibirá as opções possíveis.</text:p>
      <text:list text:style-name="List_20_1" text:continue-numbering="false">
        <text:list-item>
          <text:p text:style-name="LastListParagraph_List_20_1_Content_First"> Tela com Item de Mensuração</text:p>
        </text:list-item>
      </text:list>
      <text:p text:style-name="Text_20_body"><draw:frame draw:style-name="mediacenter" draw:name="58" text:anchor-type="paragraph" draw:z-index="58" svg:width="18.520833333333cm" style:rel-width="100%" svg:height="14.705095381526cm" style:rel-height="scale"><draw:image xlink:href="Pictures/1cfa80400ded56698728e03cfc012207.png" xlink:type="simple" xlink:show="embed" xlink:actuate="onLoad"/></draw:frame></text:p>
      <text:p text:style-name="Text_20_body">OBS: Tal como ocorre com Produto, Item de Mensuração e Unidade de Medida devem ser escolhidos dentro de uma lista
fechada. Digitando as primeiras letras o sistema exibirá as opções possíveis. </text:p>
      <text:h text:style-name="Heading_20_5" text:outline-level="5"><text:bookmark-start text:name="__RefHeading___aba_implementacao_22"/><text:bookmark-start text:name="aba_implementacao"/>2.4.3 Aba Implementação<text:bookmark-end text:name="__RefHeading___aba_implementacao_22"/><text:bookmark-end text:name="aba_implementacao"/></text:h>
      <text:p text:style-name="Text_20_body"><draw:frame draw:style-name="mediacenter" draw:name="59" text:anchor-type="paragraph" draw:z-index="59" svg:width="18.520833333333cm" style:rel-width="100%" svg:height="9.3386107760354cm" style:rel-height="scale"><draw:image xlink:href="Pictures/82af028f4076f87a506cd8475e1dcfad.png" xlink:type="simple" xlink:show="embed" xlink:actuate="onLoad"/></draw:frame></text:p>
      <text:p text:style-name="Text_20_body">Os campos “Início mais cedo”, “Término mais tarde”, “Total Físico”, “Custo Total” e “Qtde de Localizadores Ativos” aparecerão apenas para ações do tipo Projeto. Esses campos são apenas de leitura, uma vez que os dados são preenchidos automaticamente pelo sistema com base nas informações dos Localizadores.</text:p>
      <text:p text:style-name="Text_20_body">Caso o campo “Regionalizar na Execução” seja marcado será solicitado esse detalhamento regional no
momento do preenchimento do módulo de acompanhamento da LOA. </text:p>
      <text:h text:style-name="Heading_20_5" text:outline-level="5"><text:bookmark-start text:name="__RefHeading___aba_participacao_social_23"/><text:bookmark-start text:name="aba_participacao_social"/>2.4.2 Aba Participação Social<text:bookmark-end text:name="__RefHeading___aba_participacao_social_23"/><text:bookmark-end text:name="aba_participacao_social"/></text:h>
      <text:p text:style-name="Text_20_body"><draw:frame draw:style-name="mediacenter" draw:name="60" text:anchor-type="paragraph" draw:z-index="60" svg:width="18.520833333333cm" style:rel-width="100%" svg:height="9.6495098039216cm" style:rel-height="scale"><draw:image xlink:href="Pictures/812374656a5ddf6487c001bd0a4a3403.png" xlink:type="simple" xlink:show="embed" xlink:actuate="onLoad"/></draw:frame></text:p>
      <text:h text:style-name="Heading_20_5" text:outline-level="5"><text:bookmark-start text:name="__RefHeading___aba_planos_orcamentarios_24"/><text:bookmark-start text:name="aba_planos_orcamentarios"/>2.4.2 Aba Planos Orçamentários<text:bookmark-end text:name="__RefHeading___aba_planos_orcamentarios_24"/><text:bookmark-end text:name="aba_planos_orcamentarios"/></text:h>
      <text:p text:style-name="Text_20_body"><draw:frame draw:style-name="mediacenter" draw:name="61" text:anchor-type="paragraph" draw:z-index="61" svg:width="18.520833333333cm" style:rel-width="100%" svg:height="4.7420491143317cm" style:rel-height="scale"><draw:image xlink:href="Pictures/fdc62e8ae9a66a862b29ab701a8faca3.png" xlink:type="simple" xlink:show="embed" xlink:actuate="onLoad"/></draw:frame></text:p>
      <text:p text:style-name="Text_20_body">Um PO totalmente novo pode ser criado com todos os dados em branco. Para isso, basta clicar no botão “Novo”. </text:p>
      <text:p text:style-name="Text_20_body"><draw:frame draw:style-name="mediacenter" draw:name="62" text:anchor-type="paragraph" draw:z-index="62" svg:width="18.520833333333cm" style:rel-width="100%" svg:height="21.064658634538cm" style:rel-height="scale"><draw:image xlink:href="Pictures/6249eb5aa01f03407cd963b4b0f02c57.png" xlink:type="simple" xlink:show="embed" xlink:actuate="onLoad"/></draw:frame></text:p>
      <text:p text:style-name="Text_20_body">Ao final, a aba “Planos Orçamentários” exibirá todos os POs cadastrados.</text:p>
      <text:p text:style-name="Text_20_body"><draw:frame draw:style-name="mediacenter" draw:name="63" text:anchor-type="paragraph" draw:z-index="63" svg:width="18.520833333333cm" style:rel-width="100%" svg:height="5.2152527075812cm" style:rel-height="scale"><draw:image xlink:href="Pictures/27e3b37ab37b2b48088ec2ca157b9790.png" xlink:type="simple" xlink:show="embed" xlink:actuate="onLoad"/></draw:frame></text:p>
      <text:p text:style-name="Text_20_body">Para excluir um PO da lista o usuário deve clicar no ícone representado por uma lixeira.</text:p>
      <text:p text:style-name="Text_20_body">Após inserir todos os dados da Ação, o usuário deverá clicar no botão “Salvar” <draw:frame draw:style-name="media" draw:name="64" text:anchor-type="as-char" draw:z-index="64" svg:width="1.5875cm" svg:height="0.61451612903226cm"><draw:image xlink:href="Pictures/96d3dc42521fd4d6d2a314279f868a1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ploa:ploa_2014_qualitativo</dc:title>
  </office:meta>
</office:document-meta>
</file>