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b30154642fd2cba2b0de9801a38ec5f.png"/>
  <manifest:file-entry manifest:media-type="image/png" manifest:full-path="Pictures/60d8465197652c5376520720a4d38e2c.png"/>
  <manifest:file-entry manifest:media-type="image/png" manifest:full-path="Pictures/0d16b043e55af2e87b2537c1f18cca43.png"/>
  <manifest:file-entry manifest:media-type="image/png" manifest:full-path="Pictures/6675f2211a7ce02f50f10d1a7d71473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oa:quantitativo_janelas_trabalho"/><text:bookmark-start text:name="__RefHeading___administracao_de_janelas_de_trabalho_-_quantitativo_ploa_1"/><text:bookmark-start text:name="administracao_de_janelas_de_trabalho_-_quantitativo_ploa"/>Administração de Janelas de Trabalho - Quantitativo PLOA<text:bookmark-end text:name="__RefHeading___administracao_de_janelas_de_trabalho_-_quantitativo_ploa_1"/><text:bookmark-end text:name="administracao_de_janelas_de_trabalho_-_quantitativo_ploa"/></text:h>
      <text:p text:style-name="Text_20_body"><text:span text:style-name="Emphasis">Este manual descreve como é a configuração de Janelas de Trabalho para a proposta Quantitativa. A janela de trabalho do Quantitativo define o período em que as propostas podem ser editadas e tramitadas em determinado momento. </text:span></text:p>
      <text:h text:style-name="Heading_20_2" text:outline-level="2"><text:bookmark-start text:name="__RefHeading___acesso_a_funcionalidade_e_controle_de_acesso_2"/><text:bookmark-start text:name="acesso_a_funcionalidade_e_controle_de_acesso"/>1. Acesso à funcionalidade e Controle de Acesso<text:bookmark-end text:name="__RefHeading___acesso_a_funcionalidade_e_controle_de_acesso_2"/><text:bookmark-end text:name="acesso_a_funcionalidade_e_controle_de_acesso"/></text:h>
      <text:p text:style-name="Text_20_body">Para acessar a tela de visualização e edição de Janela de Trabalho do Quantitativo clique no menu:</text:p>
      <text:p text:style-name="Preformatted_20_Text">LOA&gt;&gt; Quantitativo&gt;&gt; Janela de Trabalho<text:line-break/></text:p>
      <text:p text:style-name="Text_20_body">Todos os usuários dos setoriais com perfil OS podem ver a janela de trabalho para seus respectivos órgãos, porém apenas quem possua os papéis:</text:p>
      <text:list text:style-name="List_20_1" text:continue-numbering="false">
        <text:list-item>
          <text:p text:style-name="List_20_1_Content_First"> <text:span text:style-name="Emphasis">Cadastrador Janela de Trabalho - OS</text:span></text:p>
        </text:list-item>
        <text:list-item>
          <text:p text:style-name="List_20_1_Content_Last"> <text:span text:style-name="Emphasis">Cadastrador Janela de Trabalho – UO</text:span></text:p>
        </text:list-item>
      </text:list>
      <text:p text:style-name="Text_20_body">pode editar as janelas de trabalho.</text:p>
      <text:h text:style-name="Heading_20_2" text:outline-level="2"><text:bookmark-start text:name="__RefHeading___pesquisa_3"/><text:bookmark-start text:name="pesquisa"/>2. Pesquisa<text:bookmark-end text:name="__RefHeading___pesquisa_3"/><text:bookmark-end text:name="pesquisa"/></text:h>
      <text:p text:style-name="Text_20_body">No sistema o primeiro passo para pesquisar uma janela de trabalho é selecionar os parâmetros de consulta abaixo e clicar em “Buscar”:</text:p>
      <text:list text:style-name="Numbering_20_1" text:continue-numbering="false">
        <text:list-item>
          <text:p text:style-name="Numbering_20_1_Content_First"> <text:span text:style-name="Emphasis">Grupo de Detalhamento</text:span></text:p>
        </text:list-item>
        <text:list-item>
          <text:p text:style-name="Numbering_20_1_Content"> <text:span text:style-name="Emphasis">Órgão Setorial</text:span></text:p>
        </text:list-item>
        <text:list-item>
          <text:p text:style-name="Numbering_20_1_Content_Last"> <text:span text:style-name="Emphasis">Unidade Orçamentária</text:span></text:p>
        </text:list-item>
      </text:list>
      <text:p text:style-name="Text_20_body"><draw:frame draw:style-name="mediacenter" draw:name="0" text:anchor-type="paragraph" draw:z-index="0" svg:width="26.458333333333cm" style:rel-width="100%" svg:height="8.9269986449864cm" style:rel-height="scale"><draw:image xlink:href="Pictures/fb30154642fd2cba2b0de9801a38ec5f.png" xlink:type="simple" xlink:show="embed" xlink:actuate="onLoad"/></draw:frame></text:p>
      <text:p text:style-name="Text_20_body">O sistema exibirá uma tabela com os períodos da janela de trabalho para cada momento. Também será indicado o momento atual das propostas, ou seja, o momento em que as propostas são editáveis.</text:p>
      <text:p text:style-name="Text_20_body"><draw:frame draw:style-name="mediacenter" draw:name="1" text:anchor-type="paragraph" draw:z-index="1" svg:width="26.458333333333cm" style:rel-width="100%" svg:height="12.570188359222cm" style:rel-height="scale"><draw:image xlink:href="Pictures/60d8465197652c5376520720a4d38e2c.png" xlink:type="simple" xlink:show="embed" xlink:actuate="onLoad"/></draw:frame></text:p>
      <text:p text:style-name="Text_20_body">No <text:a xlink:type="simple" xlink:href="https://intrasof.sof.intra/siopdoc/doku.php/ploa:quantitativo_tramitacao#momentos" text:style-name="Internet_20_link" text:visited-style-name="Visited_20_Internet_20_Link">Manual de Tramitação de Propostas</text:a> é possível entender melhor os momentos envolvidos na fase quantitativa do PLOA.</text:p>
      <text:h text:style-name="Heading_20_2" text:outline-level="2"><text:bookmark-start text:name="__RefHeading___edicao_4"/><text:bookmark-start text:name="edicao"/>3. Edição<text:bookmark-end text:name="__RefHeading___edicao_4"/><text:bookmark-end text:name="edicao"/></text:h>
      <text:p text:style-name="Text_20_body">As janelas de trabalho para cada órgão são configuradas pelo Órgão Central (SOF).</text:p>
      <text:p text:style-name="Text_20_body">O cadastrador de Janela de trabalho do Órgão Setorial poderá editar janelas de trabalho para suas Unidades Orçamentárias.</text:p>
      <text:p text:style-name="Text_20_body">Para editar as janelas de trabalho, basta clicar em algum dos dados na linha correspondente da tabela. Se não houver dados preenchidos, clique no “–” para cria-los.</text:p>
      <text:p text:style-name="Text_20_body"><draw:frame draw:style-name="mediacenter" draw:name="2" text:anchor-type="paragraph" draw:z-index="2" svg:width="26.458333333333cm" style:rel-width="100%" svg:height="13.991705764075cm" style:rel-height="scale"><draw:image xlink:href="Pictures/0d16b043e55af2e87b2537c1f18cca43.png" xlink:type="simple" xlink:show="embed" xlink:actuate="onLoad"/></draw:frame></text:p>
      <text:p text:style-name="Text_20_body">O exemplo apresenta a edição do momento Unidade Orçamentária, com alteração da data de fechamento. Como o momento posterior (Órgão Setorial) tem fechamento em 30/08/2016, a data informada para o registro em edição não poderá ultrapassar essa data.</text:p>
      <text:p text:style-name="Text_20_body"><draw:frame draw:style-name="mediacenter" draw:name="3" text:anchor-type="paragraph" draw:z-index="3" svg:width="26.458333333333cm" style:rel-width="100%" svg:height="9.945165786385cm" style:rel-height="scale"><draw:image xlink:href="Pictures/6675f2211a7ce02f50f10d1a7d714731.png" xlink:type="simple" xlink:show="embed" xlink:actuate="onLoad"/></draw:frame></text:p>
      <text:p text:style-name="Text_20_body">As alterações serão armazenadas ao clicar em “Salvar”. Se houver algum problema, o sistema apresentará mensagem de alerta.</text:p>
      <text:p text:style-name="Text_20_body">A tela de busca mostrará os dados atualizado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ploa:quantitativo_janelas_trabalho</dc:title>
  </office:meta>
</office:document-meta>
</file>