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aacef02a9cd51c85488fb1bd0952c10.png"/>
  <manifest:file-entry manifest:media-type="image/png" manifest:full-path="Pictures/9aaefca66fd944d242844850110fa896.png"/>
  <manifest:file-entry manifest:media-type="image/png" manifest:full-path="Pictures/8792ceb564e0e7c7400ed55e6f5670a2.png"/>
  <manifest:file-entry manifest:media-type="image/png" manifest:full-path="Pictures/cc5534a3ddffa4857f5e5da5c89f036c.png"/>
  <manifest:file-entry manifest:media-type="image/png" manifest:full-path="Pictures/a1ad85e193742905b332a1c592f8e3de.png"/>
  <manifest:file-entry manifest:media-type="image/png" manifest:full-path="Pictures/9e5313ae9742213fa0f00128d5fe7c4f.png"/>
  <manifest:file-entry manifest:media-type="image/png" manifest:full-path="Pictures/4b5c2604067e9eb453f13f4de909953c.png"/>
  <manifest:file-entry manifest:media-type="image/png" manifest:full-path="Pictures/4c97702186a01651383116c0fdaf41c6.png"/>
  <manifest:file-entry manifest:media-type="image/png" manifest:full-path="Pictures/30914f4e48952b8044b63835006e7b6a.png"/>
  <manifest:file-entry manifest:media-type="image/png" manifest:full-path="Pictures/74271220e723a5c1235a427f27f4bbe4.png"/>
  <manifest:file-entry manifest:media-type="image/png" manifest:full-path="Pictures/0e940fe9f5297d183b11f785354ec8bb.png"/>
  <manifest:file-entry manifest:media-type="image/png" manifest:full-path="Pictures/aed7b78376d5a4b534a335da5bb95261.png"/>
  <manifest:file-entry manifest:media-type="image/png" manifest:full-path="Pictures/c563df697f2e0260f8332c0a581a76b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oa:quantitativo_propostas"/><text:bookmark-start text:name="__RefHeading___criacao_e_edicao_de_propostas_-_quantitativo_ploa_1"/><text:bookmark-start text:name="criacao_e_edicao_de_propostas_-_quantitativo_ploa"/>Criação e Edição de Propostas - Quantitativo PLOA<text:bookmark-end text:name="__RefHeading___criacao_e_edicao_de_propostas_-_quantitativo_ploa_1"/><text:bookmark-end text:name="criacao_e_edicao_de_propostas_-_quantitativo_ploa"/></text:h>
      <text:p text:style-name="Text_20_body"><text:span text:style-name="Emphasis">Este manual descreve como se cria e trata as propostas orçamentárias dentro da fase quantitativa do PLOA.</text:span></text:p>
      <text:h text:style-name="Heading_20_2" text:outline-level="2"><text:bookmark-start text:name="__RefHeading___acesso_a_funcionalidade_e_controle_de_acesso_2"/><text:bookmark-start text:name="acesso_a_funcionalidade_e_controle_de_acesso"/>1. Acesso à Funcionalidade e Controle de Acesso<text:bookmark-end text:name="__RefHeading___acesso_a_funcionalidade_e_controle_de_acesso_2"/><text:bookmark-end text:name="acesso_a_funcionalidade_e_controle_de_acesso"/></text:h>
      <text:p text:style-name="Text_20_body">O acesso à tela de propostas se dá o item de menu abaixo:</text:p>
      <text:p text:style-name="Preformatted_20_Text">LOA » Quantitativo » Propostas<text:line-break/></text:p>
      <text:h text:style-name="Heading_20_2" text:outline-level="2"><text:bookmark-start text:name="__RefHeading___propostas_quantitativas_do_ploa_3"/><text:bookmark-start text:name="propostas_quantitativas_do_ploa"/>2. Propostas Quantitativas do PLOA<text:bookmark-end text:name="__RefHeading___propostas_quantitativas_do_ploa_3"/><text:bookmark-end text:name="propostas_quantitativas_do_ploa"/></text:h>
      <text:p text:style-name="Text_20_body">Uma proposta orçamentária é sempre feita sobre localizadores existentes e disponíveis para o PLOA em questão.</text:p>
      <text:h text:style-name="Heading_20_3" text:outline-level="3"><text:bookmark-start text:name="__RefHeading___pesquisa_de_propostas_4"/><text:bookmark-start text:name="pesquisa_de_propostas"/>2.1 Pesquisa de Propostas<text:bookmark-end text:name="__RefHeading___pesquisa_de_propostas_4"/><text:bookmark-end text:name="pesquisa_de_propostas"/></text:h>
      <text:p text:style-name="Text_20_body">O primeiro passo é encontrar o localizador desejado para a qual será realizada a proposta. A consulta pode ser feita informando (opcionalmente) algum parâmetro como chave, selecionando alguma condição da proposta e clicando em “Buscar”.</text:p>
      <text:p text:style-name="Text_20_body"><draw:a xlink:type="simple" xlink:href="https://www2.siop.planejamento.gov.br/proxy/06ce40e6/https/intrasof/siopdoc/lib/exe/detail.php?id=ploa:quantitativo_propostas&amp;media=ploa:chave_para_pesquisa.png"><draw:frame draw:style-name="mediacenter" draw:name="0" text:anchor-type="paragraph" draw:z-index="0" svg:width="21.166666666667cm" style:rel-width="100%" svg:height="4.0737433862434cm" style:rel-height="scale"><draw:image xlink:href="Pictures/2aacef02a9cd51c85488fb1bd0952c10.png" xlink:type="simple" xlink:show="embed" xlink:actuate="onLoad"/></draw:frame></draw:a></text:p>
      <text:p text:style-name="Text_20_body">A chave permite a procura por valores dentro das seguintes informações:</text:p>
      <text:list text:style-name="List_20_1" text:continue-numbering="false">
        <text:list-item>
          <text:p text:style-name="LastListParagraph_List_20_1_Content_First"> Título ou Código da Unidade, Função, Programa, Ação ou Plano Orçamentário.</text:p>
        </text:list-item>
      </text:list>
      <text:p text:style-name="Text_20_body">Caso seja necessário, a pesquisa avançada permite detalhar ainda mais a busca.</text:p>
      <text:p text:style-name="Text_20_body"><draw:a xlink:type="simple" xlink:href="https://www2.siop.planejamento.gov.br/proxy/06ce40e6/https/intrasof/siopdoc/lib/exe/detail.php?id=ploa:quantitativo_propostas&amp;media=ploa:pesquisa_avancada_chave.png"><draw:frame draw:style-name="mediacenter" draw:name="1" text:anchor-type="paragraph" draw:z-index="1" svg:width="21.166666666667cm" style:rel-width="100%" svg:height="8.6983416252073cm" style:rel-height="scale"><draw:image xlink:href="Pictures/9aaefca66fd944d242844850110fa896.png" xlink:type="simple" xlink:show="embed" xlink:actuate="onLoad"/></draw:frame></draw:a></text:p>
      <text:p text:style-name="Text_20_body">O resultado da busca trará as informações mostradas na figura abaixo:</text:p>
      <text:p text:style-name="Text_20_body"><draw:a xlink:type="simple" xlink:href="https://www2.siop.planejamento.gov.br/proxy/06ce40e6/https/intrasof/siopdoc/lib/exe/detail.php?id=ploa:quantitativo_propostas&amp;media=ploa:resultado_da_busca.png"><draw:frame draw:style-name="mediacenter" draw:name="2" text:anchor-type="paragraph" draw:z-index="2" svg:width="21.166666666667cm" style:rel-width="100%" svg:height="1.9182972880192cm" style:rel-height="scale"><draw:image xlink:href="Pictures/8792ceb564e0e7c7400ed55e6f5670a2.png" xlink:type="simple" xlink:show="embed" xlink:actuate="onLoad"/></draw:frame></draw:a></text:p>
      <text:h text:style-name="Heading_20_3" text:outline-level="3"><text:bookmark-start text:name="__RefHeading___criacao_de_propostas_5"/><text:bookmark-start text:name="criacao_de_propostas"/>2.2 Criação de Propostas<text:bookmark-end text:name="__RefHeading___criacao_de_propostas_5"/><text:bookmark-end text:name="criacao_de_propostas"/></text:h>
      <text:p text:style-name="Text_20_body">O exemplo a seguir mostra localizadores que poderão receber propostas. Para criar uma nova proposta basta clicar no link <text:span text:style-name="Emphasis">Clique aqui para Criar</text:span>  da linha em questão.</text:p>
      <text:p text:style-name="Text_20_body"><draw:a xlink:type="simple" xlink:href="https://www2.siop.planejamento.gov.br/proxy/06ce40e6/https/intrasof/siopdoc/lib/exe/detail.php?id=ploa:quantitativo_propostas&amp;media=ploa:criar_proposta.png"><draw:frame draw:style-name="mediacenter" draw:name="3" text:anchor-type="paragraph" draw:z-index="3" svg:width="21.166666666667cm" style:rel-width="100%" svg:height="11.367283950617cm" style:rel-height="scale"><draw:image xlink:href="Pictures/cc5534a3ddffa4857f5e5da5c89f036c.png" xlink:type="simple" xlink:show="embed" xlink:actuate="onLoad"/></draw:frame></draw:a></text:p>
      <text:p text:style-name="Text_20_body">Nesse outro exemplo, são mostrados dois localizadores que por algum motivo não podem receber propostas. A razão desse impedimento pode ser vista ao clicar no ícone da coluna <text:span text:style-name="Emphasis">Por que não posso lançar proposta?</text:span>.</text:p>
      <text:p text:style-name="Text_20_body"><draw:a xlink:type="simple" xlink:href="https://www2.siop.planejamento.gov.br/proxy/06ce40e6/https/intrasof/siopdoc/lib/exe/detail.php?id=ploa:quantitativo_propostas&amp;media=ploa:por_que_nao_posso_criar_proposta.png"><draw:frame draw:style-name="mediacenter" draw:name="4" text:anchor-type="paragraph" draw:z-index="4" svg:width="21.166666666667cm" style:rel-width="100%" svg:height="13.0405634759cm" style:rel-height="scale"><draw:image xlink:href="Pictures/a1ad85e193742905b332a1c592f8e3de.png" xlink:type="simple" xlink:show="embed" xlink:actuate="onLoad"/></draw:frame></draw:a></text:p>
      <text:h text:style-name="Heading_20_4" text:outline-level="4"><text:bookmark-start text:name="__RefHeading___criacao_da_proposta_6"/><text:bookmark-start text:name="criacao_da_proposta"/>Criação da proposta<text:bookmark-end text:name="__RefHeading___criacao_da_proposta_6"/><text:bookmark-end text:name="criacao_da_proposta"/></text:h>
      <text:p text:style-name="Text_20_body">Ao clicar em “Criar proposta”, aparecerá a tela de edição. Essa tela está dividida em quatro abas:</text:p>
      <text:list text:style-name="Numbering_20_1" text:continue-numbering="false">
        <text:list-item>
          <text:p text:style-name="Numbering_20_1_Content_First"> Físico/Financeiro</text:p>
        </text:list-item>
        <text:list-item>
          <text:p text:style-name="Numbering_20_1_Content"> Justificativas</text:p>
        </text:list-item>
        <text:list-item>
          <text:p text:style-name="Numbering_20_1_Content"> Limite</text:p>
        </text:list-item>
        <text:list-item>
          <text:p text:style-name="Numbering_20_1_Content_Last"> Propostas de exercícios anteriores.</text:p>
        </text:list-item>
      </text:list>
      <text:p text:style-name="Text_20_body"><text:span text:style-name="Emphasis">Observação com relação à criação de propostas via WEB-Services</text:span>: salvo raras exceções, via WS só é possível o cadastro de propostas em momento Órgão Setorial. Exemplo: quando um setorial tem sistema próprio de criação de propostas, ele deve consolidar e mandar as propostas para o SIOP como OS (não faz sentido esperar que cada UO tenha um sistema próprio e que envie a proposta como UO).</text:p>
      <text:h text:style-name="Heading_20_3" text:outline-level="3"><text:bookmark-start text:name="__RefHeading___preenchimento_dos_valores_de_fisico_financeiro_da_proposta_7"/><text:bookmark-start text:name="preenchimento_dos_valores_de_fisico_financeiro_da_proposta"/>2.3 Preenchimento dos valores de Físico / Financeiro da proposta<text:bookmark-end text:name="__RefHeading___preenchimento_dos_valores_de_fisico_financeiro_da_proposta_7"/><text:bookmark-end text:name="preenchimento_dos_valores_de_fisico_financeiro_da_proposta"/></text:h>
      <text:p text:style-name="Text_20_body">Logo que surgem as informações do localizador serão exibidos os dados da proposta completa.</text:p>
      <text:p text:style-name="Text_20_body"><draw:a xlink:type="simple" xlink:href="https://www2.siop.planejamento.gov.br/proxy/06ce40e6/https/intrasof/siopdoc/lib/exe/detail.php?id=ploa:quantitativo_propostas&amp;media=ploa:dados_fisico_financeiro.png"><draw:frame draw:style-name="mediacenter" draw:name="5" text:anchor-type="paragraph" draw:z-index="5" svg:width="21.166666666667cm" style:rel-width="100%" svg:height="17.5780651341cm" style:rel-height="scale"><draw:image xlink:href="Pictures/9e5313ae9742213fa0f00128d5fe7c4f.png" xlink:type="simple" xlink:show="embed" xlink:actuate="onLoad"/></draw:frame></draw:a></text:p>
      <text:p text:style-name="Text_20_body">Os dados financeiros do Localizador serão calculados pelo somatório dos dados financeiros dos Planos Orçamentários. Assim, esta visualização é a consolidação das informações de todos os POs do localizador. Nesse caso, o único preenchimento possível será informar dados físicos do Localizador.</text:p>
      <text:p text:style-name="Text_20_body">Em seguida, deverão ser preenchidos os dados para cada Plano Orçamentários que será usado na proposta.</text:p>
      <text:p text:style-name="Text_20_body">Para preencher os dados por PO deve-se selecionar o PO. A tela então adaptará os valores para o caso específico do PO escolhido.</text:p>
      <text:p text:style-name="Text_20_body">Após inserir os dados físicos e financeiros, o usuário deve clicar em “Salvar”. À medida que os dados forem sendo salvos, sua consolidação será exibida na tabela de totais.</text:p>
      <text:h text:style-name="Heading_20_4" text:outline-level="4"><text:bookmark-start text:name="__RefHeading___observacoes_sobre_o_preenchimento_das_informacoes_de_proposta_para_os_po_s_8"/><text:bookmark-start text:name="observacoes_sobre_o_preenchimento_das_informacoes_de_proposta_para_os_po_s"/>Observações sobre o preenchimento das informações de proposta para os PO`s<text:bookmark-end text:name="__RefHeading___observacoes_sobre_o_preenchimento_das_informacoes_de_proposta_para_os_po_s_8"/><text:bookmark-end text:name="observacoes_sobre_o_preenchimento_das_informacoes_de_proposta_para_os_po_s"/></text:h>
      <text:list text:style-name="List_20_1" text:continue-numbering="false">
        <text:list-item>
          <text:p text:style-name="List_20_1_Content_First"> Não é obrigatório usar todos os Planos Orçamentários.</text:p>
        </text:list-item>
        <text:list-item>
          <text:p text:style-name="List_20_1_Content"> O PO de código 0000 será exibido apenas quando for o único PO da Ação.</text:p>
        </text:list-item>
        <text:list-item>
          <text:p text:style-name="List_20_1_Content"> Não é permitido proposta ou financeiro com valor total negativo (<text:span text:style-name="Emphasis">Valor Total = Ajuste + Valor</text:span>).</text:p>
        </text:list-item>
        <text:list-item>
          <text:p text:style-name="List_20_1_Content_Last"> Não é permitido a exclusão de uma proposta ou financeiro com campo <text:span text:style-name="Emphasis">Valor</text:span>  diferente de zero.</text:p>
        </text:list-item>
      </text:list>
      <text:h text:style-name="Heading_20_4" text:outline-level="4"><text:bookmark-start text:name="__RefHeading___historico_da_proposta_9"/><text:bookmark-start text:name="historico_da_proposta"/>Histórico da Proposta<text:bookmark-end text:name="__RefHeading___historico_da_proposta_9"/><text:bookmark-end text:name="historico_da_proposta"/></text:h>
      <text:p text:style-name="Text_20_body">Note que o (i) na tela (<text:span text:style-name="Emphasis">Histórico</text:span>) registra o que foi realizado na proposta (log). Há de se salientar um detalhe: não importa se a proposta é para o mesmo localizador, se ela foi excluída e depois criada novamente, ela terá um novo log. O log é da proposta e não do localizador.</text:p>
      <table:table table:style-name="Table_Quotation1">
        <table:table-column/>
        <table:table-row>
          <table:table-cell office:value-type="string" table:style-name="Cell_Quotation1">
            <text:p text:style-name="tablealignleft"> <text:span text:style-name="Emphasis">Exemplo</text:span>: se foi criada uma proposta A para localizador x, depois A foi excluída e foi criada novamente proposta B para o mesmo localizador X, o log de B aparecerá apenas a criação da proposta, não aparecerá que A foi excluída.</text:p>
          </table:table-cell>
        </table:table-row>
      </table:table>
      <text:h text:style-name="Heading_20_4" text:outline-level="4"><text:bookmark-start text:name="__RefHeading___condicoes_basicas_para_uma_proposta_ser_valida_10"/><text:bookmark-start text:name="condicoes_basicas_para_uma_proposta_ser_valida"/>Condições básicas para uma proposta ser válida<text:bookmark-end text:name="__RefHeading___condicoes_basicas_para_uma_proposta_ser_valida_10"/><text:bookmark-end text:name="condicoes_basicas_para_uma_proposta_ser_valida"/></text:h>
      <text:p text:style-name="Text_20_body">Somente as proposta com status de válidas poderão ser enviadas para o momento seguinte. As condições básicas para uma proposta ser válida:</text:p>
      <text:list text:style-name="Numbering_20_1" text:continue-numbering="false">
        <text:list-item>
          <text:p text:style-name="Numbering_20_1_Content_First"> Justificativa deve estar preenchida;</text:p>
        </text:list-item>
        <text:list-item>
          <text:p text:style-name="Numbering_20_1_Content"> Informação física preenchida para ações com produto;</text:p>
        </text:list-item>
        <text:list-item>
          <text:p text:style-name="Numbering_20_1_Content"> Ao menos um financeiro/dotação preenchido com valor maior que zero;</text:p>
        </text:list-item>
        <text:list-item>
          <text:p text:style-name="Numbering_20_1_Content_Last"> Caso seja utilizado um PO com físico em uma dotação, seu produto precisa ser preenchido. Vale o mesmo ao contrário, se for preenchido o físico do PO, tem que ser usada uma dotação com esse PO.</text:p>
        </text:list-item>
      </text:list>
      <text:p text:style-name="Text_20_body">Para editar um dado financeiro, inserido anteriormente, basta clicar na linha correspondente na tabela dentro da área “Financeiro”.</text:p>
      <text:p text:style-name="Text_20_body"><draw:a xlink:type="simple" xlink:href="https://www2.siop.planejamento.gov.br/proxy/06ce40e6/https/intrasof/siopdoc/lib/exe/detail.php?id=ploa:quantitativo_propostas&amp;media=ploa:editar_dados_financeiros.png"><draw:frame draw:style-name="mediacenter" draw:name="6" text:anchor-type="paragraph" draw:z-index="6" svg:width="21.166666666667cm" style:rel-width="100%" svg:height="8.5180316818335cm" style:rel-height="scale"><draw:image xlink:href="Pictures/4b5c2604067e9eb453f13f4de909953c.png" xlink:type="simple" xlink:show="embed" xlink:actuate="onLoad"/></draw:frame></draw:a></text:p>
      <text:h text:style-name="Heading_20_3" text:outline-level="3"><text:bookmark-start text:name="__RefHeading___regras_que_o_sistema_aplica_nas_dotacoes_11"/><text:bookmark-start text:name="regras_que_o_sistema_aplica_nas_dotacoes"/>2.4 Regras que o sistema aplica nas dotações<text:bookmark-end text:name="__RefHeading___regras_que_o_sistema_aplica_nas_dotacoes_11"/><text:bookmark-end text:name="regras_que_o_sistema_aplica_nas_dotacoes"/></text:h>
      <text:h text:style-name="Heading_20_4" text:outline-level="4"><text:bookmark-start text:name="__RefHeading___aplicaveis_a_dotacoes_em_quaisquer_momentos_12"/><text:bookmark-start text:name="aplicaveis_a_dotacoes_em_quaisquer_momentos"/>Aplicáveis a dotações em quaisquer momentos<text:bookmark-end text:name="__RefHeading___aplicaveis_a_dotacoes_em_quaisquer_momentos_12"/><text:bookmark-end text:name="aplicaveis_a_dotacoes_em_quaisquer_momentos"/></text:h>
      <text:list text:style-name="List_20_1" text:continue-numbering="false">
        <text:list-item>
          <text:p text:style-name="List_20_1_Content_First"> Se IdUso for diferente de 0 (Não destinados à contrapartida), 6 (Saúde), 7 (Emendas de Inciativa Popular) e 8, seu IDOC deve ser diferente de 9999, desde que a fonte não seja 95;</text:p>
          <text:list text:style-name="List_20_1">
            <text:list-item>
              <text:p text:style-name="List_20_1_Content"> IDUSO 8 pode ter qualquer IDOC</text:p>
            </text:list-item>
            <text:list-item>
              <text:p text:style-name="List_20_1_Content"> IDUSO 6 só terá dotações no Ministério da Saúde (36000);</text:p>
            </text:list-item>
            <text:list-item>
              <text:p text:style-name="List_20_1_Content"> IDUSO 8 só terá dotações no Ministério da Educação (26000);</text:p>
            </text:list-item>
            <text:list-item>
              <text:p text:style-name="List_20_1_Content"> A partir do PLOA 2018 inclui-se o IDUSO 8 e remove-se o IDUSO 7.</text:p>
            </text:list-item>
          </text:list>
        </text:list-item>
        <text:list-item>
          <text:p text:style-name="List_20_1_Content"> Se IdUso for 0 e a especificação da fonte não for (43, 44, 46, 47, 48, 49, 52, 59, 62, 71, 73, 88, 97) e o GND não for 2 ou 6 ou 7 IdOc deve ser 9999, desde que a fonte não seja 95;</text:p>
        </text:list-item>
        <text:list-item>
          <text:p text:style-name="List_20_1_Content"> Se especificação da fonte for 63 (Alienação de Bens e Direitos do Patrimônio Publico), GND tem que ser 4 (Investimento) ou 5 (Inversão Financeira) ou 6 (Amortização);</text:p>
          <text:list text:style-name="List_20_1">
            <text:list-item>
              <text:p text:style-name="List_20_1_Content"> Pode ainda ser 9, desde que na ação 0Z00;</text:p>
            </text:list-item>
          </text:list>
        </text:list-item>
        <text:list-item>
          <text:p text:style-name="List_20_1_Content"> Uso de qualquer natureza de despesa ativa e valorizável no SIOP. Note que todas estas, neste momento, tem elemento especificado;</text:p>
        </text:list-item>
        <text:list-item>
          <text:p text:style-name="List_20_1_Content"> Com exceção da esfera de investimentos (30) não se define o RP das dotações no cadastro de propostas do PLOA. Esta marcação é feita posteriormente na SOF <text:note text:id="ftn0" text:note-class="footnote"><text:note-citation text:label="1)">1)</text:note-citation><text:note-body><text:p text:style-name="Text_20_body">Por meio do módulo de Marcadores do SIOP.</text:p></text:note-body></text:note> . <text:span text:style-name="underline">Dotações novas que ainda não foram marcadas podem ter o RP igual a “X_ckgedit_QUOT</text:span>_. Isto mudará depois que forem marcadas.</text:p>
        </text:list-item>
        <text:list-item>
          <text:p text:style-name="List_20_1_Content_Last"> Naturezas: podem ser usadas todas as naturezas ativas e valoráveis.</text:p>
        </text:list-item>
      </text:list>
      <text:h text:style-name="Heading_20_4" text:outline-level="4"><text:bookmark-start text:name="__RefHeading___aplicaveis_a_dotacoes_nos_momentos_uo_e_os_nao_aplicaveis_na_fase_i_da_proposta_13"/><text:bookmark-start text:name="aplicaveis_a_dotacoes_nos_momentos_uo_e_os_nao_aplicaveis_na_fase_i_da_proposta"/>Aplicáveis a dotações nos momentos UO e OS (NÃO aplicáveis na Fase I da Proposta)<text:bookmark-end text:name="__RefHeading___aplicaveis_a_dotacoes_nos_momentos_uo_e_os_nao_aplicaveis_na_fase_i_da_proposta_13"/><text:bookmark-end text:name="aplicaveis_a_dotacoes_nos_momentos_uo_e_os_nao_aplicaveis_na_fase_i_da_proposta"/></text:h>
      <text:list text:style-name="List_20_1" text:continue-numbering="false">
        <text:list-item>
          <text:p text:style-name="List_20_1_Content_First"> Se Ação for 0283 ou 0284 (amortização da dívida), IdOc deve ser diferente de 9999;</text:p>
        </text:list-item>
        <text:list-item>
          <text:p text:style-name="List_20_1_Content"> Qualquer outro caso, IdOc deve ser 9999;</text:p>
        </text:list-item>
        <text:list-item>
          <text:p text:style-name="List_20_1_Content_Last"> Se fonte for 95, IDOC pode ser 9999 ou qualquer IDOC cadastrado.</text:p>
        </text:list-item>
      </text:list>
      <text:h text:style-name="Heading_20_4" text:outline-level="4"><text:bookmark-start text:name="__RefHeading___aplicaveis_a_fase_i_da_proposta_14"/><text:bookmark-start text:name="aplicaveis_a_fase_i_da_proposta"/>Aplicáveis à Fase I da Proposta<text:bookmark-end text:name="__RefHeading___aplicaveis_a_fase_i_da_proposta_14"/><text:bookmark-end text:name="aplicaveis_a_fase_i_da_proposta"/></text:h>
      <text:list text:style-name="List_20_1" text:continue-numbering="false">
        <text:list-item>
          <text:p text:style-name="List_20_1_Content_First"> Além da fonte 105, a partir do exercício 2019 o SIOP passou a aceitar outras fontes selecionadas para a Fase I da Proposta.</text:p>
        </text:list-item>
        <text:list-item>
          <text:p text:style-name="List_20_1_Content_Last"> Uso de qualquer natureza de despesa ativa no SIOP</text:p>
        </text:list-item>
      </text:list>
      <text:h text:style-name="Heading_20_4" text:outline-level="4"><text:bookmark-start text:name="__RefHeading___como_o_siop_critica_isso_15"/><text:bookmark-start text:name="como_o_siop_critica_isso"/>Como o SIOP critica isso?<text:bookmark-end text:name="__RefHeading___como_o_siop_critica_isso_15"/><text:bookmark-end text:name="como_o_siop_critica_isso"/></text:h>
      <text:list text:style-name="List_20_1" text:continue-numbering="false">
        <text:list-item>
          <text:p text:style-name="LastListParagraph_List_20_1_Content_First"> <text:span text:style-name="Emphasis">Naturezas</text:span>: ao tentar alterar um financeiro, o sistema irá criticar o uso de alguma indevida. Porém, se o financeiro não for alterado, a proposta fica válida e pode ser enviada para frente normalmente. Essa verificação é feita somente no cadastro, <text:span text:style-name="underline">NÃO</text:span>  é feita no envio.</text:p>
        </text:list-item>
      </text:list>
      <text:h text:style-name="Heading_20_3" text:outline-level="3"><text:bookmark-start text:name="__RefHeading___justificativas_16"/><text:bookmark-start text:name="justificativas"/>2.5 Justificativas<text:bookmark-end text:name="__RefHeading___justificativas_16"/><text:bookmark-end text:name="justificativas"/></text:h>
      <text:p text:style-name="Text_20_body">Toda proposta dever ser justificada. Este campo aceita no máximo 5000 caracteres.</text:p>
      <text:p text:style-name="Text_20_body"><draw:a xlink:type="simple" xlink:href="https://www2.siop.planejamento.gov.br/proxy/06ce40e6/https/intrasof/siopdoc/lib/exe/detail.php?id=ploa:quantitativo_propostas&amp;media=ploa:justificativas_da_proposta.png"><draw:frame draw:style-name="mediacenter" draw:name="7" text:anchor-type="paragraph" draw:z-index="7" svg:width="21.166666666667cm" style:rel-width="100%" svg:height="3.4885406134142cm" style:rel-height="scale"><draw:image xlink:href="Pictures/4c97702186a01651383116c0fdaf41c6.png" xlink:type="simple" xlink:show="embed" xlink:actuate="onLoad"/></draw:frame></draw:a></text:p>
      <text:h text:style-name="Heading_20_3" text:outline-level="3"><text:bookmark-start text:name="__RefHeading___limite_17"/><text:bookmark-start text:name="limite"/>2.6 Limite<text:bookmark-end text:name="__RefHeading___limite_17"/><text:bookmark-end text:name="limite"/></text:h>
      <text:p text:style-name="Text_20_body">São apresentados os limites para o grupo de tipo de detalhamento cadastrados para a UO ou OS.</text:p>
      <text:p text:style-name="Text_20_body"><draw:a xlink:type="simple" xlink:href="https://www2.siop.planejamento.gov.br/proxy/06ce40e6/https/intrasof/siopdoc/lib/exe/detail.php?id=ploa:quantitativo_propostas&amp;media=ploa:limite.png"><draw:frame draw:style-name="mediacenter" draw:name="8" text:anchor-type="paragraph" draw:z-index="8" svg:width="21.166666666667cm" style:rel-width="100%" svg:height="5.0745726495727cm" style:rel-height="scale"><draw:image xlink:href="Pictures/30914f4e48952b8044b63835006e7b6a.png" xlink:type="simple" xlink:show="embed" xlink:actuate="onLoad"/></draw:frame></draw:a></text:p>
      <text:h text:style-name="Heading_20_3" text:outline-level="3"><text:bookmark-start text:name="__RefHeading___propostas_de_exercicios_anteriores_18"/><text:bookmark-start text:name="propostas_de_exercicios_anteriores"/>2.7 Propostas de exercícios anteriores<text:bookmark-end text:name="__RefHeading___propostas_de_exercicios_anteriores_18"/><text:bookmark-end text:name="propostas_de_exercicios_anteriores"/></text:h>
      <text:p text:style-name="Text_20_body">Os dados das propostas de exercícios anteriores podem ser consultados. Para maior detalhamento, basta clicar na linha correspondente ao exercício desejado.</text:p>
      <text:p text:style-name="Text_20_body"><draw:a xlink:type="simple" xlink:href="https://www2.siop.planejamento.gov.br/proxy/06ce40e6/https/intrasof/siopdoc/lib/exe/detail.php?id=ploa:quantitativo_propostas&amp;media=ploa:propostas_de_exercicios_anteriores.png"><draw:frame draw:style-name="mediacenter" draw:name="9" text:anchor-type="paragraph" draw:z-index="9" svg:width="21.166666666667cm" style:rel-width="100%" svg:height="20.39384719405cm" style:rel-height="scale"><draw:image xlink:href="Pictures/74271220e723a5c1235a427f27f4bbe4.png" xlink:type="simple" xlink:show="embed" xlink:actuate="onLoad"/></draw:frame></draw:a></text:p>
      <text:p text:style-name="Text_20_body">Depois que todos os dados forem preenchidos, o usuário deve clicar em “Salvar Proposta”. O sistema indicará que a proposta foi salva e eventuais pendências, caso existam.</text:p>
      <text:p text:style-name="Text_20_body"><draw:a xlink:type="simple" xlink:href="https://www2.siop.planejamento.gov.br/proxy/06ce40e6/https/intrasof/siopdoc/lib/exe/detail.php?id=ploa:quantitativo_propostas&amp;media=ploa:proposta_sem_pendencia.png"><draw:frame draw:style-name="mediacenter" draw:name="10" text:anchor-type="paragraph" draw:z-index="10" svg:width="21.166666666667cm" style:rel-width="100%" svg:height="15.901222332342cm" style:rel-height="scale"><draw:image xlink:href="Pictures/0e940fe9f5297d183b11f785354ec8bb.png" xlink:type="simple" xlink:show="embed" xlink:actuate="onLoad"/></draw:frame></draw:a></text:p>
      <text:p text:style-name="Text_20_body">As propostas sem pendências passam para a situação “Válida”.</text:p>
      <text:p text:style-name="Text_20_body">Ao ser feita nova busca na tela de propostas, o Localizador aparecerá com indicação de que a proposta foi feita, sua situação e seu valor financeiro.</text:p>
      <text:p text:style-name="Text_20_body">A edição de propostas poderá ser realizada clicando nos campos em azul.</text:p>
      <text:h text:style-name="Heading_20_3" text:outline-level="3"><text:bookmark-start text:name="__RefHeading___proposta_em_outros_momentos_19"/><text:bookmark-start text:name="proposta_em_outros_momentos"/>2.8 Proposta em outros momentos<text:bookmark-end text:name="__RefHeading___proposta_em_outros_momentos_19"/><text:bookmark-end text:name="proposta_em_outros_momentos"/></text:h>
      <text:p text:style-name="Text_20_body">Essa aba só será apresentada quando a proposta for enviada de um momento para outro.</text:p>
      <text:p text:style-name="Text_20_body">Os dados da proposta em outros momentos podem ser consultados. Para maior detalhamento, basta clicar na linha correspondente ao momento desejado.</text:p>
      <text:p text:style-name="Text_20_body"><draw:frame draw:style-name="mediacenter" draw:name="11" text:anchor-type="paragraph" draw:z-index="11" svg:width="24.103541666667cm" style:rel-width="100%" svg:height="14.552083333333cm" style:rel-height="scale"><draw:image xlink:href="Pictures/aed7b78376d5a4b534a335da5bb95261.png" xlink:type="simple" xlink:show="embed" xlink:actuate="onLoad"/></draw:frame></text:p>
      <text:h text:style-name="Heading_20_3" text:outline-level="3"><text:bookmark-start text:name="__RefHeading___particularidades_da_fase_i_da_proposta_para_o_ploa_2022_20"/><text:bookmark-start text:name="particularidades_da_fase_i_da_proposta_para_o_ploa_2022"/>2.9 Particularidades da Fase I da Proposta para o PLOA 2022<text:bookmark-end text:name="__RefHeading___particularidades_da_fase_i_da_proposta_para_o_ploa_2022_20"/><text:bookmark-end text:name="particularidades_da_fase_i_da_proposta_para_o_ploa_2022"/></text:h>
      <text:p text:style-name="Text_20_body">A Fase I da Proposta possui momentos próprios que acontecem antes da Fase II da Proposta:</text:p>
      <text:p text:style-name="Text_20_body"><draw:a xlink:type="simple" xlink:href="https://www2.siop.planejamento.gov.br/proxy/2fd00772/https/intrasof/siopdoc/lib/exe/detail.php?id=ploa:quantitativo_propostas&amp;media=ploa:quantitativo:momentos-ploa_1.png"><draw:frame draw:style-name="mediacenter" draw:name="12" text:anchor-type="paragraph" draw:z-index="12" svg:width="18.520833333333cm" style:rel-width="100%" svg:height="28.336875cm" style:rel-height="scale"><draw:image xlink:href="Pictures/c563df697f2e0260f8332c0a581a76b9.png" xlink:type="simple" xlink:show="embed" xlink:actuate="onLoad"/></draw:frame></draw:a></text:p>
      <text:p text:style-name="Text_20_body">Condição para as ações (localizadores) receberem propostas:</text:p>
      <text:list text:style-name="List_20_1" text:continue-numbering="false">
        <text:list-item>
          <text:p text:style-name="LastListParagraph_List_20_1_Content_First"> Vinculação com algum Tipo de Detalhamento, mesmo ações com código temporário ou ações padronizadas.</text:p>
        </text:list-item>
      </text:list>
      <text:p text:style-name="Text_20_body"><text:span text:style-name="Emphasis">Observações</text:span>:</text:p>
      <text:list text:style-name="List_20_1" text:continue-numbering="false">
        <text:list-item>
          <text:p text:style-name="List_20_1_Content_First"> É permitido usar nas propostas ações com código temporário (iniciado com “N”); e</text:p>
        </text:list-item>
        <text:list-item>
          <text:p text:style-name="List_20_1_Content_Last"> O tipo de detalhamento 13 passa a ter a seguinte descrição: 13. Despesas com Pessoal e Encargos Sociais - Financeira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ploa:quantitativo_propostas</dc:title>
  </office:meta>
</office:document-meta>
</file>