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89f164129b10faeef85b65a6d5ea43.png"/>
  <manifest:file-entry manifest:media-type="image/png" manifest:full-path="Pictures/0f43a04aa15197f6e35938a4c31c5df6.png"/>
  <manifest:file-entry manifest:media-type="image/png" manifest:full-path="Pictures/d9822b852dd289c65cbdd8f36905b074.png"/>
  <manifest:file-entry manifest:media-type="image/png" manifest:full-path="Pictures/a730132b1e756aca9b60e226b39fd3ae.png"/>
  <manifest:file-entry manifest:media-type="image/png" manifest:full-path="Pictures/21178fe78bb9eccafbc5aac90654fe6d.png"/>
  <manifest:file-entry manifest:media-type="image/png" manifest:full-path="Pictures/ad76a20bfc2e1ae0ec5c79f5ffe6e541.png"/>
  <manifest:file-entry manifest:media-type="image/png" manifest:full-path="Pictures/adc926dfcfbd6e6903b0988c7d40889f.png"/>
  <manifest:file-entry manifest:media-type="image/png" manifest:full-path="Pictures/cd5aa3bc2b77ef13f44a5fd9702acec6.png"/>
  <manifest:file-entry manifest:media-type="image/png" manifest:full-path="Pictures/ef6c6b5ea0c59270d3273e199ef4ef3c.png"/>
  <manifest:file-entry manifest:media-type="image/png" manifest:full-path="Pictures/0d5159d2b6f8b48bb7552c86ccc9b596.png"/>
  <manifest:file-entry manifest:media-type="image/png" manifest:full-path="Pictures/e05da114198a711cc08a3d14674e97b0.png"/>
  <manifest:file-entry manifest:media-type="image/png" manifest:full-path="Pictures/2510ff1d87378091af8eb84f187877bc.png"/>
  <manifest:file-entry manifest:media-type="image/png" manifest:full-path="Pictures/9f3737bd0d87ede39bff15da83d30b75.png"/>
  <manifest:file-entry manifest:media-type="image/png" manifest:full-path="Pictures/04cb62f7b3c9eda1914672f84a0cf0b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oa:quantitativo_tramitacao"/><text:bookmark-start text:name="__RefHeading___tramitacao_de_propostas_-_quantitativo_ploa_1"/><text:bookmark-start text:name="tramitacao_de_propostas_-_quantitativo_ploa"/>Tramitação de Propostas - Quantitativo PLOA<text:bookmark-end text:name="__RefHeading___tramitacao_de_propostas_-_quantitativo_ploa_1"/><text:bookmark-end text:name="tramitacao_de_propostas_-_quantitativo_ploa"/></text:h>
      <text:h text:style-name="Heading_20_2" text:outline-level="2"><text:bookmark-start text:name="__RefHeading___momentos_2"/><text:bookmark-start text:name="momentos"/>1. Momentos<text:bookmark-end text:name="__RefHeading___momentos_2"/><text:bookmark-end text:name="momentos"/></text:h>
      <text:p text:style-name="Text_20_body">O processo de tramitação da proposta passa pela análise de vários atores que participam do ciclo de elaboração. A cada etapa da tramitação, chamada de <text:span text:style-name="Emphasis">momento</text:span>, é atribuído um nome que evidencia onde a proposta está localizada.</text:p>
      <text:p text:style-name="Text_20_body">O desenho abaixo mostra os momentos e como as propostas transitam entre eles.</text:p>
      <text:p text:style-name="Text_20_body"><draw:frame draw:style-name="mediacenter" draw:name="0" text:anchor-type="paragraph" draw:z-index="0" svg:width="21.166666666667cm" style:rel-width="100%" svg:height="10.311965811966cm" style:rel-height="scale"><draw:image xlink:href="Pictures/f789f164129b10faeef85b65a6d5ea43.png" xlink:type="simple" xlink:show="embed" xlink:actuate="onLoad"/></draw:frame></text:p>
      <text:h text:style-name="Heading_20_2" text:outline-level="2"><text:bookmark-start text:name="__RefHeading___envio_de_propostas_3"/><text:bookmark-start text:name="envio_de_propostas"/>2. Envio de Propostas<text:bookmark-end text:name="__RefHeading___envio_de_propostas_3"/><text:bookmark-end text:name="envio_de_propostas"/></text:h>
      <text:p text:style-name="Text_20_body">O envio de propostas do quantitativo permite que se avance no fluxo deste processo. Cada operação de envio interrompe a edição de propostas no momento atual e a repassa para o momento seguinte do fluxo.</text:p>
      <text:p text:style-name="Text_20_body">Em resumo, o envio das propostas para o momento seguinte:</text:p>
      <text:list text:style-name="Numbering_20_1" text:continue-numbering="false">
        <text:list-item>
          <text:p text:style-name="Numbering_20_1_Content_First"> Copia as propostas para o momento seguinte;</text:p>
        </text:list-item>
        <text:list-item>
          <text:p text:style-name="Numbering_20_1_Content_Last"> Avança a janela de trabalho tornando, assim, o momento seguinte como atual.</text:p>
        </text:list-item>
      </text:list>
      <text:p text:style-name="Text_20_body">Nos momentos <text:span text:style-name="Emphasis">Unidade Orçamentária</text:span>  ou <text:span text:style-name="Emphasis">Órgão Setorial</text:span>, o envio estará disponível apenas para usuários que possuam, respectivamente, os papéis:</text:p>
      <text:list text:style-name="List_20_1" text:continue-numbering="false">
        <text:list-item>
          <text:p text:style-name="List_20_1_Content_First"> <text:span text:style-name="Emphasis">Tramitador – Unidade Orçamentária</text:span></text:p>
        </text:list-item>
        <text:list-item>
          <text:p text:style-name="List_20_1_Content_Last"> <text:span text:style-name="Emphasis">Tramitador – Órgão Setorial</text:span></text:p>
        </text:list-item>
      </text:list>
      <text:p text:style-name="Text_20_body">Na captação quantitativa as propostas não tramitam de forma individual (ação por ação). <text:span text:style-name="underline">Todas as propostas dentro de um grupo de tipo de detalhamento tramitam em conjunto</text:span>.</text:p>
      <text:p text:style-name="Text_20_body">Assim, o envio consiste em encaminhar todo o grupo de detalhamento da despesa para o momento seguinte. Nesse instante o sistema realizará uma verificação para garantir que todas as regras foram cumpridas.</text:p>
      <text:h text:style-name="Heading_20_3" text:outline-level="3"><text:bookmark-start text:name="__RefHeading___condicoes_para_o_envio_4"/><text:bookmark-start text:name="condicoes_para_o_envio"/>2.1 Condições para o Envio<text:bookmark-end text:name="__RefHeading___condicoes_para_o_envio_4"/><text:bookmark-end text:name="condicoes_para_o_envio"/></text:h>
      <text:list text:style-name="List_20_1" text:continue-numbering="false">
        <text:list-item>
          <text:p text:style-name="List_20_1_Content_First"> O grupo de detalhamento da despesa deve estar no momento do usuário realizando o envio (perfil em uso no SIOP).</text:p>
        </text:list-item>
        <text:list-item>
          <text:p text:style-name="List_20_1_Content"> A janela de trabalho para o momento do usuário deve estar aberta.</text:p>
        </text:list-item>
        <text:list-item>
          <text:p text:style-name="List_20_1_Content"> Grupos que contenham propostas com pendências não podem ser enviados. As pendências podem ser vistas na tela da própria proposta.</text:p>
        </text:list-item>
        <text:list-item>
          <text:p text:style-name="List_20_1_Content_Last"> O Órgão Setorial só poderá realizar o envio depois de receber as propostas de todas as suas Unidades Orçamentárias.</text:p>
        </text:list-item>
      </text:list>
      <text:h text:style-name="Heading_20_3" text:outline-level="3"><text:bookmark-start text:name="__RefHeading___exemplo_de_envio_5"/><text:bookmark-start text:name="exemplo_de_envio"/>2.2 Exemplo de Envio<text:bookmark-end text:name="__RefHeading___exemplo_de_envio_5"/><text:bookmark-end text:name="exemplo_de_envio"/></text:h>
      <text:p text:style-name="Text_20_body">Selecionando a Unidade (nesse exemplo o usuário entrou no sistema com perfil Unidade Orçamentária) e clicando em “OK” será exibida uma árvore com grupos disponíveis para envio.</text:p>
      <text:p text:style-name="Text_20_body"><draw:frame draw:style-name="mediacenter" draw:name="1" text:anchor-type="paragraph" draw:z-index="1" svg:width="26.458333333333cm" style:rel-width="100%" svg:height="17.519892752119cm" style:rel-height="scale"><draw:image xlink:href="Pictures/0f43a04aa15197f6e35938a4c31c5df6.png" xlink:type="simple" xlink:show="embed" xlink:actuate="onLoad"/></draw:frame></text:p>
      <text:p text:style-name="Text_20_body">Ao selecionar o grupo desejado e clicar em “Validar Envio” será exibida uma mensagem do sistema pedindo confirmação, conforme imagens a seguir. Se o sistema indicar algum aviso, como, por exemplo “Localizadores (de ações marcadas com detalhamento) sem proposta”, cabe ao responsável pelo envio conferir se as propostas devem ser ajustadas antes do envio. Destaca-se que, após o envio, neste exemplo, as propostas não poderiam mais ser editadas com o perfil UO. </text:p>
      <text:p text:style-name="Text_20_body"><draw:frame draw:style-name="mediacenter" draw:name="2" text:anchor-type="paragraph" draw:z-index="2" svg:width="26.458333333333cm" style:rel-width="100%" svg:height="19.963890330393cm" style:rel-height="scale"><draw:image xlink:href="Pictures/d9822b852dd289c65cbdd8f36905b074.png" xlink:type="simple" xlink:show="embed" xlink:actuate="onLoad"/></draw:frame>
<draw:frame draw:style-name="mediacenter" draw:name="3" text:anchor-type="paragraph" draw:z-index="3" svg:width="26.458333333333cm" style:rel-width="100%" svg:height="7.8674753502854cm" style:rel-height="scale"><draw:image xlink:href="Pictures/a730132b1e756aca9b60e226b39fd3ae.png" xlink:type="simple" xlink:show="embed" xlink:actuate="onLoad"/></draw:frame></text:p>
      <text:p text:style-name="Text_20_body">Ao completar o envio ao momento seguinte, o sistema exibirá uma mensagem informando que o grupo foi enviado ao momento seguinte.</text:p>
      <text:p text:style-name="Text_20_body"><draw:frame draw:style-name="mediacenter" draw:name="4" text:anchor-type="paragraph" draw:z-index="4" svg:width="21.166666666667cm" style:rel-width="100%" svg:height="6.7333506313787cm" style:rel-height="scale"><draw:image xlink:href="Pictures/21178fe78bb9eccafbc5aac90654fe6d.png" xlink:type="simple" xlink:show="embed" xlink:actuate="onLoad"/></draw:frame></text:p>
      <text:h text:style-name="Heading_20_3" text:outline-level="3"><text:bookmark-start text:name="__RefHeading___minimo_de_investimentos_6"/><text:bookmark-start text:name="minimo_de_investimentos"/>2.3 Mínimo de Investimentos<text:bookmark-end text:name="__RefHeading___minimo_de_investimentos_6"/><text:bookmark-end text:name="minimo_de_investimentos"/></text:h>
      <text:p text:style-name="Text_20_body">No envio feito pelo Órgão Setorial para a SOF, ou seja, do momento 2000 para o 3000, o sistema apresentará um aviso para confirmação sobre o cumprimento do Mínimo de Investimentos em Andamento previsto no PLDO. O aviso aparecerá da forma disposta a seguir, com a possibilidade de selecionar se o mínimo está sendo cumprido ou não e com campo para dispor sobre a justificativa. </text:p>
      <text:p text:style-name="Text_20_body"><draw:frame draw:style-name="mediacenter" draw:name="5" text:anchor-type="paragraph" draw:z-index="5" svg:width="15.875cm" svg:height="12.795194003527cm"><draw:image xlink:href="Pictures/ad76a20bfc2e1ae0ec5c79f5ffe6e541.png" xlink:type="simple" xlink:show="embed" xlink:actuate="onLoad"/></draw:frame></text:p>
      <text:h text:style-name="Heading_20_2" text:outline-level="2"><text:bookmark-start text:name="__RefHeading___captura_de_propostas_7"/><text:bookmark-start text:name="captura_de_propostas"/>3. Captura de Propostas<text:bookmark-end text:name="__RefHeading___captura_de_propostas_7"/><text:bookmark-end text:name="captura_de_propostas"/></text:h>
      <text:p text:style-name="Text_20_body"><text:span text:style-name="Emphasis">Usuários com perfil Órgão Setorial que possuam o papel “Tramitador – Órgão Setorial” podem capturar as propostas de suas unidades orçamentárias.</text:span></text:p>
      <text:p text:style-name="Text_20_body">A captura permite que um grupo de Tipo de Detalhamento que esteja no momento anterior ao do usuário seja capturado para o momento do usuário. Essa operação, diferente do que ocorre no envio normal, pode ser feita mesmo que haja propostas com pendências. Contudo, eventuais pendências precisarão ser corrigidas pelos órgãos setoriais para viabilizar o envio das propostas ao momento Órgão Central.</text:p>
      <text:p text:style-name="Text_20_body">O usuário deverá selecionar Órgão e Unidade e clicar em “OK”. Todos os grupos passíveis de captura serão exibidos.</text:p>
      <text:p text:style-name="Text_20_body"><draw:frame draw:style-name="mediacenter" draw:name="6" text:anchor-type="paragraph" draw:z-index="6" svg:width="26.458333333333cm" style:rel-width="100%" svg:height="20.677867151012cm" style:rel-height="scale"><draw:image xlink:href="Pictures/adc926dfcfbd6e6903b0988c7d40889f.png" xlink:type="simple" xlink:show="embed" xlink:actuate="onLoad"/></draw:frame></text:p>
      <text:p text:style-name="Text_20_body">Deve-se selecionar o grupo e clicar em “Capturar Grupo”. No exemplo em questão, o usuário com perfil de Órgão Setorial do Senado Federal estaria capturando as propostas da UO 02101 dos TDs 16 e 17. Antes de realizar a captura o sistema exibirá mensagem indicando todas as pendências e solicitando confirmação.</text:p>
      <text:p text:style-name="Text_20_body"><draw:frame draw:style-name="mediacenter" draw:name="7" text:anchor-type="paragraph" draw:z-index="7" svg:width="15.875cm" svg:height="5.0170601971977cm"><draw:image xlink:href="Pictures/cd5aa3bc2b77ef13f44a5fd9702acec6.png" xlink:type="simple" xlink:show="embed" xlink:actuate="onLoad"/></draw:frame></text:p>
      <text:p text:style-name="Text_20_body">Se a captura for bem-sucedida, o sistema exibirá uma mensagem informando que os grupos foram capturados.</text:p>
      <text:p text:style-name="Text_20_body"><draw:frame draw:style-name="mediacenter" draw:name="8" text:anchor-type="paragraph" draw:z-index="8" svg:width="15.875cm" svg:height="5.1076803321225cm"><draw:image xlink:href="Pictures/ef6c6b5ea0c59270d3273e199ef4ef3c.png" xlink:type="simple" xlink:show="embed" xlink:actuate="onLoad"/></draw:frame></text:p>
      <text:p text:style-name="Text_20_body">A partir desse ponto, o grupo passa a aparecer na tela de “Propostas” e poderá ter suas propostas editadas pelo órgão setorial.</text:p>
      <text:p text:style-name="Text_20_body"><text:span text:style-name="Emphasis">Observações</text:span>:</text:p>
      <text:list text:style-name="List_20_1" text:continue-numbering="false">
        <text:list-item>
          <text:p text:style-name="LastListParagraph_List_20_1_Content_First"> A captura depende de janelas de trabalho, deve haver janela no momento que realiza a captura.</text:p>
        </text:list-item>
      </text:list>
      <text:h text:style-name="Heading_20_2" text:outline-level="2"><text:bookmark-start text:name="__RefHeading___retorno_de_propostas_8"/><text:bookmark-start text:name="retorno_de_propostas"/>4. Retorno de Propostas<text:bookmark-end text:name="__RefHeading___retorno_de_propostas_8"/><text:bookmark-end text:name="retorno_de_propostas"/></text:h>
      <text:p text:style-name="Text_20_body">No momento Órgão Setorial, o retorno estará disponível apenas para usuários que possuam o papel “Tramitador – Órgão Setorial”.</text:p>
      <text:p text:style-name="Text_20_body">O retorno permite que um grupo de tipo de detalhamento que esteja no momento do usuário seja retornado ao momento anterior. É importante considerar que, se o grupo for retornado para o momento anterior, todas as alterações realizadas no momento atual deste grupo serão perdidas. Dessa forma, é essencial confirmar se o retorno é necessário e, se for, considerar que essas alterações serão perdidas.</text:p>
      <text:p text:style-name="Text_20_body">O usuário deverá selecionar Órgão e Unidade e clicar em “OK”. Todos os grupos passíveis de retorno serão exibidos.</text:p>
      <text:p text:style-name="Text_20_body"><draw:frame draw:style-name="mediacenter" draw:name="9" text:anchor-type="paragraph" draw:z-index="9" svg:width="26.458333333333cm" style:rel-width="100%" svg:height="22.160742086144cm" style:rel-height="scale"><draw:image xlink:href="Pictures/0d5159d2b6f8b48bb7552c86ccc9b596.png" xlink:type="simple" xlink:show="embed" xlink:actuate="onLoad"/></draw:frame></text:p>
      <text:p text:style-name="Text_20_body">O grupo desejado deve ser selecionado e uma data para reenvio da proposta deve ser informada. Essa data deve estar compreendida dentro da janela que o Órgão Setorial possui. Essa regra também é válida para os outros momentos. No exemplo abaixo, a Unidade Orçamentária que receberá o grupo em retorno deverá fazer as modificações necessárias e reenviar para o Órgão Setorial até a data informada nessa tela.</text:p>
      <text:p text:style-name="Text_20_body"><draw:frame draw:style-name="mediacenter" draw:name="10" text:anchor-type="paragraph" draw:z-index="10" svg:width="26.458333333333cm" style:rel-width="100%" svg:height="22.325505967826cm" style:rel-height="scale"><draw:image xlink:href="Pictures/e05da114198a711cc08a3d14674e97b0.png" xlink:type="simple" xlink:show="embed" xlink:actuate="onLoad"/></draw:frame></text:p>
      <text:p text:style-name="Text_20_body">Ao clicar em “Retornar” será exibida uma mensagem do sistema pedindo confirmação. Feito o retorno, todas as alterações realizadas no momento atual são perdidas.</text:p>
      <text:p text:style-name="Text_20_body"><draw:frame draw:style-name="mediacenter" draw:name="11" text:anchor-type="paragraph" draw:z-index="11" svg:width="15.875cm" svg:height="6.0327711357814cm"><draw:image xlink:href="Pictures/2510ff1d87378091af8eb84f187877bc.png" xlink:type="simple" xlink:show="embed" xlink:actuate="onLoad"/></draw:frame></text:p>
      <text:p text:style-name="Text_20_body">Se a operação for efetivada, o sistema exibirá uma mensagem informando que o grupo foi retornado ao momento anterior.</text:p>
      <text:p text:style-name="Text_20_body"><draw:frame draw:style-name="mediacenter" draw:name="12" text:anchor-type="paragraph" draw:z-index="12" svg:width="15.875cm" svg:height="4.4466268146883cm"><draw:image xlink:href="Pictures/9f3737bd0d87ede39bff15da83d30b75.png" xlink:type="simple" xlink:show="embed" xlink:actuate="onLoad"/></draw:frame></text:p>
      <text:h text:style-name="Heading_20_2" text:outline-level="2"><text:bookmark-start text:name="__RefHeading___logica_da_janela_de_trabalho_atual_9"/><text:bookmark-start text:name="logica_da_janela_de_trabalho_atual"/>5. Lógica da Janela de Trabalho Atual<text:bookmark-end text:name="__RefHeading___logica_da_janela_de_trabalho_atual_9"/><text:bookmark-end text:name="logica_da_janela_de_trabalho_atual"/></text:h>
      <text:p text:style-name="Text_20_body">No processo de tramitação do PLOA Quantitativo, aplica-se o conceito de janela atual — ou seja, apenas um momento do fluxo é considerado atual e, portanto, editável. À medida que as propostas avançam na tramitação, as janelas de trabalho são atualizadas conforme indicado na tabela abaixo:</text:p>
      <table:table table:style-name="Table">
        <table:table-column/>
        <table:table-column/>
        <table:table-column/>
        <table:table-row>
          <table:table-cell office:value-type="string" table:style-name="tableheader">
            <text:p text:style-name="Table_20_Heading"> Operação </text:p>
          </table:table-cell>
          <table:table-cell office:value-type="string" table:style-name="tableheader">
            <text:p text:style-name="Table_20_Heading"> Condições necessárias no momento de saída </text:p>
          </table:table-cell>
          <table:table-cell office:value-type="string" table:style-name="tableheader">
            <text:p text:style-name="Table_20_Heading"> Condições necessárias no momento de chegada </text:p>
          </table:table-cell>
        </table:table-row>
        <table:table-row>
          <table:table-cell office:value-type="string" table:style-name="tablecell">
            <text:p text:style-name="tablealignleft"> <text:span text:style-name="Emphasis">Envio</text:span> </text:p>
          </table:table-cell>
          <table:table-cell office:value-type="string" table:style-name="tablecell">
            <text:p text:style-name="tablealignleft"> a janela deve ser atual e estar vigente </text:p>
          </table:table-cell>
          <table:table-cell office:value-type="string" table:style-name="tablecell">
            <text:p text:style-name="tablealignleft"> a janela deve estar vigente </text:p>
          </table:table-cell>
        </table:table-row>
        <table:table-row>
          <table:table-cell office:value-type="string" table:style-name="tablecell">
            <text:p text:style-name="tablealignleft"> <text:span text:style-name="Emphasis">Retorno</text:span> </text:p>
          </table:table-cell>
          <table:table-cell office:value-type="string" table:style-name="tablecell">
            <text:p text:style-name="tablealignleft"> a janela deve ser atual e estar vigente </text:p>
          </table:table-cell>
          <table:table-cell office:value-type="string" table:style-name="tablecell">
            <text:p text:style-name="tablealignleft"> a janela deve estar vigente </text:p>
          </table:table-cell>
        </table:table-row>
        <table:table-row>
          <table:table-cell office:value-type="string" table:style-name="tablecell">
            <text:p text:style-name="tablealignleft"> <text:span text:style-name="Emphasis">Captura</text:span> </text:p>
          </table:table-cell>
          <table:table-cell office:value-type="string" table:style-name="tablecell">
            <text:p text:style-name="tablealignleft"> Nenhuma </text:p>
          </table:table-cell>
          <table:table-cell office:value-type="string" table:style-name="tablecell">
            <text:p text:style-name="tablealignleft"> a janela deve estar vigente </text:p>
          </table:table-cell>
        </table:table-row>
      </table:table>
      <text:p text:style-name="Text_20_body">Ao final, <text:span text:style-name="underline">o momento de chegada sempre terá a janela atual para o SIOP</text:span>.</text:p>
      <text:h text:style-name="Heading_20_2" text:outline-level="2"><text:bookmark-start text:name="__RefHeading___andamento_da_captacao_quantitativa_10"/><text:bookmark-start text:name="andamento_da_captacao_quantitativa"/>6. Andamento da Captação Quantitativa<text:bookmark-end text:name="__RefHeading___andamento_da_captacao_quantitativa_10"/><text:bookmark-end text:name="andamento_da_captacao_quantitativa"/></text:h>
      <text:p text:style-name="Text_20_body">O andamento exibe para cada grupo de tipo de detalhamento os momentos e suas respectivas janelas de trabalho.</text:p>
      <text:p text:style-name="Text_20_body">O acesso à funcionalidade é feito no menu:</text:p>
      <text:p text:style-name="Preformatted_20_Text">LOA&gt;&gt; Quantitativo&gt;&gt; Andamento<text:line-break/></text:p>
      <text:p text:style-name="Text_20_body">Selecionando um Órgão e clicando em “OK” a tabela será mostrada. Caso queira, o usuário pode visualizar as informações para suas Unidades Orçamentárias se deixar a caixa “Mostrar por unidade” marcada e selecionar a UO desejada (o mesmo vale para o perfil Órgão Setorial que pode ver suas Unidades).</text:p>
      <text:p text:style-name="Text_20_body"><draw:frame draw:style-name="mediacenter" draw:name="13" text:anchor-type="paragraph" draw:z-index="13" svg:width="26.458333333333cm" style:rel-width="100%" svg:height="7.4967566165023cm" style:rel-height="scale"><draw:image xlink:href="Pictures/04cb62f7b3c9eda1914672f84a0cf0b0.png" xlink:type="simple" xlink:show="embed" xlink:actuate="onLoad"/></draw:frame></text:p>
      <text:p text:style-name="Text_20_body">No exemplo acima, há janelas de trabalho definidas para os tipos de detalhamento 2, 6, 14, 16 e 1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ploa:quantitativo_tramitacao</dc:title>
  </office:meta>
</office:document-meta>
</file>