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f6453b661860fb1fcc8184da0f4818.png"/>
  <manifest:file-entry manifest:media-type="image/jpeg" manifest:full-path="Pictures/c01320088e5b50e916789ef62bd6f649.jpg"/>
  <manifest:file-entry manifest:media-type="image/png" manifest:full-path="Pictures/df31d3803345f1bcb80583ce8bce81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em-vindo_a_documentacao_de_usuario_do_siop_1"/><text:bookmark-start text:name="bem-vindo_a_documentacao_de_usuario_do_siop"/>Bem-vindo à Documentação de Usuário do SIOP<text:bookmark-end text:name="__RefHeading___bem-vindo_a_documentacao_de_usuario_do_siop_1"/><text:bookmark-end text:name="bem-vindo_a_documentacao_de_usuario_do_siop"/></text:h>
      <text:p text:style-name="Text_20_body"><text:span text:style-name="Emphasis">O SIOP, Sistema Integrado de Planejamento e Orçamento, é um sistema estruturante do governo brasileiro que suporta os processos de Planejamento e Orçamento e que hoje possui mais de 3000 usuários. Dada a sua complexidade e com o objetivo de facilitar a documentação para os usuários foi criado este ambiente onde a documentação do SIOP será permanentemente atualizada.</text:span></text:p>
      <text:h text:style-name="Heading_20_2" text:outline-level="2"><text:bookmark-start text:name="__RefHeading___informacoes_basicas_do_siop_2"/><text:bookmark-start text:name="informacoes_basicas_do_siop"/>1. Informações básicas do SIOP<text:bookmark-end text:name="__RefHeading___informacoes_basicas_do_siop_2"/><text:bookmark-end text:name="informacoes_basicas_do_siop"/></text:h>
      <text:p text:style-name="Text_20_body">O SIOP é acessado pelos endereços:</text:p>
      <text:list text:style-name="Numbering_20_1" text:continue-numbering="false">
        <text:list-item>
          <text:p text:style-name="Numbering_20_1_Content_First"> <text:a xlink:type="simple" xlink:href="https://​www.siop.planejamento.gov.br" text:style-name="Internet_20_link" text:visited-style-name="Visited_20_Internet_20_Link">www.siop.planejamento.gov.br</text:a></text:p>
        </text:list-item>
        <text:list-item>
          <text:p text:style-name="Numbering_20_1_Content_Last"> <text:a xlink:type="simple" xlink:href="https://​www.siop.gov.br" text:style-name="Internet_20_link" text:visited-style-name="Visited_20_Internet_20_Link">www.siop.gov.br</text:a></text:p>
        </text:list-item>
      </text:list>
      <text:p text:style-name="Text_20_body"><text:span text:style-name="Source_20_Text">&lt;center&gt;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introducao" text:style-name="Internet_20_link" text:visited-style-name="Visited_20_Internet_20_Link">Introdução ao SIOP</text:a></text:span> - <text:span text:style-name="Emphasis">dica</text:span>: se você não sabe nada sobre o SIOP, comece por aqui. <text:line-break/><text:span text:style-name="Strong_20_Emphasis"><text:a xlink:type="simple" xlink:href="https://intrasof.sof.intra/siopdoc/doku.php/controle_acesso:solicitacao_acesso" text:style-name="Internet_20_link" text:visited-style-name="Visited_20_Internet_20_Link">Acesso ao SIOP</text:a></text:span> - Orientações para acesso <text:line-break/><text:span text:style-name="Strong_20_Emphasis"><text:a xlink:type="simple" xlink:href="https://intrasof.sof.intra/siopdoc/doku.php/uso_basico" text:style-name="Internet_20_link" text:visited-style-name="Visited_20_Internet_20_Link">Uso básico do SIOP</text:a></text:span> - login no sistema, navegação nos menus, etc <text:line-break/><text:span text:style-name="Strong_20_Emphasis"><text:a xlink:type="simple" xlink:href="https://intrasof.sof.intra/siopdoc/doku.php/faq:faq" text:style-name="Internet_20_link" text:visited-style-name="Visited_20_Internet_20_Link">FAQ do SIOP</text:a></text:span> - Perguntas Frequentes <text:line-break/><text:span text:style-name="Strong_20_Emphasis"><text:a xlink:type="simple" xlink:href="https://intrasof.sof.intra/siopdoc/doku.php/glossario_siop" text:style-name="Internet_20_link" text:visited-style-name="Visited_20_Internet_20_Link">Glossário do SIOP</text:a></text:span> - Definições usadas no SIOP <text:line-break/><text:span text:style-name="Strong_20_Emphasis"><text:a xlink:type="simple" xlink:href="https://intrasof.sof.intra/siopdoc/doku.php/termo_uso" text:style-name="Internet_20_link" text:visited-style-name="Visited_20_Internet_20_Link">Termos de Uso e Aviso de Privacidade do SIOP</text:a></text:span> - Política de uso e tratamento de dados pessoais do SIOP</text:p>
          </table:table-cell>
          <table:table-cell office:value-type="string" table:style-name="tablecell">
            <text:p text:style-name="tablealignleft"> <draw:a xlink:type="simple" xlink:href="https://intrasof.sof.intra/siopdoc/doku.php/atendimento:uso_portal"><draw:frame draw:style-name="mediacenter" draw:name="0" text:anchor-type="paragraph" draw:z-index="0" svg:width="3.7041666666667cm" svg:height="1.5792958656331cm"><draw:image xlink:href="Pictures/64f6453b661860fb1fcc8184da0f4818.png" xlink:type="simple" xlink:show="embed" xlink:actuate="onLoad"/></draw:frame></draw:a> <text:line-break/><text:span text:style-name="Strong_20_Emphasis"><text:a xlink:type="simple" xlink:href="https://intrasof.sof.intra/siopdoc/doku.php/controle_acesso:integracoes" text:style-name="Internet_20_link" text:visited-style-name="Visited_20_Internet_20_Link">Integrações de sistemas com o SIOP</text:a></text:span></text:p>
          </table:table-cell>
        </table:table-row>
      </table:table>
      <text:p text:style-name="Text_20_body"><text:span text:style-name="Source_20_Text">&lt;/center&gt;</text:span></text:p>
      <text:h text:style-name="Heading_20_2" text:outline-level="2"><text:bookmark-start text:name="__RefHeading___produtos_do_siop_3"/><text:bookmark-start text:name="produtos_do_siop"/>2. Produtos do SIOP<text:bookmark-end text:name="__RefHeading___produtos_do_siop_3"/><text:bookmark-end text:name="produtos_do_siop"/></text:h>
      <text:p text:style-name="Horizontal_20_Line"/>
      <text:p text:style-name="Text_20_body"><text:span text:style-name="Emphasis">Informações comuns no uso dos módulos do SIOP pelos usuários setoriais, trabalhando nas SPOA's ou equivalente nos diversos órgãos e demais usuários externos à Secretaria de Orçamento Federal.</text:span></text:p>
      <text:p text:style-name="Text_20_body"><text:span text:style-name="Source_20_Text">&lt;center&gt;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acompanhamento_orcamentario:novo_acompanhamento_orcamentario" text:style-name="Internet_20_link" text:visited-style-name="Visited_20_Internet_20_Link">Acompanhamento Orçamentário</text:a></text:span> </text:p>
          </table:table-cell>
          <table:table-cell office:value-type="string" table:style-name="tablecell">
            <text:p text:style-name="tablealignleft">Registro e acompanhamento físico e financeiro das ações, além de registro de justificativas de inexecução de despesas discricionária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alteracoes_orcamentarias:alteracoes_orcamentarias" text:style-name="Internet_20_link" text:visited-style-name="Visited_20_Internet_20_Link">Alterações Orçamentárias</text:a></text:span> </text:p>
          </table:table-cell>
          <table:table-cell office:value-type="string" table:style-name="tablecell">
            <text:p text:style-name="tablealignleft">Trata das alterações ao orçamento corrente. São os Créditos Orçamentári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bi:itens_bi" text:style-name="Internet_20_link" text:visited-style-name="Visited_20_Internet_20_Link">BI</text:a></text:span> </text:p>
          </table:table-cell>
          <table:table-cell office:value-type="string" table:style-name="tablecell">
            <text:p text:style-name="tablealignleft">Ferramenta de Business Intelligence do SIOP onde se pode realizar e salvar consultas ao dados do orçament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solidação</text:span> </text:p>
          </table:table-cell>
          <table:table-cell office:value-type="string" table:style-name="tablecell">
            <text:p text:style-name="tablealignleft">Suporta o fechamento dos valores macros do Orçamento Federal, Limites de Empenho e as diversas marcações do Orçamento Federal. Produto de uso interno à SO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controle_acesso:controle_acesso" text:style-name="Internet_20_link" text:visited-style-name="Visited_20_Internet_20_Link">Controle de Acesso e Integrações</text:a></text:span> </text:p>
          </table:table-cell>
          <table:table-cell office:value-type="string" table:style-name="tablecell">
            <text:p text:style-name="tablealignleft">Acesso de usuários e de sistemas ao SIOP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impositivo" text:style-name="Internet_20_link" text:visited-style-name="Visited_20_Internet_20_Link">Emendas Individuais</text:a></text:span> </text:p>
          </table:table-cell>
          <table:table-cell office:value-type="string" table:style-name="tablecell">
            <text:p text:style-name="tablealignleft">Trata das Emendas Parlamentares Individuais no Orçamento Federal. Antigo SIOP Orçamento Impositiv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dest:dest" text:style-name="Internet_20_link" text:visited-style-name="Visited_20_Internet_20_Link">Empresas Estatais - SEST</text:a></text:span> </text:p>
          </table:table-cell>
          <table:table-cell office:value-type="string" table:style-name="tablecell">
            <text:p text:style-name="tablealignleft">Este produto é mantido pela Secretaria de Coordenação e Governança das Empresas Estatais - SEST.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ploa:inicio_ploa" text:style-name="Internet_20_link" text:visited-style-name="Visited_20_Internet_20_Link">LOA Core</text:a></text:span> </text:p>
          </table:table-cell>
          <table:table-cell office:value-type="string" table:style-name="tablecell">
            <text:p text:style-name="tablealignleft">Realiza a elaboração do Projeto de Lei Orçamentária Anual. Compreende os subprocessos Qualitativo, Quantitativo e de Limite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ploa:ploa_informacoes_complementares" text:style-name="Internet_20_link" text:visited-style-name="Visited_20_Internet_20_Link">LOA Informações Complementares</text:a></text:span> </text:p>
          </table:table-cell>
          <table:table-cell office:value-type="string" table:style-name="tablecell">
            <text:p text:style-name="tablealignleft">Trata da geração das Informações Complementares do PLO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ploa:start" text:style-name="Internet_20_link" text:visited-style-name="Visited_20_Internet_20_Link">LOA Projetos de Investimento - PINVs</text:a> </text:span> </text:p>
          </table:table-cell>
          <table:table-cell office:value-type="string" table:style-name="tablecell">
            <text:p text:style-name="tablealignleft">Envolve o preenchimento e trato das informações de Projetos de Investimento e seu acompanhament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pldo:paginareferenciapldo" text:style-name="Internet_20_link" text:visited-style-name="Visited_20_Internet_20_Link">LDO</text:a></text:span> </text:p>
          </table:table-cell>
          <table:table-cell office:value-type="string" table:style-name="tablecell">
            <text:p text:style-name="tablealignleft">Trata da Elaboração do texto do Projeto de Lei de Diretrizes Orçamentária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nfgc:captacao" text:style-name="Internet_20_link" text:visited-style-name="Visited_20_Internet_20_Link">NFGC</text:a></text:span> </text:p>
          </table:table-cell>
          <table:table-cell office:value-type="string" table:style-name="tablecell">
            <text:p text:style-name="tablealignleft">Captaçao de informações para os relatórios bimestrais e NFGC. Produto de uso interno à SO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ppa:ppa" text:style-name="Internet_20_link" text:visited-style-name="Visited_20_Internet_20_Link">PPA</text:a></text:span> </text:p>
          </table:table-cell>
          <table:table-cell office:value-type="string" table:style-name="tablecell">
            <text:p text:style-name="tablealignleft">Envolve o processo de elaboração do PPA e seu Monitora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ecatórios</text:span> </text:p>
          </table:table-cell>
          <table:table-cell office:value-type="string" table:style-name="tablecell">
            <text:p text:style-name="tablealignleft">Suporte o processo de geração da proposta de precatórios do PLOA e sua posterior execução. Produto de uso interno à SO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receitas:receitas" text:style-name="Internet_20_link" text:visited-style-name="Visited_20_Internet_20_Link">Receitas</text:a></text:span> </text:p>
          </table:table-cell>
          <table:table-cell office:value-type="string" table:style-name="tablecell">
            <text:p text:style-name="tablealignleft">Trata das Estimativas de Receitas e Captações de Base Externa da Receita Orçamentári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anexo_v:informacoes_de_pessoal" text:style-name="Internet_20_link" text:visited-style-name="Visited_20_Internet_20_Link">Anexo V: Informações de Pessoal</text:a></text:span> </text:p>
          </table:table-cell>
          <table:table-cell office:value-type="string" table:style-name="tablecell">
            <text:p text:style-name="tablealignleft"> Captação das informações de pessoal e encargos sociais relativas a anexo específico da proposta orçamentária em elaboração </text:p>
          </table:table-cell>
        </table:table-row>
      </table:table>
      <text:h text:style-name="Heading_20_2" text:outline-level="2"><text:bookmark-start text:name="__RefHeading___acesso_publico_e_transparencia_-_informacoes_do_siop_para_o_cidadao_e_a_sociedade_4"/><text:bookmark-start text:name="acesso_publico_e_transparencia_-_informacoes_do_siop_para_o_cidadao_e_a_sociedade"/>3. Acesso Público e Transparência - Informações do SIOP para o Cidadão e a Sociedade<text:bookmark-end text:name="__RefHeading___acesso_publico_e_transparencia_-_informacoes_do_siop_para_o_cidadao_e_a_sociedade_4"/><text:bookmark-end text:name="acesso_publico_e_transparencia_-_informacoes_do_siop_para_o_cidadao_e_a_sociedade"/></text:h>
      <text:p text:style-name="Horizontal_20_Line"/>
      <text:p text:style-name="Text_20_body"><text:span text:style-name="Emphasis">Informações orçamentárias das áreas do SIOP abertas para toda a sociedade.</text:span></text:p>
      <text:p text:style-name="Text_20_body"><text:span text:style-name="Source_20_Text">&lt;center&gt;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span text:style-name="Strong_20_Emphasis"><text:a xlink:type="simple" xlink:href="https://intrasof.sof.intra/siopdoc/doku.php/acesso_publico:novo_acesso_publico" text:style-name="Internet_20_link" text:visited-style-name="Visited_20_Internet_20_Link">Acesso Público ao SIOP</text:a>  </text:span> 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intrasof.sof.intra/siopdoc/doku.php/acesso_publico:painel_orcamento" text:style-name="Internet_20_link" text:visited-style-name="Visited_20_Internet_20_Link">Painel do Orçamento</text:a>  </text:span> <text:line-break/><text:span text:style-name="Strong_20_Emphasis"><text:a xlink:type="simple" xlink:href="https://intrasof.sof.intra/siopdoc/doku.php/acesso_publico:orcamento_cidadao" text:style-name="Internet_20_link" text:visited-style-name="Visited_20_Internet_20_Link">Orçamento Cidadão Digital</text:a> </text:span> <text:line-break/><text:span text:style-name="Strong_20_Emphasis"><text:a xlink:type="simple" xlink:href="https://intrasof.sof.intra/siopdoc/doku.php/acesso_publico:cadastro_acoes" text:style-name="Internet_20_link" text:visited-style-name="Visited_20_Internet_20_Link">Cadastro de Ações</text:a> </text:span> <text:line-break/><text:span text:style-name="Strong_20_Emphasis"><text:a xlink:type="simple" xlink:href="https://intrasof.sof.intra/siopdoc/doku.php/acesso_publico:dados_abertos" text:style-name="Internet_20_link" text:visited-style-name="Visited_20_Internet_20_Link">Dados Abertos</text:a> </text:span> <text:line-break/><text:span text:style-name="Strong_20_Emphasis"><text:a xlink:type="simple" xlink:href="https://intrasof.sof.intra/siopdoc/doku.php/acesso_publico:divulgacoes" text:style-name="Internet_20_link" text:visited-style-name="Visited_20_Internet_20_Link">Outras Divulgações (relatórios, planilhas, etc)</text:a></text:span>   </text:p>
          </table:table-cell>
        </table:table-row>
      </table:table>
      <text:p text:style-name="Text_20_body"><text:span text:style-name="Source_20_Text">&lt;/center&gt;</text:span></text:p>
      <text:h text:style-name="Heading_20_2" text:outline-level="2"><text:bookmark-start text:name="__RefHeading___outras_informacoes_5"/><text:bookmark-start text:name="outras_informacoes"/>4. Outras Informações<text:bookmark-end text:name="__RefHeading___outras_informacoes_5"/><text:bookmark-end text:name="outras_informacoes"/></text:h>
      <text:p text:style-name="Horizontal_20_Line"/>
      <text:p text:style-name="Text_20_body"><text:span text:style-name="Source_20_Text">&lt;center&gt;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a xlink:type="simple" xlink:href="https://www1.siop.planejamento.gov.br/mto/"><draw:frame draw:style-name="mediacenter" draw:name="mto_mini.jpg Legend" text:anchor-type="paragraph" draw:z-index="0" svg:width="5.2916666666667cm"><draw:text-box><text:p text:style-name="legendcenter"><draw:frame draw:style-name="mediacenter" draw:name="mto_mini.jpg" text:anchor-type="paragraph" draw:z-index="1" svg:width="5.2916666666667cm" svg:height="3.4510869565217cm"><draw:image xlink:href="Pictures/c01320088e5b50e916789ef62bd6f649.jpg" xlink:type="simple" xlink:show="embed" xlink:actuate="onLoad"/></draw:frame>mto_mini.jpg</text:p></draw:text-box></draw:frame></draw:a></text:p>
          </table:table-cell>
          <table:table-cell office:value-type="string" table:style-name="tablecell">
            <text:p text:style-name="tablealignleft"><draw:a xlink:type="simple" xlink:href="https://intrasof.sof.intra/siopdoc/doku.php/legislacao"><draw:frame draw:style-name="media" draw:name="2" text:anchor-type="as-char" draw:z-index="2" svg:width="5.2916666666667cm" svg:height="3.4539405684755cm"><draw:image xlink:href="Pictures/df31d3803345f1bcb80583ce8bce8128.png" xlink:type="simple" xlink:show="embed" xlink:actuate="onLoad"/></draw:frame></draw:a></text:p>
          </table:table-cell>
        </table:table-row>
      </table:table>
      <text:p text:style-name="Text_20_body"><text:a xlink:type="simple" xlink:href="https://intrasof.sof.intra/siopdoc/doku.php/siop_basico:util:manual_de_uso_da_marca_siop_v03092012.pdf" text:style-name="Internet_20_link" text:visited-style-name="Visited_20_Internet_20_Link">Manual de Uso da Marca SIOP</text:a></text:p>
      <text:p text:style-name="Text_20_body"><text:span text:style-name="Source_20_Text">&lt;/center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tart</dc:title>
  </office:meta>
</office:document-meta>
</file>